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13cd38084fecc3ec963210637a2cfa.png"/>
  <manifest:file-entry manifest:media-type="image/png" manifest:full-path="Pictures/7a24a0f4dfe382053e933af34ae44fa8.png"/>
  <manifest:file-entry manifest:media-type="image/png" manifest:full-path="Pictures/26fe7707264a82ce84625bb7583b9fae.png"/>
  <manifest:file-entry manifest:media-type="image/png" manifest:full-path="Pictures/5ad24ea9cfd131c7a217923eae44fdf2.png"/>
  <manifest:file-entry manifest:media-type="image/png" manifest:full-path="Pictures/bef59e53d32a4caad5fdc6d3e42411c9.png"/>
  <manifest:file-entry manifest:media-type="image/png" manifest:full-path="Pictures/c4279695e172b9f1cfffaba988acc887.png"/>
  <manifest:file-entry manifest:media-type="image/png" manifest:full-path="Pictures/58769d43aa405f055d483433964b9ecf.png"/>
  <manifest:file-entry manifest:media-type="image/png" manifest:full-path="Pictures/3c80268c85f1e8e5852eac5adf156a4e.png"/>
  <manifest:file-entry manifest:media-type="image/png" manifest:full-path="Pictures/73fb2fa40e836b9e93d99b7349c55beb.png"/>
  <manifest:file-entry manifest:media-type="image/png" manifest:full-path="Pictures/84dd99789cface81b146356f720478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gestion_des_groupes:communiquer"/><text:bookmark-start text:name="__RefHeading___communiquer_avec_un_groupe_par_message_interne_1"/><text:bookmark-start text:name="communiquer_avec_un_groupe_par_message_interne"/>Communiquer avec un groupe par message interne<text:bookmark-end text:name="__RefHeading___communiquer_avec_un_groupe_par_message_interne_1"/><text:bookmark-end text:name="communiquer_avec_un_groupe_par_message_interne"/></text:h>
      <text:h text:style-name="Heading_20_2" text:outline-level="2"><text:bookmark-start text:name="__RefHeading___etape_1selectionner_le_groupe_2"/><text:bookmark-start text:name="etape_1selectionner_le_groupe"/>Étape 1 : Sélectionner le groupe<text:bookmark-end text:name="__RefHeading___etape_1selectionner_le_groupe_2"/><text:bookmark-end text:name="etape_1selectionner_le_groupe"/></text:h>
      <text:list text:style-name="List_20_1" text:continue-numbering="false">
        <text:list-item>
          <text:p text:style-name="LastListParagraph_List_20_1_Content_First"> Dans l'espace de cours où est créé le groupe, aller dans “Participants” : </text:p>
        </text:list-item>
      </text:list>
      <text:p text:style-name="Text_20_body"><draw:frame draw:style-name="mediacenter" draw:name="0" text:anchor-type="paragraph" draw:z-index="0" svg:width="5.1858333333333cm" svg:height="8.2814583333333cm"><draw:image xlink:href="Pictures/cd13cd38084fecc3ec963210637a2cf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flèche de la boîte de filtrage : </text:p>
        </text:list-item>
      </text:list>
      <text:p text:style-name="Text_20_body"><draw:frame draw:style-name="media" draw:name="1" text:anchor-type="as-char" draw:z-index="1" svg:width="19.314583333333cm" style:rel-width="100%" svg:height="3.4925cm" style:rel-height="scale"><draw:image xlink:href="Pictures/7a24a0f4dfe382053e933af34ae44fa8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 groupe qui vous intéresse : </text:p>
        </text:list-item>
      </text:list>
      <text:p text:style-name="Text_20_body"><draw:frame draw:style-name="media" draw:name="2" text:anchor-type="as-char" draw:z-index="2" svg:width="19.579166666667cm" style:rel-width="100%" svg:height="4.2333333333333cm" style:rel-height="scale"><draw:image xlink:href="Pictures/26fe7707264a82ce84625bb7583b9fae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vous êtes trompé de groupe, vous pouvez le désélectionner en cliquant sur la petite croix à gauche du nom du groupe : 
<draw:frame draw:style-name="mediacenter" draw:name="4" text:anchor-type="paragraph" draw:z-index="4" svg:width="9.2604166666667cm" svg:height="3.3602083333333cm"><draw:image xlink:href="Pictures/bef59e53d32a4caad5fdc6d3e42411c9.png" xlink:type="simple" xlink:show="embed" xlink:actuate="onLoad"/></draw:frame>
</text:p>
          </table:table-cell>
        </table:table-row>
      </table:table>
      <text:list text:style-name="List_20_1" text:continue-numbering="false">
        <text:list-item>
          <text:p text:style-name="LastListParagraph_List_20_1_Content_First"> Vérifier que le nombre de participants correspond : </text:p>
        </text:list-item>
      </text:list>
      <text:p text:style-name="Text_20_body"><draw:frame draw:style-name="mediacenter" draw:name="5" text:anchor-type="paragraph" draw:z-index="5" svg:width="9.5514583333333cm" svg:height="5.318125cm"><draw:image xlink:href="Pictures/c4279695e172b9f1cfffaba988acc887.png" xlink:type="simple" xlink:show="embed" xlink:actuate="onLoad"/></draw:frame></text:p>
      <text:list text:style-name="List_20_1" text:continue-numbering="false">
        <text:list-item>
          <text:p text:style-name="LastListParagraph_List_20_1_Content_First"> Descendre tout en bas et cliquer sur “<text:span text:style-name="Strong_20_Emphasis">Sélectionner les X utilisateurs</text:span>” : </text:p>
        </text:list-item>
      </text:list>
      <text:p text:style-name="Text_20_body"><draw:frame draw:style-name="mediacenter" draw:name="6" text:anchor-type="paragraph" draw:z-index="6" svg:width="16.377708333333cm" svg:height="2.3547916666667cm"><draw:image xlink:href="Pictures/58769d43aa405f055d483433964b9ecf.png" xlink:type="simple" xlink:show="embed" xlink:actuate="onLoad"/></draw:frame></text:p>
      <text:h text:style-name="Heading_20_2" text:outline-level="2"><text:bookmark-start text:name="__RefHeading___etape_2ecrire_et_envoyer_le_message_3"/><text:bookmark-start text:name="etape_2ecrire_et_envoyer_le_message"/>Étape 2 : Écrire et envoyer le message<text:bookmark-end text:name="__RefHeading___etape_2ecrire_et_envoyer_le_message_3"/><text:bookmark-end text:name="etape_2ecrire_et_envoyer_le_message"/></text:h>
      <text:list text:style-name="List_20_1" text:continue-numbering="false">
        <text:list-item>
          <text:p text:style-name="LastListParagraph_List_20_1_Content_First"> Cliquer sur “<text:span text:style-name="Strong_20_Emphasis">Choisir</text:span>” puis sur “<text:span text:style-name="Strong_20_Emphasis">Envoyer un message</text:span>” : </text:p>
        </text:list-item>
      </text:list>
      <text:p text:style-name="Text_20_body"><draw:frame draw:style-name="mediacenter" draw:name="7" text:anchor-type="paragraph" draw:z-index="7" svg:width="15.028333333333cm" svg:height="9.3133333333333cm"><draw:image xlink:href="Pictures/3c80268c85f1e8e5852eac5adf156a4e.png" xlink:type="simple" xlink:show="embed" xlink:actuate="onLoad"/></draw:frame></text:p>
      <text:list text:style-name="List_20_1" text:continue-numbering="false">
        <text:list-item>
          <text:p text:style-name="LastListParagraph_List_20_1_Content_First"> Écrire le message : </text:p>
        </text:list-item>
      </text:list>
      <text:p text:style-name="Text_20_body"><draw:frame draw:style-name="mediacenter" draw:name="8" text:anchor-type="paragraph" draw:z-index="8" svg:width="10.451041666667cm" svg:height="5.953125cm"><draw:image xlink:href="Pictures/73fb2fa40e836b9e93d99b7349c55beb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e message terminé, cliquer sur “<text:span text:style-name="Strong_20_Emphasis">Envoyer le message à X personnes</text:span>” : </text:p>
        </text:list-item>
      </text:list>
      <text:p text:style-name="Text_20_body"><draw:frame draw:style-name="mediacenter" draw:name="9" text:anchor-type="paragraph" draw:z-index="9" svg:width="10.451041666667cm" svg:height="6.1383333333333cm"><draw:image xlink:href="Pictures/84dd99789cface81b146356f72047890.png" xlink:type="simple" xlink:show="embed" xlink:actuate="onLoad"/></draw:frame></text:p>
      <text:list text:style-name="List_20_1" text:continue-numbering="false">
        <text:list-item>
          <text:p text:style-name="LastListParagraph_List_20_1_Content_First"> Le message est envoyé à l'ensemble des participants du group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9::56:47</meta:creation-date>
    <dc:creator>Generated</dc:creator>
    <dc:date>2026-08-14T19::56:47</dc:date>
    <dc:language>en-US</dc:language>
    <meta:editing-cycles>1</meta:editing-cycles>
    <meta:editing-duration>PT0S</meta:editing-duration>
    <dc:title>moodle:gestion_des_groupes:communiquer</dc:title>
  </office:meta>
</office:document-meta>
</file>