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c6c2d6c408f7188c469882a863e580ef.png"/>
  <manifest:file-entry manifest:media-type="image/png" manifest:full-path="Pictures/a1f5c09ce1e2edb6e4dcf6bb3f83a2c9.png"/>
  <manifest:file-entry manifest:media-type="image/png" manifest:full-path="Pictures/8c7a690b33b856acb8aa881193380d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choix_de_groupe"/><text:bookmark-start text:name="__RefHeading___choix_de_groupe_1"/><text:bookmark-start text:name="choix_de_groupe"/>Choix de groupe<text:bookmark-end text:name="__RefHeading___choix_de_groupe_1"/><text:bookmark-end text:name="choix_de_groupe"/></text:h>
      <text:p text:style-name="Text_20_body">Il est possible de proposer aux étudiants de choisir leurs groupes via l'activité “Choix de groupe”. Les usages sont multiples mais les plus courants sont :</text:p>
      <text:list text:style-name="List_20_1" text:continue-numbering="false">
        <text:list-item>
          <text:p text:style-name="List_20_1_Content_First"> travail collaboratif en petits groupes (activités: wiki, etherpad, base de données, glossaire) </text:p>
        </text:list-item>
        <text:list-item>
          <text:p text:style-name="List_20_1_Content_Last"> devoirs de groupes ( voir <text:a xlink:type="simple" xlink:href="https://webcemu.unicaen.fr/doku.php?id=moodle:devoir_groupe" text:style-name="Internet_20_link" text:visited-style-name="Visited_20_Internet_20_Link">Paramétrer un devoir de groupe</text:a>)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ar défaut, sur Ecampus, dans les espaces de cours provenant d'APOGEE, des <text:span text:style-name="Strong_20_Emphasis">groupes sont déjà créés automatiquement</text:span> à partir de l'inscription pédagogique . Ces groupes sont remis à jour toutes les nuits. Sur Collegium, certains cours ont déja <text:span text:style-name="Strong_20_Emphasis">des groupes prédéfinis</text:span> ( par promotions, la plupart du temps) . Ils sont mis à jour toutes les nuits si ils proviennent de l'<text:a xlink:type="simple" xlink:href="https://webcemu.unicaen.fr/doku.php?id=moodle:cohortes" text:style-name="Internet_20_link" text:visited-style-name="Visited_20_Internet_20_Link">inscription par cohorte</text:a>.</text:p>
          </table:table-cell>
        </table:table-row>
      </table:table>
      <text:h text:style-name="Heading_20_2" text:outline-level="2"><text:bookmark-start text:name="__RefHeading___creer_vos_petits_groupes_2"/><text:bookmark-start text:name="creer_vos_petits_groupes"/>Créer vos petits groupes<text:bookmark-end text:name="__RefHeading___creer_vos_petits_groupes_2"/><text:bookmark-end text:name="creer_vos_petits_groupes"/></text:h>
      <text:list text:style-name="List_20_1" text:continue-numbering="false">
        <text:list-item>
          <text:p text:style-name="LastListParagraph_List_20_1_Content_First"> Rendez-vous dans les paramètres de la gestion des participants (dans le menu de gauche du cours “Participants”) :</text:p>
        </text:list-item>
      </text:list>
      <text:p text:style-name="Text_20_body"><draw:frame draw:style-name="media" draw:name="1" text:anchor-type="as-char" draw:z-index="1" svg:width="42.597916666667cm" style:rel-width="100%" svg:height="9.6308333333333cm" style:rel-height="scale"><draw:image xlink:href="Pictures/c6c2d6c408f7188c469882a863e580ef.png" xlink:type="simple" xlink:show="embed" xlink:actuate="onLoad"/></draw:frame></text:p>
      <text:list text:style-name="List_20_1" text:continue-numbering="false">
        <text:list-item>
          <text:p text:style-name="LastListParagraph_List_20_1_Content_First"> Sous le tableau de l’onglet “Groupes”, cliquer sur “Créer des groupes automatiquement”.</text:p>
        </text:list-item>
      </text:list>
      <text:p text:style-name="Text_20_body">NB : les groupes créés via APOGÉE (Ecampus) sont facilement identifiables car ils comportent des identifiants.</text:p>
      <text:p text:style-name="Text_20_body"><draw:frame draw:style-name="media" draw:name="2" text:anchor-type="as-char" draw:z-index="2" svg:width="15.875cm" svg:height="19.16122611465cm"><draw:image xlink:href="Pictures/a1f5c09ce1e2edb6e4dcf6bb3f83a2c9.png" xlink:type="simple" xlink:show="embed" xlink:actuate="onLoad"/></draw:frame></text:p>
      <text:list text:style-name="List_20_1" text:continue-numbering="false">
        <text:list-item>
          <text:p text:style-name="List_20_1_Content_First"> Dans les paramètres de création de groupes automatiques :</text:p>
          <text:list text:style-name="List_20_1">
            <text:list-item>
              <text:p text:style-name="List_20_1_Content"> donner un nom à vos groupes. Écrire # ou @ pour ajouter automatiquement un nombre ou une lettre à la dénomination choisie ;</text:p>
            </text:list-item>
            <text:list-item>
              <text:p text:style-name="List_20_1_Content"> “Création automatique basée sur” vous permet de choisir le nombre de groupes ou le nombre de membres par groupe. En-dessous, spécifier le nombre autorisé ;</text:p>
            </text:list-item>
            <text:list-item>
              <text:p text:style-name="List_20_1_Content"> sélectionnez “Pas d’attribution” pour l’option “Répartir les membres”. Les groupes créés seront vides. </text:p>
            </text:list-item>
            <text:list-item>
              <text:p text:style-name="List_20_1_Content_Last"> vous pouvez choisir de créer un groupement automatiquement, ce qui vous permettra de manipuler les groupes créés plus facilement.</text:p>
            </text:list-item>
          </text:list>
        </text:list-item>
      </text:list>
      <text:p text:style-name="Text_20_body">(<draw:frame draw:style-name="media" draw:name="3" text:anchor-type="as-char" draw:z-index="3" svg:width="21.166666666667cm" style:rel-width="100%" svg:height="17.014431673052cm" style:rel-height="scale"><draw:image xlink:href="Pictures/8c7a690b33b856acb8aa881193380dd6.png" xlink:type="simple" xlink:show="embed" xlink:actuate="onLoad"/></draw:frame>et les distinguer des autres groupes) </text:p>
      <text:h text:style-name="Heading_20_2" text:outline-level="2"><text:bookmark-start text:name="__RefHeading___creer_un_groupement_3"/><text:bookmark-start text:name="creer_un_groupement"/>Créer un groupement<text:bookmark-end text:name="__RefHeading___creer_un_groupement_3"/><text:bookmark-end text:name="creer_un_groupement"/></text:h>
      <text:p text:style-name="Text_20_body"><text:span text:style-name="Strong_20_Emphasis">Il est important de créer un groupement pour permettre ensuite l'usage des groupes que vous venez de créer</text:span></text:p>
      <text:list text:style-name="List_20_1" text:continue-numbering="false">
        <text:list-item>
          <text:p text:style-name="List_20_1_Content_First"> Dérouler la rubrique “Groupement”, sélectionner “Nouveau groupement” et lui donner un titre. </text:p>
        </text:list-item>
        <text:list-item>
          <text:p text:style-name="List_20_1_Content"> Ajouter les groupes que vous venez de créer.</text:p>
        </text:list-item>
        <text:list-item>
          <text:p text:style-name="List_20_1_Content"> Cliquer sur “Envoyer”.</text:p>
        </text:list-item>
        <text:list-item>
          <text:p text:style-name="List_20_1_Content_Last"> Vous visualisez la liste des group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56:46</meta:creation-date>
    <dc:creator>Generated</dc:creator>
    <dc:date>2026-08-14T19::56:46</dc:date>
    <dc:language>en-US</dc:language>
    <meta:editing-cycles>1</meta:editing-cycles>
    <meta:editing-duration>PT0S</meta:editing-duration>
    <dc:title>moodle:gestion_des_groupes:choix_de_groupe</dc:title>
  </office:meta>
</office:document-meta>
</file>