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gestion_des_groupes:attribuer_image_groupe"/><text:bookmark-start text:name="__RefHeading___attribuer_une_image_de_groupe_1"/><text:bookmark-start text:name="attribuer_une_image_de_groupe"/>Attribuer une image de groupe<text:bookmark-end text:name="__RefHeading___attribuer_une_image_de_groupe_1"/><text:bookmark-end text:name="attribuer_une_image_de_groupe"/></text:h>
      <text:p text:style-name="Text_20_body">Pour pouvoir attribuer une image à un groupe d'un espace de cours, il faut suivre les étapes suivantes:</text:p>
      <text:list text:style-name="Numbering_20_1" text:continue-numbering="false">
        <text:list-item>
          <text:p text:style-name="Numbering_20_1_Content_First"> Aller dans paramètres</text:p>
        </text:list-item>
        <text:list-item>
          <text:p text:style-name="Numbering_20_1_Content"> Cliquer dans la roue crantée à droite de la rubrique participants, puis cliquer dans la liste déroulante, sur groupes.</text:p>
        </text:list-item>
        <text:list-item>
          <text:p text:style-name="Numbering_20_1_Content"> Cliquer, dans la liste des groupes disponibles, sur le groupe qui vous intéresse.</text:p>
        </text:list-item>
        <text:list-item>
          <text:p text:style-name="Numbering_20_1_Content"> Cliquer sur <text:span text:style-name="Strong_20_Emphasis">modifier les réglages de groupe</text:span> </text:p>
        </text:list-item>
        <text:list-item>
          <text:p text:style-name="Numbering_20_1_Content_Last"> Enfin cliquer, dans la rubrique nouvelle image, sur choisir un fichier ou déposer directement l'image par simple glisser-dépose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1::19:58</meta:creation-date>
    <dc:creator>Generated</dc:creator>
    <dc:date>2026-08-15T01::19:58</dc:date>
    <dc:language>en-US</dc:language>
    <meta:editing-cycles>1</meta:editing-cycles>
    <meta:editing-duration>PT0S</meta:editing-duration>
    <dc:title>moodle:gestion_des_groupes:attribuer_image_groupe</dc:title>
  </office:meta>
</office:document-meta>
</file>