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e7293b474c3e24aebb6b0a48b4bcadab.png"/>
  <manifest:file-entry manifest:media-type="image/png" manifest:full-path="Pictures/f2ce02243f582b00d00879b91dba6f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erer_notifications"/><text:bookmark-start text:name="__RefHeading___gerer_ses_notifications_1"/><text:bookmark-start text:name="gerer_ses_notifications"/>Gérer ses notifications<text:bookmark-end text:name="__RefHeading___gerer_ses_notifications_1"/><text:bookmark-end text:name="gerer_ses_notifications"/></text:h>
      <text:p text:style-name="Text_20_body">Vous pouvez à tout moment gérer vos notifications via les <text:span text:style-name="Strong_20_Emphasis">paramètres de notifications</text:span> sur votre page d'accuei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span text:style-name="Strong_20_Emphasis">A noter :</text:span> le système de gestion des notifications est plus fort que les paramètres de chaque activité sur vos espaces de cours. Ainsi, si vous avez désactivé les notifications pour la remise de devoir mais que vous activez sur un devoir spécifique le paramètre “informer l'évaluateur des travaux remis = oui”, vous ne recevrez tout de même pas de notification. </text:p>
          </table:table-cell>
        </table:table-row>
      </table:table>
      <text:p text:style-name="Text_20_body">Pour cela, en haut, à droite de votre page d'accueil, à côté de votre profil, cliquez sur le symbole de notification (symbole de la cloche) puis sur la roue crantée associée : </text:p>
      <text:p text:style-name="Text_20_body"> <draw:frame draw:style-name="mediacenter" draw:name="1" text:anchor-type="paragraph" draw:z-index="1" svg:width="15.5575cm" svg:height="2.778125cm"><draw:image xlink:href="Pictures/e7293b474c3e24aebb6b0a48b4bcadab.png" xlink:type="simple" xlink:show="embed" xlink:actuate="onLoad"/></draw:frame></text:p>
      <text:p text:style-name="Text_20_body">Vous arrivez alors sur une page listant toutes les activités susceptibles de vous envoyer des notifications. Vous pouvez alors :</text:p>
      <text:list text:style-name="List_20_1" text:continue-numbering="false">
        <text:list-item>
          <text:p text:style-name="List_20_1_Content_First"> Décider de désactiver toutes les notifications en une fois (carré orange sur l'image ci-après).</text:p>
        </text:list-item>
        <text:list-item>
          <text:p text:style-name="List_20_1_Content_Last"> Choisir d'activer et/ou désactiver les notifications selon les activités proposées (exemple ici les notifications pour les devoirs sont désactivées mais celles pour les feedbacks sont toujours activées via courriel).</text:p>
        </text:list-item>
      </text:list>
      <text:p text:style-name="Text_20_body"><draw:frame draw:style-name="mediacenter" draw:name="2" text:anchor-type="paragraph" draw:z-index="2" svg:width="41.539583333333cm" style:rel-width="100%" svg:height="12.7cm" style:rel-height="scale"><draw:image xlink:href="Pictures/f2ce02243f582b00d00879b91dba6f78.png" xlink:type="simple" xlink:show="embed" xlink:actuate="onLoad"/></draw:frame></text:p>
      <text:p text:style-name="Text_20_body">Vous pouvez à tout moment remettre à jour ces paramètres de notific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3::34:49</meta:creation-date>
    <dc:creator>Generated</dc:creator>
    <dc:date>2026-08-20T03::34:49</dc:date>
    <dc:language>en-US</dc:language>
    <meta:editing-cycles>1</meta:editing-cycles>
    <meta:editing-duration>PT0S</meta:editing-duration>
    <dc:title>moodle:gerer_notifications</dc:title>
  </office:meta>
</office:document-meta>
</file>