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18cefe29d65908ebc292f7668842e5.png"/>
  <manifest:file-entry manifest:media-type="image/png" manifest:full-path="Pictures/a940d0cf27a41d83fc52fbb7534b4743.png"/>
  <manifest:file-entry manifest:media-type="image/png" manifest:full-path="Pictures/f1ca46bb50247d1e369f6ed1880e7e43.png"/>
  <manifest:file-entry manifest:media-type="image/png" manifest:full-path="Pictures/8c3adee4d2c4ff42b14ae2de34968733.png"/>
  <manifest:file-entry manifest:media-type="image/png" manifest:full-path="Pictures/d9af9a4668694e09f57dcb80f885b23a.png"/>
  <manifest:file-entry manifest:media-type="image/png" manifest:full-path="Pictures/35776f21b383f4a3c2e5312381d0a604.png"/>
  <manifest:file-entry manifest:media-type="image/png" manifest:full-path="Pictures/032a641d727c23169245091691bfcd81.png"/>
  <manifest:file-entry manifest:media-type="image/png" manifest:full-path="Pictures/2ea612c2cbcb0f22b910325b93a094f2.png"/>
  <manifest:file-entry manifest:media-type="image/png" manifest:full-path="Pictures/6f7115e1b079684a0286ec1df87fecf2.png"/>
  <manifest:file-entry manifest:media-type="image/png" manifest:full-path="Pictures/eb67673e53df1f9b39826775abdbba17.png"/>
  <manifest:file-entry manifest:media-type="image/png" manifest:full-path="Pictures/c9d2ea6019660525003292b956940112.png"/>
  <manifest:file-entry manifest:media-type="image/png" manifest:full-path="Pictures/9ac69f8e4d7914e001d1414486e2e193.png"/>
  <manifest:file-entry manifest:media-type="image/png" manifest:full-path="Pictures/5a4d5e83252c7f0bdc83b4ab7b495644.png"/>
  <manifest:file-entry manifest:media-type="image/png" manifest:full-path="Pictures/87e2f1c667e86ce2f356eb2989e974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sujet"/><text:bookmark-start text:name="__RefHeading___creation_d_un_nouveau_sujet_ou_d_une_nouvelle_discussion_1"/><text:bookmark-start text:name="creation_d_un_nouveau_sujet_ou_d_une_nouvelle_discussion"/>Création d'un nouveau sujet ou d'une nouvelle discussion<text:bookmark-end text:name="__RefHeading___creation_d_un_nouveau_sujet_ou_d_une_nouvelle_discussion_1"/><text:bookmark-end text:name="creation_d_un_nouveau_sujet_ou_d_une_nouvelle_discussion"/></text:h>
      <text:h text:style-name="Heading_20_2" text:outline-level="2"><text:bookmark-start text:name="__RefHeading___etape_1enter_dans_le_forum_2"/><text:bookmark-start text:name="etape_1enter_dans_le_forum"/>Étape 1 : enter dans le forum<text:bookmark-end text:name="__RefHeading___etape_1enter_dans_le_forum_2"/><text:bookmark-end text:name="etape_1enter_dans_le_forum"/></text:h>
      <text:list text:style-name="List_20_1" text:continue-numbering="false">
        <text:list-item>
          <text:p text:style-name="LastListParagraph_List_20_1_Content_First"> Sur la page de votre espace de cours, cliquez sur le nom du forum :</text:p>
        </text:list-item>
      </text:list>
      <text:p text:style-name="Text_20_body"><draw:frame draw:style-name="mediacenter" draw:name="0" text:anchor-type="paragraph" draw:z-index="0" svg:width="3.7835416666667cm" svg:height="1.5345833333333cm"><draw:image xlink:href="Pictures/3418cefe29d65908ebc292f7668842e5.png" xlink:type="simple" xlink:show="embed" xlink:actuate="onLoad"/></draw:frame></text:p>
      <text:h text:style-name="Heading_20_2" text:outline-level="2"><text:bookmark-start text:name="__RefHeading___etape_2lancer_l_ajout_d_un_nouveau_sujet_ou_d_une_nouvelle_discussion_3"/><text:bookmark-start text:name="etape_2lancer_l_ajout_d_un_nouveau_sujet_ou_d_une_nouvelle_discussion"/>Étape 2 : lancer l'ajout d'un nouveau sujet ou d'une nouvelle discussion<text:bookmark-end text:name="__RefHeading___etape_2lancer_l_ajout_d_un_nouveau_sujet_ou_d_une_nouvelle_discussion_3"/><text:bookmark-end text:name="etape_2lancer_l_ajout_d_un_nouveau_sujet_ou_d_une_nouvelle_discussion"/></text:h>
      <text:list text:style-name="List_20_1" text:continue-numbering="false">
        <text:list-item>
          <text:p text:style-name="LastListParagraph_List_20_1_Content_First"> Si vous êtes dans un <text:span text:style-name="underline">forum Nouvelles</text:span>, cliquez sur “<text:span text:style-name="Strong_20_Emphasis">Ajouter un nouveau sujet</text:span>” :</text:p>
        </text:list-item>
      </text:list>
      <text:p text:style-name="Text_20_body"><draw:frame draw:style-name="mediacenter" draw:name="1" text:anchor-type="paragraph" draw:z-index="1" svg:width="5.9002083333333cm" svg:height="3.65125cm"><draw:image xlink:href="Pictures/a940d0cf27a41d83fc52fbb7534b4743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êtes dans un <text:span text:style-name="underline">forum classique</text:span>, cliquer sur “<text:span text:style-name="Strong_20_Emphasis">Ajouter une discussion</text:span>” :</text:p>
        </text:list-item>
      </text:list>
      <text:p text:style-name="Text_20_body"><draw:frame draw:style-name="mediacenter" draw:name="2" text:anchor-type="paragraph" draw:z-index="2" svg:width="6.4822916666667cm" svg:height="3.1220833333333cm"><draw:image xlink:href="Pictures/f1ca46bb50247d1e369f6ed1880e7e43.png" xlink:type="simple" xlink:show="embed" xlink:actuate="onLoad"/></draw:frame></text:p>
      <text:h text:style-name="Heading_20_2" text:outline-level="2"><text:bookmark-start text:name="__RefHeading___etape_3ecrire_le_premier_message_qui_lance_le_sujet_ou_la_discussion_4"/><text:bookmark-start text:name="etape_3ecrire_le_premier_message_qui_lance_le_sujet_ou_la_discussion"/>Étape 3 : écrire le premier message qui lance le sujet ou la discussion<text:bookmark-end text:name="__RefHeading___etape_3ecrire_le_premier_message_qui_lance_le_sujet_ou_la_discussion_4"/><text:bookmark-end text:name="etape_3ecrire_le_premier_message_qui_lance_le_sujet_ou_la_discussion"/></text:h>
      <text:list text:style-name="List_20_1" text:continue-numbering="false">
        <text:list-item>
          <text:p text:style-name="LastListParagraph_List_20_1_Content_First"> “<text:span text:style-name="Strong_20_Emphasis">Sujet</text:span>” : saisir un texte court et explicite</text:p>
        </text:list-item>
      </text:list>
      <text:p text:style-name="Text_20_body"><draw:frame draw:style-name="mediacenter" draw:name="3" text:anchor-type="paragraph" draw:z-index="3" svg:width="22.38375cm" style:rel-width="100%" svg:height="13.17625cm" style:rel-height="scale"><draw:image xlink:href="Pictures/8c3adee4d2c4ff42b14ae2de34968733.png" xlink:type="simple" xlink:show="embed" xlink:actuate="onLoad"/></draw:frame></text:p>
      <text:list text:style-name="List_20_1" text:continue-numbering="false">
        <text:list-item>
          <text:p text:style-name="LastListParagraph_List_20_1_Content_First"> “<text:span text:style-name="Strong_20_Emphasis">Message</text:span>” : saisir un texte mis en forme à l'aide de l'éditeur de texte (si besoin, voir la page : <text:a xlink:type="simple" xlink:href="https://webcemu.unicaen.fr/doku.php?id=moodle:wysiwyg" text:style-name="Internet_20_link" text:visited-style-name="Visited_20_Internet_20_Link">Utiliser l'éditeur de texte WYSIWYG</text:a>) :</text:p>
        </text:list-item>
      </text:list>
      <text:p text:style-name="Text_20_body"><draw:frame draw:style-name="mediacenter" draw:name="4" text:anchor-type="paragraph" draw:z-index="4" svg:width="22.436666666667cm" style:rel-width="100%" svg:height="13.6525cm" style:rel-height="scale"><draw:image xlink:href="Pictures/d9af9a4668694e09f57dcb80f885b23a.png" xlink:type="simple" xlink:show="embed" xlink:actuate="onLoad"/></draw:frame></text:p>
      <text:h text:style-name="Heading_20_2" text:outline-level="2"><text:bookmark-start text:name="__RefHeading___etape_4ajouter_au_besoin_un_fichier_5"/><text:bookmark-start text:name="etape_4ajouter_au_besoin_un_fichier"/>Étape 4 : ajouter au besoin un fichier<text:bookmark-end text:name="__RefHeading___etape_4ajouter_au_besoin_un_fichier_5"/><text:bookmark-end text:name="etape_4ajouter_au_besoin_un_fichier"/></text:h>
      <text:list text:style-name="List_20_1" text:continue-numbering="false">
        <text:list-item>
          <text:p text:style-name="LastListParagraph_List_20_1_Content_First"> Cliquer sur le terme “<text:span text:style-name="Strong_20_Emphasis">Avancé</text:span>”  :</text:p>
        </text:list-item>
      </text:list>
      <text:p text:style-name="Text_20_body"><draw:frame draw:style-name="mediacenter" draw:name="5" text:anchor-type="paragraph" draw:z-index="5" svg:width="22.38375cm" style:rel-width="100%" svg:height="13.282083333333cm" style:rel-height="scale"><draw:image xlink:href="Pictures/35776f21b383f4a3c2e5312381d0a604.png" xlink:type="simple" xlink:show="embed" xlink:actuate="onLoad"/></draw:frame></text:p>
      <text:list text:style-name="List_20_1" text:continue-numbering="false">
        <text:list-item>
          <text:p text:style-name="LastListParagraph_List_20_1_Content_First"> “<text:span text:style-name="Strong_20_Emphasis">Annexe</text:span>” : glisser le fichier dans l'espace de dépôt : </text:p>
        </text:list-item>
      </text:list>
      <text:p text:style-name="Text_20_body"><draw:frame draw:style-name="mediacenter" draw:name="6" text:anchor-type="paragraph" draw:z-index="6" svg:width="19.102916666667cm" style:rel-width="100%" svg:height="6.19125cm" style:rel-height="scale"><draw:image xlink:href="Pictures/032a641d727c23169245091691bfcd81.png" xlink:type="simple" xlink:show="embed" xlink:actuate="onLoad"/></draw:frame></text:p>
      <text:h text:style-name="Heading_20_2" text:outline-level="2"><text:bookmark-start text:name="__RefHeading___etape_5envoyer_le_message_6"/><text:bookmark-start text:name="etape_5envoyer_le_message"/>Étape 5 : envoyer le message<text:bookmark-end text:name="__RefHeading___etape_5envoyer_le_message_6"/><text:bookmark-end text:name="etape_5envoyer_le_message"/></text:h>
      <text:list text:style-name="List_20_1" text:continue-numbering="false">
        <text:list-item>
          <text:p text:style-name="LastListParagraph_List_20_1_Content_First"> Cliquer sur le bouton “<text:span text:style-name="Strong_20_Emphasis">Envoyer</text:span>”. </text:p>
        </text:list-item>
      </text:list>
      <text:p text:style-name="Text_20_body"><draw:frame draw:style-name="mediacenter" draw:name="7" text:anchor-type="paragraph" draw:z-index="7" svg:width="3.5983333333333cm" svg:height="1.6139583333333cm"><draw:image xlink:href="Pictures/2ea612c2cbcb0f22b910325b93a094f2.png" xlink:type="simple" xlink:show="embed" xlink:actuate="onLoad"/></draw:frame></text:p>
      <text:list text:style-name="List_20_1" text:continue-numbering="false">
        <text:list-item>
          <text:p text:style-name="LastListParagraph_List_20_1_Content_First"> Le sujet ou discussion est créé avec un délai de<text:span text:style-name="underline"><text:span text:style-name="Strong_20_Emphasis">30mn</text:span></text:span> avant envoi des notifications aux abonnées du forum, afin de pouvoir relire voire modifier le message.</text:p>
        </text:list-item>
      </text:list>
      <text:h text:style-name="Heading_20_1" text:outline-level="1"><text:bookmark-start text:name="__RefHeading___faq_7"/><text:bookmark-start text:name="faq"/>FAQ<text:bookmark-end text:name="__RefHeading___faq_7"/><text:bookmark-end text:name="faq"/></text:h>
      <text:h text:style-name="Heading_20_2" text:outline-level="2"><text:bookmark-start text:name="__RefHeading___je_veux_envoyer_mon_message_immediatement_8"/><text:bookmark-start text:name="je_veux_envoyer_mon_message_immediatement"/>Je veux envoyer mon message immédiatement<text:bookmark-end text:name="__RefHeading___je_veux_envoyer_mon_message_immediatement_8"/><text:bookmark-end text:name="je_veux_envoyer_mon_message_immediatement"/></text:h>
      <text:list text:style-name="List_20_1" text:continue-numbering="false">
        <text:list-item>
          <text:p text:style-name="LastListParagraph_List_20_1_Content_First"> <text:span text:style-name="underline"><text:span text:style-name="Strong_20_Emphasis">lors de la rédaction du message</text:span></text:span>, ouvrer l'éditeur “avancé” : </text:p>
        </text:list-item>
      </text:list>
      <text:p text:style-name="Text_20_body"><draw:frame draw:style-name="mediacenter" draw:name="8" text:anchor-type="paragraph" draw:z-index="8" svg:width="22.38375cm" style:rel-width="100%" svg:height="13.282083333333cm" style:rel-height="scale"><draw:image xlink:href="Pictures/35776f21b383f4a3c2e5312381d0a604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'option “<text:span text:style-name="Strong_20_Emphasis">Envoyer les notifications de messages des forums sans délai de modification.</text:span>”</text:p>
        </text:list-item>
      </text:list>
      <text:p text:style-name="Text_20_body"><draw:frame draw:style-name="mediacenter" draw:name="9" text:anchor-type="paragraph" draw:z-index="9" svg:width="16.139583333333cm" svg:height="6.5616666666667cm"><draw:image xlink:href="Pictures/6f7115e1b079684a0286ec1df87fecf2.png" xlink:type="simple" xlink:show="embed" xlink:actuate="onLoad"/></draw:frame></text:p>
      <text:h text:style-name="Heading_20_2" text:outline-level="2"><text:bookmark-start text:name="__RefHeading___je_veux_relire_le_message_9"/><text:bookmark-start text:name="je_veux_relire_le_message"/>Je veux relire le message<text:bookmark-end text:name="__RefHeading___je_veux_relire_le_message_9"/><text:bookmark-end text:name="je_veux_relire_le_message"/></text:h>
      <text:list text:style-name="List_20_1" text:continue-numbering="false">
        <text:list-item>
          <text:p text:style-name="LastListParagraph_List_20_1_Content_First"> Entrer dans le forum puis cliquer sur le nom de la discussion : </text:p>
        </text:list-item>
      </text:list>
      <text:p text:style-name="Text_20_body"><draw:frame draw:style-name="mediacenter" draw:name="10" text:anchor-type="paragraph" draw:z-index="10" svg:width="10.980208333333cm" svg:height="4.7889583333333cm"><draw:image xlink:href="Pictures/eb67673e53df1f9b39826775abdbba17.png" xlink:type="simple" xlink:show="embed" xlink:actuate="onLoad"/></draw:frame></text:p>
      <text:list text:style-name="List_20_1" text:continue-numbering="false">
        <text:list-item>
          <text:p text:style-name="LastListParagraph_List_20_1_Content_First"> chercher le message à relire :</text:p>
        </text:list-item>
      </text:list>
      <text:p text:style-name="Text_20_body"><draw:frame draw:style-name="mediacenter" draw:name="11" text:anchor-type="paragraph" draw:z-index="11" svg:width="14.022916666667cm" svg:height="6.50875cm"><draw:image xlink:href="Pictures/c9d2ea6019660525003292b956940112.png" xlink:type="simple" xlink:show="embed" xlink:actuate="onLoad"/></draw:frame></text:p>
      <text:h text:style-name="Heading_20_2" text:outline-level="2"><text:bookmark-start text:name="__RefHeading___je_veux_supprimer_un_message_10"/><text:bookmark-start text:name="je_veux_supprimer_un_message"/>Je veux supprimer un message<text:bookmark-end text:name="__RefHeading___je_veux_supprimer_un_message_10"/><text:bookmark-end text:name="je_veux_supprimer_un_message"/></text:h>
      <text:p text:style-name="Text_20_body">En cours de construction</text:p>
      <text:h text:style-name="Heading_20_2" text:outline-level="2"><text:bookmark-start text:name="__RefHeading___je_veux_que_le_message_disparaisse_au_bout_d_un_certain_temps_11"/><text:bookmark-start text:name="je_veux_que_le_message_disparaisse_au_bout_d_un_certain_temps"/>Je veux que le message disparaisse au bout d'un certain temps<text:bookmark-end text:name="__RefHeading___je_veux_que_le_message_disparaisse_au_bout_d_un_certain_temps_11"/><text:bookmark-end text:name="je_veux_que_le_message_disparaisse_au_bout_d_un_certain_temps"/></text:h>
      <text:h text:style-name="Heading_20_2" text:outline-level="2"><text:bookmark-start text:name="__RefHeading___je_veux_que_le_message_reste_visible_en_haut_du_forum_12"/><text:bookmark-start text:name="je_veux_que_le_message_reste_visible_en_haut_du_forum"/>Je veux que le message reste visible en haut du forum<text:bookmark-end text:name="__RefHeading___je_veux_que_le_message_reste_visible_en_haut_du_forum_12"/><text:bookmark-end text:name="je_veux_que_le_message_reste_visible_en_haut_du_forum"/></text:h>
      <text:h text:style-name="Heading_20_3" text:outline-level="3"><text:bookmark-start text:name="__RefHeading___demarche_durant_la_creation_du_message_13"/><text:bookmark-start text:name="demarche_durant_la_creation_du_message"/>Démarche durant la création du message<text:bookmark-end text:name="__RefHeading___demarche_durant_la_creation_du_message_13"/><text:bookmark-end text:name="demarche_durant_la_creation_du_message"/></text:h>
      <text:list text:style-name="List_20_1" text:continue-numbering="false">
        <text:list-item>
          <text:p text:style-name="LastListParagraph_List_20_1_Content_First"> ouvrir l'éditeur de message avancé : </text:p>
        </text:list-item>
      </text:list>
      <text:p text:style-name="Text_20_body"><draw:frame draw:style-name="mediacenter" draw:name="12" text:anchor-type="paragraph" draw:z-index="12" svg:width="22.38375cm" style:rel-width="100%" svg:height="13.282083333333cm" style:rel-height="scale"><draw:image xlink:href="Pictures/35776f21b383f4a3c2e5312381d0a604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'option “Épinglé” : </text:p>
        </text:list-item>
      </text:list>
      <text:p text:style-name="Text_20_body"><draw:frame draw:style-name="mediacenter" draw:name="13" text:anchor-type="paragraph" draw:z-index="13" svg:width="13.096875cm" svg:height="6.19125cm"><draw:image xlink:href="Pictures/9ac69f8e4d7914e001d1414486e2e193.png" xlink:type="simple" xlink:show="embed" xlink:actuate="onLoad"/></draw:frame></text:p>
      <text:h text:style-name="Heading_20_3" text:outline-level="3"><text:bookmark-start text:name="__RefHeading___demarche_a_posteriori_de_la_creation_du_message_14"/><text:bookmark-start text:name="demarche_a_posteriori_de_la_creation_du_message"/>Démarche à postériori de la création du message<text:bookmark-end text:name="__RefHeading___demarche_a_posteriori_de_la_creation_du_message_14"/><text:bookmark-end text:name="demarche_a_posteriori_de_la_creation_du_message"/></text:h>
      <text:list text:style-name="List_20_1" text:continue-numbering="false">
        <text:list-item>
          <text:p text:style-name="LastListParagraph_List_20_1_Content_First"> Entrer dans le forum puis cliquer sur le nom de la discussion : </text:p>
        </text:list-item>
      </text:list>
      <text:p text:style-name="Text_20_body"><draw:frame draw:style-name="mediacenter" draw:name="14" text:anchor-type="paragraph" draw:z-index="14" svg:width="10.980208333333cm" svg:height="4.7889583333333cm"><draw:image xlink:href="Pictures/eb67673e53df1f9b39826775abdbba1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Modifier le message</text:span>” :</text:p>
        </text:list-item>
      </text:list>
      <text:p text:style-name="Text_20_body"><draw:frame draw:style-name="mediacenter" draw:name="15" text:anchor-type="paragraph" draw:z-index="15" svg:width="15.583958333333cm" svg:height="6.3764583333333cm"><draw:image xlink:href="Pictures/5a4d5e83252c7f0bdc83b4ab7b495644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a cas “<text:span text:style-name="Strong_20_Emphasis">Épinglé</text:span>” :</text:p>
        </text:list-item>
      </text:list>
      <text:p text:style-name="Text_20_body"><draw:frame draw:style-name="mediacenter" draw:name="16" text:anchor-type="paragraph" draw:z-index="16" svg:width="15.425208333333cm" svg:height="6.3235416666667cm"><draw:image xlink:href="Pictures/87e2f1c667e86ce2f356eb2989e9745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35:14</meta:creation-date>
    <dc:creator>Generated</dc:creator>
    <dc:date>2026-08-15T23::35:14</dc:date>
    <dc:language>en-US</dc:language>
    <meta:editing-cycles>1</meta:editing-cycles>
    <meta:editing-duration>PT0S</meta:editing-duration>
    <dc:title>moodle:forum:sujet</dc:title>
  </office:meta>
</office:document-meta>
</file>