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71ac98a8eb37277a44bc7d07f7594b4.png"/>
  <manifest:file-entry manifest:media-type="image/png" manifest:full-path="Pictures/1613513ede5ce5b6a15ce1c43c902d2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forum:parametres_avances:taille_annexe"/><text:bookmark-start text:name="__RefHeading___je_veux_augmenter_la_taille_maximale_du_depot_de_fichiers_annexes_1"/><text:bookmark-start text:name="je_veux_augmenter_la_taille_maximale_du_depot_de_fichiers_annexes"/>Je veux augmenter la taille maximale du dépôt de fichiers (Annexes)<text:bookmark-end text:name="__RefHeading___je_veux_augmenter_la_taille_maximale_du_depot_de_fichiers_annexes_1"/><text:bookmark-end text:name="je_veux_augmenter_la_taille_maximale_du_depot_de_fichiers_annexes"/></text:h>
      <text:list text:style-name="List_20_1" text:continue-numbering="false">
        <text:list-item>
          <text:p text:style-name="LastListParagraph_List_20_1_Content_First"> Dans les paramètres du forum, cliquer sur “<text:span text:style-name="Strong_20_Emphasis">Annexes et nombre de mots</text:span>” :</text:p>
        </text:list-item>
      </text:list>
      <text:p text:style-name="Text_20_body"><draw:frame draw:style-name="mediacenter" draw:name="0" text:anchor-type="paragraph" draw:z-index="0" svg:width="7.7258333333333cm" svg:height="3.2279166666667cm"><draw:image xlink:href="Pictures/e71ac98a8eb37277a44bc7d07f7594b4.png" xlink:type="simple" xlink:show="embed" xlink:actuate="onLoad"/></draw:frame></text:p>
      <text:list text:style-name="List_20_1" text:continue-numbering="false">
        <text:list-item>
          <text:p text:style-name="LastListParagraph_List_20_1_Content_First"> dans le menu “<text:span text:style-name="Strong_20_Emphasis">Taille maximale de l'annexe</text:span>”, choisir le maximum proposé :</text:p>
        </text:list-item>
      </text:list>
      <text:p text:style-name="Text_20_body"><draw:frame draw:style-name="mediacenter" draw:name="1" text:anchor-type="paragraph" draw:z-index="1" svg:width="13.043958333333cm" svg:height="10.768541666667cm"><draw:image xlink:href="Pictures/1613513ede5ce5b6a15ce1c43c902d23.png" xlink:type="simple" xlink:show="embed" xlink:actuate="onLoad"/></draw:frame></text:p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webcemu.unicaen.fr/doku.php?id=moodle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6::55:25</meta:creation-date>
    <dc:creator>Generated</dc:creator>
    <dc:date>2026-08-12T06::55:25</dc:date>
    <dc:language>en-US</dc:language>
    <meta:editing-cycles>1</meta:editing-cycles>
    <meta:editing-duration>PT0S</meta:editing-duration>
    <dc:title>moodle:forum:parametres_avances:taille_annexe</dc:title>
  </office:meta>
</office:document-meta>
</file>