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963f52ce2a793a9435b10a7b5c832d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nombre_de_mots"/><text:bookmark-start text:name="__RefHeading___je_veux_que_le_nombre_de_mots_des_messages_soient_affiches_1"/><text:bookmark-start text:name="je_veux_que_le_nombre_de_mots_des_messages_soient_affiches"/>Je veux que le nombre de mots des messages soient affichés<text:bookmark-end text:name="__RefHeading___je_veux_que_le_nombre_de_mots_des_messages_soient_affiches_1"/><text:bookmark-end text:name="je_veux_que_le_nombre_de_mots_des_messages_soient_affich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oui dans “<text:span text:style-name="Strong_20_Emphasis">Afficher ne nombre de mots</text:span>”:</text:p>
        </text:list-item>
      </text:list>
      <text:p text:style-name="Text_20_body"><draw:frame draw:style-name="mediacenter" draw:name="1" text:anchor-type="paragraph" draw:z-index="1" svg:width="13.996458333333cm" svg:height="5.159375cm"><draw:image xlink:href="Pictures/963f52ce2a793a9435b10a7b5c832df4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_nouveautes: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33:56</meta:creation-date>
    <dc:creator>Generated</dc:creator>
    <dc:date>2026-08-12T12::33:56</dc:date>
    <dc:language>en-US</dc:language>
    <meta:editing-cycles>1</meta:editing-cycles>
    <meta:editing-duration>PT0S</meta:editing-duration>
    <dc:title>moodle:forum:parametres_avances:nombre_de_mots</dc:title>
  </office:meta>
</office:document-meta>
</file>