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ecf9baee34d1392c85c24940736fe22.png"/>
  <manifest:file-entry manifest:media-type="image/png" manifest:full-path="Pictures/43980cc9fc7c98a415af38ea80c361d4.png"/>
  <manifest:file-entry manifest:media-type="image/png" manifest:full-path="Pictures/4aaf6a602e83cd9c5a7a11e5c943a1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nombre_de_message"/><text:bookmark-start text:name="__RefHeading___je_veux_restreindre_le_nombre_maximal_de_messages_1"/><text:bookmark-start text:name="je_veux_restreindre_le_nombre_maximal_de_messages"/>Je veux restreindre le nombre maximal de messages<text:bookmark-end text:name="__RefHeading___je_veux_restreindre_le_nombre_maximal_de_messages_1"/><text:bookmark-end text:name="je_veux_restreindre_le_nombre_maximal_de_messa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choisir :</text:p>
            <text:list text:style-name="List_20_1" text:continue-numbering="false">
              <text:list-item>
                <text:p text:style-name="List_20_1_Content_First">     De ne pas limiter le nombre de messages que l'étudiant pourra publier : option ne pas bloquer.</text:p>
              </text:list-item>
              <text:list-item>
                <text:p text:style-name="List_20_1_Content_Last">     Limiter pendant une certaine durée , le nombre maximal de messages que l'étudiant pourra publier et l'avertir lorsque le nombre de messages s'approche du nombre maximal autorisé dans la période donnée.</text:p>
              </text:list-item>
            </text:list>
          </table:table-cell>
        </table:table-row>
      </table:table>
      <text:h text:style-name="Heading_20_4" text:outline-level="4"><text:bookmark-start text:name="__RefHeading___etape_1ouvrir_le_volet_nombre_maximal_de_messages_2"/><text:bookmark-start text:name="etape_1ouvrir_le_volet_nombre_maximal_de_messages"/>Étape 1: Ouvrir le volet "Nombre maximal de messages"<text:bookmark-end text:name="__RefHeading___etape_1ouvrir_le_volet_nombre_maximal_de_messages_2"/><text:bookmark-end text:name="etape_1ouvrir_le_volet_nombre_maximal_de_messages"/></text:h>
      <text:p text:style-name="Text_20_body"><draw:frame draw:style-name="mediacenter" draw:name="1" text:anchor-type="paragraph" draw:z-index="1" svg:width="7.3554166666667cm" svg:height="3.8629166666667cm"><draw:image xlink:href="Pictures/becf9baee34d1392c85c24940736fe22.png" xlink:type="simple" xlink:show="embed" xlink:actuate="onLoad"/></draw:frame></text:p>
      <text:h text:style-name="Heading_20_4" text:outline-level="4"><text:bookmark-start text:name="__RefHeading___etape_2choisir_la_periode_de_limitation_3"/><text:bookmark-start text:name="etape_2choisir_la_periode_de_limitation"/>Étape 2: Choisir la période de limitation<text:bookmark-end text:name="__RefHeading___etape_2choisir_la_periode_de_limitation_3"/><text:bookmark-end text:name="etape_2choisir_la_periode_de_limitation"/></text:h>
      <text:p text:style-name="Text_20_body"><draw:frame draw:style-name="mediacenter" draw:name="2" text:anchor-type="paragraph" draw:z-index="2" svg:width="9.6308333333333cm" svg:height="7.064375cm"><draw:image xlink:href="Pictures/43980cc9fc7c98a415af38ea80c361d4.png" xlink:type="simple" xlink:show="embed" xlink:actuate="onLoad"/></draw:frame></text:p>
      <text:h text:style-name="Heading_20_4" text:outline-level="4"><text:bookmark-start text:name="__RefHeading___etape_3enregistrer_4"/><text:bookmark-start text:name="etape_3enregistrer"/>Étape 3: Enregistrer<text:bookmark-end text:name="__RefHeading___etape_3enregistrer_4"/><text:bookmark-end text:name="etape_3enregistrer"/></text:h>
      <text:p text:style-name="Text_20_body"><draw:frame draw:style-name="mediacenter" draw:name="3" text:anchor-type="paragraph" draw:z-index="3" svg:width="9.921875cm" svg:height="1.6933333333333cm"><draw:image xlink:href="Pictures/4aaf6a602e83cd9c5a7a11e5c943a1cf.png" xlink:type="simple" xlink:show="embed" xlink:actuate="onLoad"/></draw:frame></text:p>
      <text:h text:style-name="Heading_20_2" text:outline-level="2"><text:bookmark-start text:name="__RefHeading___retour_aux_parametres_avances_du_forum_5"/><text:bookmark-start text:name="retour_aux_parametres_avances_du_forum"/>Retour aux paramètres avancés du forum<text:bookmark-end text:name="__RefHeading___retour_aux_parametres_avances_du_forum_5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3::55:25</meta:creation-date>
    <dc:creator>Generated</dc:creator>
    <dc:date>2026-08-11T23::55:25</dc:date>
    <dc:language>en-US</dc:language>
    <meta:editing-cycles>1</meta:editing-cycles>
    <meta:editing-duration>PT0S</meta:editing-duration>
    <dc:title>moodle:forum:parametres_avances:nombre_de_message</dc:title>
  </office:meta>
</office:document-meta>
</file>