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f52bdff82389331dc0f8591410f459a0.png"/>
  <manifest:file-entry manifest:media-type="image/png" manifest:full-path="Pictures/316e5f80dbef3b7adaeec5e080179f41.png"/>
  <manifest:file-entry manifest:media-type="image/png" manifest:full-path="Pictures/5e23adc2f60e9a5612f12b21e4bc2ec4.png"/>
  <manifest:file-entry manifest:media-type="image/png" manifest:full-path="Pictures/0886c40c611f6a9ddfb8735623da15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notif_forums"/><text:bookmark-start text:name="__RefHeading___notification_par_mail_des_messages_postes_dans_les_forums_1"/><text:bookmark-start text:name="notification_par_mail_des_messages_postes_dans_les_forums"/>Notification par mail des messages postés dans les forums<text:bookmark-end text:name="__RefHeading___notification_par_mail_des_messages_postes_dans_les_forums_1"/><text:bookmark-end text:name="notification_par_mail_des_messages_postes_dans_les_forums"/></text:h>
      <text:p text:style-name="Text_20_body">Par défaut :</text:p>
      <text:list text:style-name="List_20_1" text:continue-numbering="false">
        <text:list-item>
          <text:p text:style-name="List_20_1_Content_First"> les messages envoyés dans un forum sont envoyés par mails aux abonnés du forum </text:p>
        </text:list-item>
        <text:list-item>
          <text:p text:style-name="List_20_1_Content"> les enseignants reçoivent par mails tous les messages des forums des cours ou ils sont enseignant</text:p>
        </text:list-item>
        <text:list-item>
          <text:p text:style-name="List_20_1_Content_Last"> <text:span text:style-name="Strong_20_Emphasis">depuis le 20 décembre 2019</text:span>, l'envoi se fait par défaut, pour tous les utilisateurs, une fois par jour vers 17h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: si vous aviez déjà apporté des modifications dans votre profil, cette configuration par défaut ne s'appliquera pas</text:p>
          </table:table-cell>
        </table:table-row>
      </table:table>
      <text:p text:style-name="Text_20_body">Il est possible que</text:p>
      <text:list text:style-name="List_20_1" text:continue-numbering="false">
        <text:list-item>
          <text:p text:style-name="List_20_1_Content_First"> les messages provenant des forums soient difficiles à identifier dans le flot des mails reçus,</text:p>
        </text:list-item>
        <text:list-item>
          <text:p text:style-name="List_20_1_Content"> l'on ne souhaite pas recevoir “en continu” ce type de mail particulièrement pour les cours très actifs,</text:p>
        </text:list-item>
        <text:list-item>
          <text:p text:style-name="List_20_1_Content_Last"> l'on préfère consulter les messages directement dans les forums des espaces de cours. </text:p>
        </text:list-item>
      </text:list>
      <text:h text:style-name="Heading_20_4" text:outline-level="4"><text:bookmark-start text:name="__RefHeading___identifier_un_message_provenant_d_un_forum_2"/><text:bookmark-start text:name="identifier_un_message_provenant_d_un_forum"/>Identifier un message provenant d'un forum<text:bookmark-end text:name="__RefHeading___identifier_un_message_provenant_d_un_forum_2"/><text:bookmark-end text:name="identifier_un_message_provenant_d_un_forum"/></text:h>
      <text:p text:style-name="Text_20_body"><draw:frame draw:style-name="media" draw:name="1" text:anchor-type="as-char" draw:z-index="1" svg:width="33.072916666667cm" style:rel-width="100%" svg:height="17.515416666667cm" style:rel-height="scale"><draw:image xlink:href="Pictures/f52bdff82389331dc0f8591410f459a0.png" xlink:type="simple" xlink:show="embed" xlink:actuate="onLoad"/></draw:frame></text:p>
      <text:h text:style-name="Heading_20_4" text:outline-level="4"><text:bookmark-start text:name="__RefHeading___modifier_les_preferences_de_reception_des_messages_de_forums_3"/><text:bookmark-start text:name="modifier_les_preferences_de_reception_des_messages_de_forums"/>Modifier les préférences de réception des messages de forums<text:bookmark-end text:name="__RefHeading___modifier_les_preferences_de_reception_des_messages_de_forums_3"/><text:bookmark-end text:name="modifier_les_preferences_de_reception_des_messages_de_forums"/></text:h>
      <text:p text:style-name="Text_20_body"><text:span text:style-name="Strong_20_Emphasis">1. Ouvrez vos préférences de profil ou cliquez sur le lien disponible dans le message</text:span><draw:frame draw:style-name="media" draw:name="2" text:anchor-type="as-char" draw:z-index="2" svg:width="11.324166666667cm" svg:height="6.6410416666667cm"><draw:image xlink:href="Pictures/316e5f80dbef3b7adaeec5e080179f41.png" xlink:type="simple" xlink:show="embed" xlink:actuate="onLoad"/></draw:frame></text:p>
      <text:p text:style-name="Text_20_body"><text:span text:style-name="Strong_20_Emphasis">2.  Sélectionnez les préférences de forum <draw:frame draw:style-name="media" draw:name="3" text:anchor-type="as-char" draw:z-index="3" svg:width="14.578541666667cm" svg:height="11.244791666667cm"><draw:image xlink:href="Pictures/5e23adc2f60e9a5612f12b21e4bc2ec4.png" xlink:type="simple" xlink:show="embed" xlink:actuate="onLoad"/></draw:frame></text:span></text:p>
      <text:p text:style-name="Text_20_body"><text:span text:style-name="Strong_20_Emphasis">3.  Sélectionnez la modalité qui vous convient le mieux :</text:span></text:p>
      <text:list text:style-name="List_20_1" text:continue-numbering="false">
        <text:list-item>
          <text:p text:style-name="List_20_1_Content_First"> Pas de courriel quotidien (un courriel par message)= 1 post dans un forum = 1 mail</text:p>
        </text:list-item>
        <text:list-item>
          <text:p text:style-name="List_20_1_Content">  Complet (courriel quotidien avec l’intégralité des messages) = 1 mail /jour</text:p>
        </text:list-item>
        <text:list-item>
          <text:p text:style-name="List_20_1_Content_Last">  Objet (courriel quotidien avec uniquement l'objet des messages) = 1 mail/jour </text:p>
        </text:list-item>
      </text:list>
      <text:p text:style-name="Text_20_body"><draw:frame draw:style-name="media" draw:name="4" text:anchor-type="as-char" draw:z-index="4" svg:width="28.680833333333cm" style:rel-width="100%" svg:height="12.038541666667cm" style:rel-height="scale"><draw:image xlink:href="Pictures/0886c40c611f6a9ddfb8735623da158d.png" xlink:type="simple" xlink:show="embed" xlink:actuate="onLoad"/></draw:frame></text:p>
      <text:p text:style-name="Text_20_body"><text:span text:style-name="Emphasis"><text:span text:style-name="Strong_20_Emphasis">Pensez à enregistrer vos modifications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7::49:12</meta:creation-date>
    <dc:creator>Generated</dc:creator>
    <dc:date>2026-08-13T07::49:12</dc:date>
    <dc:language>en-US</dc:language>
    <meta:editing-cycles>1</meta:editing-cycles>
    <meta:editing-duration>PT0S</meta:editing-duration>
    <dc:title>moodle:forum:notif_forums</dc:title>
  </office:meta>
</office:document-meta>
</file>