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776f21b383f4a3c2e5312381d0a604.png"/>
  <manifest:file-entry manifest:media-type="image/png" manifest:full-path="Pictures/6f7115e1b079684a0286ec1df87fecf2.png"/>
  <manifest:file-entry manifest:media-type="image/png" manifest:full-path="Pictures/bbb7f9223d4a2a824995982645a56637.png"/>
  <manifest:file-entry manifest:media-type="image/png" manifest:full-path="Pictures/eb67673e53df1f9b39826775abdbba17.png"/>
  <manifest:file-entry manifest:media-type="image/png" manifest:full-path="Pictures/c9d2ea6019660525003292b956940112.png"/>
  <manifest:file-entry manifest:media-type="image/png" manifest:full-path="Pictures/c6c1ba7cab3d76598c9398ac0d8894e5.png"/>
  <manifest:file-entry manifest:media-type="image/png" manifest:full-path="Pictures/1bfb191eef2e43075091304d99ccb979.png"/>
  <manifest:file-entry manifest:media-type="image/png" manifest:full-path="Pictures/f3f86ca019074956ce9dc3273fc218f9.png"/>
  <manifest:file-entry manifest:media-type="image/png" manifest:full-path="Pictures/5a4d5e83252c7f0bdc83b4ab7b495644.png"/>
  <manifest:file-entry manifest:media-type="image/png" manifest:full-path="Pictures/9ac69f8e4d7914e001d1414486e2e193.png"/>
  <manifest:file-entry manifest:media-type="image/png" manifest:full-path="Pictures/87e2f1c667e86ce2f356eb2989e9745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forum:message_parametres_avances"/><text:bookmark-start text:name="__RefHeading___parametres_avances_des_messages_1"/><text:bookmark-start text:name="parametres_avances_des_messages"/>Paramètres avancés des messages<text:bookmark-end text:name="__RefHeading___parametres_avances_des_messages_1"/><text:bookmark-end text:name="parametres_avances_des_messages"/></text:h>
      <text:h text:style-name="Heading_20_2" text:outline-level="2"><text:bookmark-start text:name="__RefHeading___je_veux_envoyer_mon_message_immediatement_2"/><text:bookmark-start text:name="je_veux_envoyer_mon_message_immediatement"/>Je veux envoyer mon message immédiatement<text:bookmark-end text:name="__RefHeading___je_veux_envoyer_mon_message_immediatement_2"/><text:bookmark-end text:name="je_veux_envoyer_mon_message_immediatement"/></text:h>
      <text:list text:style-name="List_20_1" text:continue-numbering="false">
        <text:list-item>
          <text:p text:style-name="LastListParagraph_List_20_1_Content_First"> <text:span text:style-name="underline"><text:span text:style-name="Strong_20_Emphasis">lors de la rédaction du message</text:span></text:span>, ouvrir l'éditeur “avancé” : </text:p>
        </text:list-item>
      </text:list>
      <text:p text:style-name="Text_20_body"><draw:frame draw:style-name="mediacenter" draw:name="0" text:anchor-type="paragraph" draw:z-index="0" svg:width="22.38375cm" style:rel-width="100%" svg:height="13.282083333333cm" style:rel-height="scale"><draw:image xlink:href="Pictures/35776f21b383f4a3c2e5312381d0a604.png" xlink:type="simple" xlink:show="embed" xlink:actuate="onLoad"/></draw:frame></text:p>
      <text:list text:style-name="List_20_1" text:continue-numbering="false">
        <text:list-item>
          <text:p text:style-name="LastListParagraph_List_20_1_Content_First"> cocher l'option “<text:span text:style-name="Strong_20_Emphasis">Envoyer les notifications de messages des forums sans délai de modification.</text:span>”</text:p>
        </text:list-item>
      </text:list>
      <text:p text:style-name="Text_20_body"><draw:frame draw:style-name="mediacenter" draw:name="1" text:anchor-type="paragraph" draw:z-index="1" svg:width="16.139583333333cm" svg:height="6.5616666666667cm"><draw:image xlink:href="Pictures/6f7115e1b079684a0286ec1df87fecf2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Une fois le message posté, cette option n'est plus disponible. Le message sera automatiquement notifié aux abonnés du forum au bout d'un délai de 30min.</text:p>
          </table:table-cell>
        </table:table-row>
      </table:table>
      <text:h text:style-name="Heading_20_2" text:outline-level="2"><text:bookmark-start text:name="__RefHeading___je_veux_relire_un_message_3"/><text:bookmark-start text:name="je_veux_relire_un_message"/>Je veux relire un message<text:bookmark-end text:name="__RefHeading___je_veux_relire_un_message_3"/><text:bookmark-end text:name="je_veux_relire_un_message"/></text:h>
      <text:list text:style-name="List_20_1" text:continue-numbering="false">
        <text:list-item>
          <text:p text:style-name="LastListParagraph_List_20_1_Content_First"> Entrer dans le forum puis cliquer sur le nom de la discussion : </text:p>
        </text:list-item>
      </text:list>
      <text:p text:style-name="Text_20_body"><draw:frame draw:style-name="mediacenter" draw:name="3" text:anchor-type="paragraph" draw:z-index="3" svg:width="10.980208333333cm" svg:height="4.7889583333333cm"><draw:image xlink:href="Pictures/eb67673e53df1f9b39826775abdbba17.png" xlink:type="simple" xlink:show="embed" xlink:actuate="onLoad"/></draw:frame></text:p>
      <text:list text:style-name="List_20_1" text:continue-numbering="false">
        <text:list-item>
          <text:p text:style-name="LastListParagraph_List_20_1_Content_First"> chercher le message à relire :</text:p>
        </text:list-item>
      </text:list>
      <text:p text:style-name="Text_20_body"><draw:frame draw:style-name="mediacenter" draw:name="4" text:anchor-type="paragraph" draw:z-index="4" svg:width="14.022916666667cm" svg:height="6.50875cm"><draw:image xlink:href="Pictures/c9d2ea6019660525003292b956940112.png" xlink:type="simple" xlink:show="embed" xlink:actuate="onLoad"/></draw:frame></text:p>
      <text:h text:style-name="Heading_20_2" text:outline-level="2"><text:bookmark-start text:name="__RefHeading___je_veux_supprimer_un_message_4"/><text:bookmark-start text:name="je_veux_supprimer_un_message"/>Je veux supprimer un message<text:bookmark-end text:name="__RefHeading___je_veux_supprimer_un_message_4"/><text:bookmark-end text:name="je_veux_supprimer_un_message"/></text:h>
      <text:list text:style-name="List_20_1" text:continue-numbering="false">
        <text:list-item>
          <text:p text:style-name="LastListParagraph_List_20_1_Content_First"> Entrer dans le forum puis cliquer sur le nom de la discussion : </text:p>
        </text:list-item>
      </text:list>
      <text:p text:style-name="Text_20_body"><draw:frame draw:style-name="mediacenter" draw:name="5" text:anchor-type="paragraph" draw:z-index="5" svg:width="10.980208333333cm" svg:height="4.7889583333333cm"><draw:image xlink:href="Pictures/eb67673e53df1f9b39826775abdbba17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Supprimer” :</text:p>
        </text:list-item>
      </text:list>
      <text:p text:style-name="Text_20_body"><draw:frame draw:style-name="mediacenter" draw:name="6" text:anchor-type="paragraph" draw:z-index="6" svg:width="15.583958333333cm" svg:height="6.3764583333333cm"><draw:image xlink:href="Pictures/c6c1ba7cab3d76598c9398ac0d8894e5.png" xlink:type="simple" xlink:show="embed" xlink:actuate="onLoad"/></draw:frame></text:p>
      <text:h text:style-name="Heading_20_2" text:outline-level="2"><text:bookmark-start text:name="__RefHeading___je_veux_que_le_message_ne_s_affiche_que_sur_une_periode_definie_5"/><text:bookmark-start text:name="je_veux_que_le_message_ne_s_affiche_que_sur_une_periode_definie"/>Je veux que le message ne s'affiche que sur une période définie<text:bookmark-end text:name="__RefHeading___je_veux_que_le_message_ne_s_affiche_que_sur_une_periode_definie_5"/><text:bookmark-end text:name="je_veux_que_le_message_ne_s_affiche_que_sur_une_periode_definie"/></text:h>
      <text:h text:style-name="Heading_20_3" text:outline-level="3"><text:bookmark-start text:name="__RefHeading___demarche_lors_de_la_creation_du_message_6"/><text:bookmark-start text:name="demarche_lors_de_la_creation_du_message"/>Démarche lors de la création du message<text:bookmark-end text:name="__RefHeading___demarche_lors_de_la_creation_du_message_6"/><text:bookmark-end text:name="demarche_lors_de_la_creation_du_message"/></text:h>
      <text:list text:style-name="List_20_1" text:continue-numbering="false">
        <text:list-item>
          <text:p text:style-name="LastListParagraph_List_20_1_Content_First"> Cliquer sur le terme “<text:span text:style-name="Strong_20_Emphasis">Avancé</text:span>”  :</text:p>
        </text:list-item>
      </text:list>
      <text:p text:style-name="Text_20_body"><draw:frame draw:style-name="mediacenter" draw:name="7" text:anchor-type="paragraph" draw:z-index="7" svg:width="22.38375cm" style:rel-width="100%" svg:height="13.282083333333cm" style:rel-height="scale"><draw:image xlink:href="Pictures/35776f21b383f4a3c2e5312381d0a604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e terme “Période d'affichage” :</text:p>
        </text:list-item>
      </text:list>
      <text:p text:style-name="Text_20_body"><draw:frame draw:style-name="mediacenter" draw:name="8" text:anchor-type="paragraph" draw:z-index="8" svg:width="5.953125cm" svg:height="2.3547916666667cm"><draw:image xlink:href="Pictures/1bfb191eef2e43075091304d99ccb979.png" xlink:type="simple" xlink:show="embed" xlink:actuate="onLoad"/></draw:frame></text:p>
      <text:list text:style-name="List_20_1" text:continue-numbering="false">
        <text:list-item>
          <text:p text:style-name="LastListParagraph_List_20_1_Content_First"> cocher la case “Début de l'affichage” et/ou “Fin de l'affichage” puis indiquer les dates souhaitées :</text:p>
        </text:list-item>
      </text:list>
      <text:p text:style-name="Text_20_body"><draw:frame draw:style-name="mediacenter" draw:name="9" text:anchor-type="paragraph" draw:z-index="9" svg:width="16.8275cm" svg:height="2.9104166666667cm"><draw:image xlink:href="Pictures/f3f86ca019074956ce9dc3273fc218f9.png" xlink:type="simple" xlink:show="embed" xlink:actuate="onLoad"/></draw:frame></text:p>
      <text:h text:style-name="Heading_20_3" text:outline-level="3"><text:bookmark-start text:name="__RefHeading___demarche_a_posteriori_de_la_creation_du_message_7"/><text:bookmark-start text:name="demarche_a_posteriori_de_la_creation_du_message"/>Démarche à postériori de la création du message<text:bookmark-end text:name="__RefHeading___demarche_a_posteriori_de_la_creation_du_message_7"/><text:bookmark-end text:name="demarche_a_posteriori_de_la_creation_du_message"/></text:h>
      <text:list text:style-name="List_20_1" text:continue-numbering="false">
        <text:list-item>
          <text:p text:style-name="LastListParagraph_List_20_1_Content_First"> Entrer dans le forum puis cliquer sur le nom de la discussion : </text:p>
        </text:list-item>
      </text:list>
      <text:p text:style-name="Text_20_body"><draw:frame draw:style-name="mediacenter" draw:name="10" text:anchor-type="paragraph" draw:z-index="10" svg:width="10.980208333333cm" svg:height="4.7889583333333cm"><draw:image xlink:href="Pictures/eb67673e53df1f9b39826775abdbba17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<text:span text:style-name="Strong_20_Emphasis">Modifier le message</text:span>” :</text:p>
        </text:list-item>
      </text:list>
      <text:p text:style-name="Text_20_body"><draw:frame draw:style-name="mediacenter" draw:name="11" text:anchor-type="paragraph" draw:z-index="11" svg:width="15.583958333333cm" svg:height="6.3764583333333cm"><draw:image xlink:href="Pictures/5a4d5e83252c7f0bdc83b4ab7b495644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e terme “<text:span text:style-name="Strong_20_Emphasis">Période d'affichage</text:span>” :</text:p>
        </text:list-item>
      </text:list>
      <text:p text:style-name="Text_20_body"><draw:frame draw:style-name="mediacenter" draw:name="12" text:anchor-type="paragraph" draw:z-index="12" svg:width="5.953125cm" svg:height="2.3547916666667cm"><draw:image xlink:href="Pictures/1bfb191eef2e43075091304d99ccb979.png" xlink:type="simple" xlink:show="embed" xlink:actuate="onLoad"/></draw:frame></text:p>
      <text:list text:style-name="List_20_1" text:continue-numbering="false">
        <text:list-item>
          <text:p text:style-name="LastListParagraph_List_20_1_Content_First"> cocher la case “<text:span text:style-name="Strong_20_Emphasis">Début de l'affichage</text:span>” et/ou “<text:span text:style-name="Strong_20_Emphasis">Fin de l'affichage</text:span>” puis indiquer les dates souhaitées :</text:p>
        </text:list-item>
      </text:list>
      <text:p text:style-name="Text_20_body"><draw:frame draw:style-name="mediacenter" draw:name="13" text:anchor-type="paragraph" draw:z-index="13" svg:width="16.8275cm" svg:height="2.9104166666667cm"><draw:image xlink:href="Pictures/f3f86ca019074956ce9dc3273fc218f9.png" xlink:type="simple" xlink:show="embed" xlink:actuate="onLoad"/></draw:frame></text:p>
      <text:h text:style-name="Heading_20_2" text:outline-level="2"><text:bookmark-start text:name="__RefHeading___je_veux_que_le_message_reste_visible_en_haut_du_forum_8"/><text:bookmark-start text:name="je_veux_que_le_message_reste_visible_en_haut_du_forum"/>Je veux que le message reste visible en haut du forum<text:bookmark-end text:name="__RefHeading___je_veux_que_le_message_reste_visible_en_haut_du_forum_8"/><text:bookmark-end text:name="je_veux_que_le_message_reste_visible_en_haut_du_forum"/></text:h>
      <text:h text:style-name="Heading_20_3" text:outline-level="3"><text:bookmark-start text:name="__RefHeading___demarche_durant_la_creation_du_message_9"/><text:bookmark-start text:name="demarche_durant_la_creation_du_message"/>Démarche durant la création du message<text:bookmark-end text:name="__RefHeading___demarche_durant_la_creation_du_message_9"/><text:bookmark-end text:name="demarche_durant_la_creation_du_message"/></text:h>
      <text:list text:style-name="List_20_1" text:continue-numbering="false">
        <text:list-item>
          <text:p text:style-name="LastListParagraph_List_20_1_Content_First"> ouvrir l'éditeur de message avancé : </text:p>
        </text:list-item>
      </text:list>
      <text:p text:style-name="Text_20_body"><draw:frame draw:style-name="mediacenter" draw:name="14" text:anchor-type="paragraph" draw:z-index="14" svg:width="22.38375cm" style:rel-width="100%" svg:height="13.282083333333cm" style:rel-height="scale"><draw:image xlink:href="Pictures/35776f21b383f4a3c2e5312381d0a604.png" xlink:type="simple" xlink:show="embed" xlink:actuate="onLoad"/></draw:frame></text:p>
      <text:list text:style-name="List_20_1" text:continue-numbering="false">
        <text:list-item>
          <text:p text:style-name="LastListParagraph_List_20_1_Content_First"> cocher l'option “Épinglé” : </text:p>
        </text:list-item>
      </text:list>
      <text:p text:style-name="Text_20_body"><draw:frame draw:style-name="mediacenter" draw:name="15" text:anchor-type="paragraph" draw:z-index="15" svg:width="13.096875cm" svg:height="6.19125cm"><draw:image xlink:href="Pictures/9ac69f8e4d7914e001d1414486e2e193.png" xlink:type="simple" xlink:show="embed" xlink:actuate="onLoad"/></draw:frame></text:p>
      <text:h text:style-name="Heading_20_3" text:outline-level="3"><text:bookmark-start text:name="__RefHeading___demarche_a_posteriori_de_la_creation_du_message_10"/><text:bookmark-start text:name="demarche_a_posteriori_de_la_creation_du_message1"/>Démarche à postériori de la création du message<text:bookmark-end text:name="__RefHeading___demarche_a_posteriori_de_la_creation_du_message_10"/><text:bookmark-end text:name="demarche_a_posteriori_de_la_creation_du_message1"/></text:h>
      <text:list text:style-name="List_20_1" text:continue-numbering="false">
        <text:list-item>
          <text:p text:style-name="LastListParagraph_List_20_1_Content_First"> Entrer dans le forum puis cliquer sur le nom de la discussion : </text:p>
        </text:list-item>
      </text:list>
      <text:p text:style-name="Text_20_body"><draw:frame draw:style-name="mediacenter" draw:name="16" text:anchor-type="paragraph" draw:z-index="16" svg:width="10.980208333333cm" svg:height="4.7889583333333cm"><draw:image xlink:href="Pictures/eb67673e53df1f9b39826775abdbba17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<text:span text:style-name="Strong_20_Emphasis">Modifier le message</text:span>” :</text:p>
        </text:list-item>
      </text:list>
      <text:p text:style-name="Text_20_body"><draw:frame draw:style-name="mediacenter" draw:name="17" text:anchor-type="paragraph" draw:z-index="17" svg:width="15.583958333333cm" svg:height="6.3764583333333cm"><draw:image xlink:href="Pictures/5a4d5e83252c7f0bdc83b4ab7b495644.png" xlink:type="simple" xlink:show="embed" xlink:actuate="onLoad"/></draw:frame></text:p>
      <text:list text:style-name="List_20_1" text:continue-numbering="false">
        <text:list-item>
          <text:p text:style-name="LastListParagraph_List_20_1_Content_First"> cocher la cas “<text:span text:style-name="Strong_20_Emphasis">Épinglé</text:span>” :</text:p>
        </text:list-item>
      </text:list>
      <text:p text:style-name="Text_20_body"><draw:frame draw:style-name="mediacenter" draw:name="18" text:anchor-type="paragraph" draw:z-index="18" svg:width="15.425208333333cm" svg:height="6.3235416666667cm"><draw:image xlink:href="Pictures/87e2f1c667e86ce2f356eb2989e9745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23::08:13</meta:creation-date>
    <dc:creator>Generated</dc:creator>
    <dc:date>2026-08-09T23::08:13</dc:date>
    <dc:language>en-US</dc:language>
    <meta:editing-cycles>1</meta:editing-cycles>
    <meta:editing-duration>PT0S</meta:editing-duration>
    <dc:title>moodle:forum:message_parametres_avances</dc:title>
  </office:meta>
</office:document-meta>
</file>