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1a29e0ac8b275e3fe3b4bdccb1be3b.png"/>
  <manifest:file-entry manifest:media-type="image/png" manifest:full-path="Pictures/ac3fd13ff20e0646c294203e473887f0.png"/>
  <manifest:file-entry manifest:media-type="image/png" manifest:full-path="Pictures/4f9d3c57191b1c800006004826569fc9.png"/>
  <manifest:file-entry manifest:media-type="image/png" manifest:full-path="Pictures/3418cefe29d65908ebc292f7668842e5.png"/>
  <manifest:file-entry manifest:media-type="image/png" manifest:full-path="Pictures/beabeefd78b9ff5f2cce41d5c55a399e.png"/>
  <manifest:file-entry manifest:media-type="image/png" manifest:full-path="Pictures/dce4c6d7b3a085e70ebdd44c8a8f2323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groupes_separes"/><text:bookmark-start text:name="__RefHeading___adresser_un_message_a_un_groupe_d_etudiants_1"/><text:bookmark-start text:name="adresser_un_message_a_un_groupe_d_etudiants"/>Adresser un message à un groupe d'étudiants<text:bookmark-end text:name="__RefHeading___adresser_un_message_a_un_groupe_d_etudiants_1"/><text:bookmark-end text:name="adresser_un_message_a_un_groupe_d_etudiants"/></text:h>
      <text:p text:style-name="Text_20_body">La fonctionnalité présentée dans cette page permet de choisir si un message de forum est envoyé à tous les participants ou un seul groupe (TD, groupe projet, etc.). </text:p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p text:style-name="Text_20_body">En haut à droite de l'écran, cliquer sur le bouton gris <text:span text:style-name="Strong_20_Emphasis">“Activer le mode édition”</text:span>.</text:p>
      <text:p text:style-name="Text_20_body"><draw:frame draw:style-name="mediacenter" draw:name="0" text:anchor-type="paragraph" draw:z-index="0" svg:width="49.609375cm" style:rel-width="100%" svg:height="10.874375cm" style:rel-height="scale"><draw:image xlink:href="Pictures/681a29e0ac8b275e3fe3b4bdccb1be3b.png" xlink:type="simple" xlink:show="embed" xlink:actuate="onLoad"/></draw:frame></text:p>
      <text:h text:style-name="Heading_20_2" text:outline-level="2"><text:bookmark-start text:name="__RefHeading___etape_2passer_le_forum_en_mode_de_groupe_groupe_separes_3"/><text:bookmark-start text:name="etape_2passer_le_forum_en_mode_de_groupe_groupe_separes"/>Étape 2 : passer le forum en mode de groupe "groupe séparés"<text:bookmark-end text:name="__RefHeading___etape_2passer_le_forum_en_mode_de_groupe_groupe_separes_3"/><text:bookmark-end text:name="etape_2passer_le_forum_en_mode_de_groupe_groupe_separes"/></text:h>
      <text:p text:style-name="Text_20_body">À droite de l'activité forum, repérer le <text:span text:style-name="Strong_20_Emphasis">buste rouge</text:span>.</text:p>
      <text:p text:style-name="Text_20_body"><draw:frame draw:style-name="mediacenter" draw:name="1" text:anchor-type="paragraph" draw:z-index="1" svg:width="33.046458333333cm" style:rel-width="100%" svg:height="1.42875cm" style:rel-height="scale"><draw:image xlink:href="Pictures/ac3fd13ff20e0646c294203e473887f0.png" xlink:type="simple" xlink:show="embed" xlink:actuate="onLoad"/></draw:frame></text:p>
      <text:p text:style-name="Text_20_body"><text:span text:style-name="Strong_20_Emphasis">Cliquer une fois</text:span> sur le buste, pour passer le forum en “Mode de groupe : groupes séparés”. Le buste devient blanc sur fond rouge.</text:p>
      <text:p text:style-name="Text_20_body"><draw:frame draw:style-name="mediacenter" draw:name="2" text:anchor-type="paragraph" draw:z-index="2" svg:width="33.02cm" style:rel-width="100%" svg:height="1.2964583333333cm" style:rel-height="scale"><draw:image xlink:href="Pictures/4f9d3c57191b1c800006004826569fc9.png" xlink:type="simple" xlink:show="embed" xlink:actuate="onLoad"/></draw:frame></text:p>
      <text:h text:style-name="Heading_20_2" text:outline-level="2"><text:bookmark-start text:name="__RefHeading___etape_3se_rendre_dans_l_activite_forum_4"/><text:bookmark-start text:name="etape_3se_rendre_dans_l_activite_forum"/>Étape 3 : se rendre dans l'activité forum<text:bookmark-end text:name="__RefHeading___etape_3se_rendre_dans_l_activite_forum_4"/><text:bookmark-end text:name="etape_3se_rendre_dans_l_activite_forum"/></text:h>
      <text:p text:style-name="Text_20_body">Cliquer sur l'intitulé de l'activité <text:span text:style-name="Strong_20_Emphasis">forum</text:span>.</text:p>
      <text:p text:style-name="Text_20_body"><draw:frame draw:style-name="mediacenter" draw:name="3" text:anchor-type="paragraph" draw:z-index="3" svg:width="3.7835416666667cm" svg:height="1.5345833333333cm"><draw:image xlink:href="Pictures/3418cefe29d65908ebc292f7668842e5.png" xlink:type="simple" xlink:show="embed" xlink:actuate="onLoad"/></draw:frame></text:p>
      <text:h text:style-name="Heading_20_2" text:outline-level="2"><text:bookmark-start text:name="__RefHeading___etape_4selectionner_le_groupe_auquel_s_adresse_le_message_5"/><text:bookmark-start text:name="etape_4selectionner_le_groupe_auquel_s_adresse_le_message"/>Étape 4 : sélectionner le groupe auquel s'adresse le message<text:bookmark-end text:name="__RefHeading___etape_4selectionner_le_groupe_auquel_s_adresse_le_message_5"/><text:bookmark-end text:name="etape_4selectionner_le_groupe_auquel_s_adresse_le_message"/></text:h>
      <text:p text:style-name="Text_20_body">Au-dessus du bouton gris “Ajouter un nouveau sujet” ou “Ajouter une nouvelle discussion”, l'option “Groupe séparés” apparaît, avec à sa droite, un <text:span text:style-name="Strong_20_Emphasis">menu déroulant</text:span>.</text:p>
      <text:p text:style-name="Text_20_body"><draw:frame draw:style-name="mediacenter" draw:name="4" text:anchor-type="paragraph" draw:z-index="4" svg:width="19.129375cm" style:rel-width="100%" svg:height="11.1125cm" style:rel-height="scale"><draw:image xlink:href="Pictures/beabeefd78b9ff5f2cce41d5c55a399e.png" xlink:type="simple" xlink:show="embed" xlink:actuate="onLoad"/></draw:frame></text:p>
      <text:p text:style-name="Text_20_body">Cliquer sur le menu déroulant pour <text:span text:style-name="Strong_20_Emphasis">sélectionner le groupe</text:span> auquel s'adresse le message.</text:p>
      <text:p text:style-name="Text_20_body"><draw:frame draw:style-name="mediacenter" draw:name="5" text:anchor-type="paragraph" draw:z-index="5" svg:width="17.806458333333cm" style:rel-width="100%" svg:height="12.276666666667cm" style:rel-height="scale"><draw:image xlink:href="Pictures/dce4c6d7b3a085e70ebdd44c8a8f2323.png" xlink:type="simple" xlink:show="embed" xlink:actuate="onLoad"/></draw:frame></text:p>
      <text:p text:style-name="Text_20_body">Cliquer sur le bouton gris “Ajouter un nouveau sujet” ou “Ajouter une nouvelle discussion”, puis rédiger et envoyer le messag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6" text:anchor-type="as-char" draw:z-index="6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euls les étudiants membres du groupe sélectionnés auront accès au message et recevront une notification par mail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48:37</meta:creation-date>
    <dc:creator>Generated</dc:creator>
    <dc:date>2026-08-09T16::48:37</dc:date>
    <dc:language>en-US</dc:language>
    <meta:editing-cycles>1</meta:editing-cycles>
    <meta:editing-duration>PT0S</meta:editing-duration>
    <dc:title>moodle:forum:groupes_separes</dc:title>
  </office:meta>
</office:document-meta>
</file>