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7afa139557b35cdf3d9a9587379c80.png"/>
  <manifest:file-entry manifest:media-type="image/png" manifest:full-path="Pictures/cdffac78e59b1739fcc841773f013d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export_messages_forum"/><text:bookmark-start text:name="__RefHeading___export_des_messages_des_forums_et_des_nouvelles_1"/><text:bookmark-start text:name="export_des_messages_des_forums_et_des_nouvelles"/>Export des messages des forums et des nouvelles<text:bookmark-end text:name="__RefHeading___export_des_messages_des_forums_et_des_nouvelles_1"/><text:bookmark-end text:name="export_des_messages_des_forums_et_des_nouvelles"/></text:h>
      <text:p text:style-name="Text_20_body"><text:span text:style-name="Strong_20_Emphasis">TOUS les messages des forums et des nouvelles sont supprimés lors de la réinitialisation annuelle</text:span>, il peut être alors utile d'en garder une trace avant la réinitialisation (voir les dates qui vous sont communiquées par mail en fin d'année universitaire). </text:p>
      <text:p text:style-name="Text_20_body"><draw:frame draw:style-name="media" draw:name="0" text:anchor-type="as-char" draw:z-index="0" svg:width="21.166666666667cm" style:rel-width="100%" svg:height="10.559621608165cm" style:rel-height="scale"><draw:image xlink:href="Pictures/637afa139557b35cdf3d9a9587379c80.png" xlink:type="simple" xlink:show="embed" xlink:actuate="onLoad"/></draw:frame></text:p>
      <text:h text:style-name="Heading_20_2" text:outline-level="2"><text:bookmark-start text:name="__RefHeading___parametres_de_l_export_2"/><text:bookmark-start text:name="parametres_de_l_export"/>Paramètres de l'export<text:bookmark-end text:name="__RefHeading___parametres_de_l_export_2"/><text:bookmark-end text:name="parametres_de_l_export"/></text:h>
      <text:p text:style-name="Text_20_body"><draw:frame draw:style-name="media" draw:name="1" text:anchor-type="as-char" draw:z-index="1" svg:width="21.166666666667cm" style:rel-width="100%" svg:height="13.047945205479cm" style:rel-height="scale"><draw:image xlink:href="Pictures/cdffac78e59b1739fcc841773f013d1b.png" xlink:type="simple" xlink:show="embed" xlink:actuate="onLoad"/></draw:frame></text:p>
      <text:p text:style-name="Text_20_body">Vous pouvez choisir parmi les paramètres qui vous conviennent :</text:p>
      <text:list text:style-name="List_20_1" text:continue-numbering="false">
        <text:list-item>
          <text:p text:style-name="List_20_1_Content_First"> les messages de l’ensemble des utilisateurs ou seulement de certains (à sélectionner un par un),</text:p>
        </text:list-item>
        <text:list-item>
          <text:p text:style-name="List_20_1_Content"> une discussion particulière ou l'ensemble des discussions,</text:p>
        </text:list-item>
        <text:list-item>
          <text:p text:style-name="List_20_1_Content"> un intervalle de date,</text:p>
        </text:list-item>
        <text:list-item>
          <text:p text:style-name="List_20_1_Content"> le format d'export (nous vous conseillons un format d'export .csv ou .xls si vous souhaitez le réutiliser/manipuler plus facilement), </text:p>
        </text:list-item>
        <text:list-item>
          <text:p text:style-name="List_20_1_Content_Last"> des options d'importation pour permettre une meilleure lisibilité du fichier (cochez les 2 items)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0::08:42</meta:creation-date>
    <dc:creator>Generated</dc:creator>
    <dc:date>2026-08-12T20::08:42</dc:date>
    <dc:language>en-US</dc:language>
    <meta:editing-cycles>1</meta:editing-cycles>
    <meta:editing-duration>PT0S</meta:editing-duration>
    <dc:title>moodle:forum:export_messages_forum</dc:title>
  </office:meta>
</office:document-meta>
</file>