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606936a0bdad9cd2a2873282fbfc24.png"/>
  <manifest:file-entry manifest:media-type="image/png" manifest:full-path="Pictures/46dc6574494d078ec01e22765833a3b9.png"/>
  <manifest:file-entry manifest:media-type="image/png" manifest:full-path="Pictures/84cd9bba8ced479cc323923337f77844.png"/>
  <manifest:file-entry manifest:media-type="image/png" manifest:full-path="Pictures/6b563b8b255a00ba11eef2f454e10687.png"/>
  <manifest:file-entry manifest:media-type="image/png" manifest:full-path="Pictures/8ba6d9399c972e6e218221397f8f3478.png"/>
  <manifest:file-entry manifest:media-type="image/png" manifest:full-path="Pictures/30bb5d88f301a4bc43d8b4e7c016644f.png"/>
  <manifest:file-entry manifest:media-type="image/png" manifest:full-path="Pictures/fb46c973e0a78136cd76fee63f366098.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orum:creation"/><text:bookmark-start text:name="__RefHeading___creation_d_un_forum_1"/><text:bookmark-start text:name="creation_d_un_forum"/>Création d'un forum<text:bookmark-end text:name="__RefHeading___creation_d_un_forum_1"/><text:bookmark-end text:name="creation_d_un_forum"/></text:h>
      <text:h text:style-name="Heading_20_2" text:outline-level="2"><text:bookmark-start text:name="__RefHeading___etape_1activer_le_mode_edition_de_l_espace_de_cours_2"/><text:bookmark-start text:name="etape_1activer_le_mode_edition_de_l_espace_de_cours"/>Étape 1 : Activer le mode édition de l'espace de cours<text:bookmark-end text:name="__RefHeading___etape_1activer_le_mode_edition_de_l_espace_de_cours_2"/><text:bookmark-end text:name="etape_1activer_le_mode_edition_de_l_espace_de_cours"/></text:h>
      <text:list text:style-name="List_20_1" text:continue-numbering="false">
        <text:list-item>
          <text:p text:style-name="List_20_1_Content_First"> Cliquez sur le bouton « Activer le mode édition » en haut à droite de la page : </text:p>
        </text:list-item>
        <text:list-item>
          <text:p text:style-name="List_20_1_Content_Last"> </text:p>
        </text:list-item>
      </text:list>
      <text:p text:style-name="Text_20_body"><draw:frame draw:style-name="mediacenter" draw:name="0" text:anchor-type="paragraph" draw:z-index="0" svg:width="4.8947916666667cm" svg:height="1.4022916666667cm"><draw:image xlink:href="Pictures/be606936a0bdad9cd2a2873282fbfc24.png" xlink:type="simple" xlink:show="embed" xlink:actuate="onLoad"/></draw:frame></text:p>
      <text:h text:style-name="Heading_20_2" text:outline-level="2"><text:bookmark-start text:name="__RefHeading___etape_2cliquer_sur_ajouter_une_activite_ou_une_ressource_3"/><text:bookmark-start text:name="etape_2cliquer_sur_ajouter_une_activite_ou_une_ressource"/>Étape 2 : Cliquer sur "Ajouter une activité ou une ressource"<text:bookmark-end text:name="__RefHeading___etape_2cliquer_sur_ajouter_une_activite_ou_une_ressource_3"/><text:bookmark-end text:name="etape_2cliquer_sur_ajouter_une_activite_ou_une_ressource"/></text:h>
      <text:p text:style-name="Text_20_body"><draw:frame draw:style-name="mediacenter" draw:name="1" text:anchor-type="paragraph" draw:z-index="1" svg:width="6.0589583333333cm" svg:height="2.4341666666667cm"><draw:image xlink:href="Pictures/46dc6574494d078ec01e22765833a3b9.png" xlink:type="simple" xlink:show="embed" xlink:actuate="onLoad"/></draw:frame></text:p>
      <text:h text:style-name="Heading_20_2" text:outline-level="2"><text:bookmark-start text:name="__RefHeading___etape_3choisir_l_activite_forum_et_valider_4"/><text:bookmark-start text:name="etape_3choisir_l_activite_forum_et_valider"/>Étape 3 : Choisir l'activité "forum" et valider<text:bookmark-end text:name="__RefHeading___etape_3choisir_l_activite_forum_et_valider_4"/><text:bookmark-end text:name="etape_3choisir_l_activite_forum_et_valider"/></text:h>
      <text:list text:style-name="List_20_1" text:continue-numbering="false">
        <text:list-item>
          <text:p text:style-name="LastListParagraph_List_20_1_Content_First"> cliquer sur la ligne correspondant à l'activité « Forum » : </text:p>
        </text:list-item>
      </text:list>
      <text:p text:style-name="Text_20_body"><draw:frame draw:style-name="mediacenter" draw:name="2" text:anchor-type="paragraph" draw:z-index="2" svg:width="9.8689583333333cm" svg:height="15.001875cm"><draw:image xlink:href="Pictures/84cd9bba8ced479cc323923337f77844.png" xlink:type="simple" xlink:show="embed" xlink:actuate="onLoad"/></draw:frame></text:p>
      <text:list text:style-name="List_20_1" text:continue-numbering="false">
        <text:list-item>
          <text:p text:style-name="LastListParagraph_List_20_1_Content_First"> cliquez sur « Ajouter ». Vous êtes renvoyé vers la page de paramétrage du forum.</text:p>
        </text:list-item>
      </text:list>
      <text:p text:style-name="Text_20_body"><draw:frame draw:style-name="mediacenter" draw:name="3" text:anchor-type="paragraph" draw:z-index="3" svg:width="4.4185416666667cm" svg:height="1.4816666666667cm"><draw:image xlink:href="Pictures/6b563b8b255a00ba11eef2f454e10687.png" xlink:type="simple" xlink:show="embed" xlink:actuate="onLoad"/></draw:frame></text:p>
      <text:h text:style-name="Heading_20_2" text:outline-level="2"><text:bookmark-start text:name="__RefHeading___etape_4donnez_un_nom_au_forum_5"/><text:bookmark-start text:name="etape_4donnez_un_nom_au_forum"/>Étape 4 : Donnez un nom au forum<text:bookmark-end text:name="__RefHeading___etape_4donnez_un_nom_au_forum_5"/><text:bookmark-end text:name="etape_4donnez_un_nom_au_forum"/></text:h>
      <text:list text:style-name="List_20_1" text:continue-numbering="false">
        <text:list-item>
          <text:p text:style-name="LastListParagraph_List_20_1_Content_First"> Inscrire le nom du forum dans le champ d'écriture dédié : </text:p>
        </text:list-item>
      </text:list>
      <text:p text:style-name="Text_20_body"><draw:frame draw:style-name="mediacenter" draw:name="4" text:anchor-type="paragraph" draw:z-index="4" svg:width="14.261041666667cm" svg:height="9.7895833333333cm"><draw:image xlink:href="Pictures/8ba6d9399c972e6e218221397f8f3478.png" xlink:type="simple" xlink:show="embed" xlink:actuate="onLoad"/></draw:frame></text:p>
      <text:h text:style-name="Heading_20_2" text:outline-level="2"><text:bookmark-start text:name="__RefHeading___etape_5valider_la_creation_du_forum_6"/><text:bookmark-start text:name="etape_5valider_la_creation_du_forum"/>Étape 5 : Valider la création du forum<text:bookmark-end text:name="__RefHeading___etape_5valider_la_creation_du_forum_6"/><text:bookmark-end text:name="etape_5valider_la_creation_du_forum"/></text:h>
      <text:list text:style-name="List_20_1" text:continue-numbering="false">
        <text:list-item>
          <text:p text:style-name="LastListParagraph_List_20_1_Content_First"> Faire défiler la page et cliquez sur « Enregistrer et afficher » pour accéder au forum :</text:p>
        </text:list-item>
      </text:list>
      <text:p text:style-name="Text_20_body"><draw:frame draw:style-name="mediacenter" draw:name="5" text:anchor-type="paragraph" draw:z-index="5" svg:width="9.6572916666667cm" svg:height="1.5610416666667cm"><draw:image xlink:href="Pictures/30bb5d88f301a4bc43d8b4e7c016644f.png" xlink:type="simple" xlink:show="embed" xlink:actuate="onLoad"/></draw:frame></text:p>
      <text:h text:style-name="Heading_20_2" text:outline-level="2"><text:bookmark-start text:name="__RefHeading___etape_6le_forum_est_cree_7"/><text:bookmark-start text:name="etape_6le_forum_est_cree"/>Étape 6 : Le forum est créé<text:bookmark-end text:name="__RefHeading___etape_6le_forum_est_cree_7"/><text:bookmark-end text:name="etape_6le_forum_est_cree"/></text:h>
      <text:p text:style-name="Text_20_body"><draw:frame draw:style-name="mediacenter" draw:name="6" text:anchor-type="paragraph" draw:z-index="6" svg:width="11.694583333333cm" svg:height="4.5772916666667cm"><draw:image xlink:href="Pictures/fb46c973e0a78136cd76fee63f366098.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A partir du 1er avril 2020, les forum sont réglés par défaut sur une abonnement automatique. Tous les apprenants inscrits dans l'espace de cours sont automatiquement abonnés et reçoivent donc tous les messages. Ils pourront se désabonner.</text:p>
          </table:table-cell>
        </table:table-row>
      </table:table>
      <text:h text:style-name="Heading_20_1" text:outline-level="1"><text:bookmark-start text:name="__RefHeading___faq_8"/><text:bookmark-start text:name="faq"/>FAQ<text:bookmark-end text:name="__RefHeading___faq_8"/><text:bookmark-end text:name="faq"/></text:h>
      <text:h text:style-name="Heading_20_2" text:outline-level="2"><text:bookmark-start text:name="__RefHeading___je_veux_creer_un_nouveau_sujet_ou_une_nouvelle_discussion_dans_un_forum_9"/><text:bookmark-start text:name="je_veux_creer_un_nouveau_sujet_ou_une_nouvelle_discussion_dans_un_forum"/>Je veux créer un nouveau sujet ou une nouvelle discussion dans un forum<text:bookmark-end text:name="__RefHeading___je_veux_creer_un_nouveau_sujet_ou_une_nouvelle_discussion_dans_un_forum_9"/><text:bookmark-end text:name="je_veux_creer_un_nouveau_sujet_ou_une_nouvelle_discussion_dans_un_forum"/></text:h>
      <text:p text:style-name="Text_20_body">Se reporter à la documentation : <text:a xlink:type="simple" xlink:href="https://webcemu.unicaen.fr/doku.php?id=moodle:forum:sujet" text:style-name="Internet_20_link" text:visited-style-name="Visited_20_Internet_20_Link">Créer un nouveau sujet ou d'une nouvelle discussion</text:a></text:p>
      <text:h text:style-name="Heading_20_2" text:outline-level="2"><text:bookmark-start text:name="__RefHeading___je_veux_ecrire_un_message_dans_un_fil_de_discussion_existant_10"/><text:bookmark-start text:name="je_veux_ecrire_un_message_dans_un_fil_de_discussion_existant"/>Je veux écrire un message dans un fil de discussion existant<text:bookmark-end text:name="__RefHeading___je_veux_ecrire_un_message_dans_un_fil_de_discussion_existant_10"/><text:bookmark-end text:name="je_veux_ecrire_un_message_dans_un_fil_de_discussion_existant"/></text:h>
      <text:p text:style-name="Text_20_body">Se reporter à la documentation : <text:a xlink:type="simple" xlink:href="https://webcemu.unicaen.fr/doku.php?id=moodle:forum:message" text:style-name="Internet_20_link" text:visited-style-name="Visited_20_Internet_20_Link">Écrire un message dans un fil de discussion existant</text:a></text:p>
      <text:h text:style-name="Heading_20_2" text:outline-level="2"><text:bookmark-start text:name="__RefHeading___je_veux_repondre_a_un_message_depuis_un_mail_de_notification_11"/><text:bookmark-start text:name="je_veux_repondre_a_un_message_depuis_un_mail_de_notification"/>Je veux répondre à un message depuis un mail de notification<text:bookmark-end text:name="__RefHeading___je_veux_repondre_a_un_message_depuis_un_mail_de_notification_11"/><text:bookmark-end text:name="je_veux_repondre_a_un_message_depuis_un_mail_de_notification"/></text:h>
      <text:p text:style-name="Text_20_body">Se reporter à la documentation : <text:a xlink:type="simple" xlink:href="https://webcemu.unicaen.fr/doku.php?id=moodle:forum:message_mail" text:style-name="Internet_20_link" text:visited-style-name="Visited_20_Internet_20_Link">Répondre à un message depuis un mail de notification</text:a></text:p>
      <text:h text:style-name="Heading_20_2" text:outline-level="2"><text:bookmark-start text:name="__RefHeading___je_veux_evaluer_les_apprenants_dans_l_activite_forum_12"/><text:bookmark-start text:name="je_veux_evaluer_les_apprenants_dans_l_activite_forum"/>Je veux évaluer les apprenants dans l'activité "Forum"<text:bookmark-end text:name="__RefHeading___je_veux_evaluer_les_apprenants_dans_l_activite_forum_12"/><text:bookmark-end text:name="je_veux_evaluer_les_apprenants_dans_l_activite_forum"/></text:h>
      <text:p text:style-name="Text_20_body">Se reporter à la documentation : <text:a xlink:type="simple" xlink:href="https://webcemu.unicaen.fr/doku.php?id=moodle:forum:evaluer" text:style-name="Internet_20_link" text:visited-style-name="Visited_20_Internet_20_Link">Évaluer les apprenants dans l'activité "FORUM"</text:a></text:p>
      <text:h text:style-name="Heading_20_2" text:outline-level="2"><text:bookmark-start text:name="__RefHeading___je_veux_acceder_a_des_parametres_complementaires_13"/><text:bookmark-start text:name="je_veux_acceder_a_des_parametres_complementaires"/>Je veux accéder à des paramètres complémentaires<text:bookmark-end text:name="__RefHeading___je_veux_acceder_a_des_parametres_complementaires_13"/><text:bookmark-end text:name="je_veux_acceder_a_des_parametres_complementaires"/></text:h>
      <text:p text:style-name="Text_20_body">Se reporter à la documentation : <text:a xlink:type="simple" xlink:href="https://webcemu.unicaen.fr/doku.php?id=moodle:forum:parametres_avances" text:style-name="Internet_20_link" text:visited-style-name="Visited_20_Internet_20_Link">Accéder aux paramètres avancés du foru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8::56:11</meta:creation-date>
    <dc:creator>Generated</dc:creator>
    <dc:date>2026-08-15T08::56:11</dc:date>
    <dc:language>en-US</dc:language>
    <meta:editing-cycles>1</meta:editing-cycles>
    <meta:editing-duration>PT0S</meta:editing-duration>
    <dc:title>moodle:forum:creation</dc:title>
  </office:meta>
</office:document-meta>
</file>