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bbb7f9223d4a2a824995982645a56637.png"/>
  <manifest:file-entry manifest:media-type="image/png" manifest:full-path="Pictures/19dfc2f655718087f4b861a703de9917.png"/>
  <manifest:file-entry manifest:media-type="image/png" manifest:full-path="Pictures/d8e30e41a176b66fede3995f2c756c6b.png"/>
  <manifest:file-entry manifest:media-type="image/png" manifest:full-path="Pictures/b0f8b49b4fca882c31641f509a7126a0.png"/>
  <manifest:file-entry manifest:media-type="image/png" manifest:full-path="Pictures/dc5e5164ab6f5e9ba99d1cb4c5843115.png"/>
  <manifest:file-entry manifest:media-type="image/png" manifest:full-path="Pictures/b866f96a549e1a4772c8cbbc16695d53.png"/>
  <manifest:file-entry manifest:media-type="image/png" manifest:full-path="Pictures/50a2434851d9c447bb7507beda4c3c8d.png"/>
  <manifest:file-entry manifest:media-type="image/png" manifest:full-path="Pictures/4f0a46256b08582d65d916a0e92c459a.png"/>
  <manifest:file-entry manifest:media-type="image/png" manifest:full-path="Pictures/15845ac00c7b3a949fc5915c1a519a2c.png"/>
  <manifest:file-entry manifest:media-type="image/png" manifest:full-path="Pictures/1b67976856ae61fa0928e814976e238d.png"/>
  <manifest:file-entry manifest:media-type="image/png" manifest:full-path="Pictures/97bf71775196ccfa2d130e3a1aa77e72.png"/>
  <manifest:file-entry manifest:media-type="image/png" manifest:full-path="Pictures/eaa781df31e8225c06443bb869fbc064.png"/>
  <manifest:file-entry manifest:media-type="image/png" manifest:full-path="Pictures/5ad24ea9cfd131c7a217923eae44fdf2.png"/>
  <manifest:file-entry manifest:media-type="image/png" manifest:full-path="Pictures/6b4237a562b6f4a4b57740c1b7f5bc8c.png"/>
  <manifest:file-entry manifest:media-type="image/png" manifest:full-path="Pictures/3bb2a8d9ed548c61d1f09ca638a9fb58.png"/>
  <manifest:file-entry manifest:media-type="image/png" manifest:full-path="Pictures/637823f85f5f20477c9fb3e115c8ad44.png"/>
  <manifest:file-entry manifest:media-type="image/png" manifest:full-path="Pictures/362525dc89f8f408b5a6e92adba06969.png"/>
  <manifest:file-entry manifest:media-type="image/png" manifest:full-path="Pictures/f4296a44183db368437e7d85122a4d4c.png"/>
  <manifest:file-entry manifest:media-type="image/png" manifest:full-path="Pictures/1b594396b19f38dfe56c64170794a2a3.png"/>
  <manifest:file-entry manifest:media-type="image/png" manifest:full-path="Pictures/fabe522eee944da06e19656e009d6f71.png"/>
  <manifest:file-entry manifest:media-type="image/png" manifest:full-path="Pictures/0d3c04f23399175027d7c321f49f6e01.png"/>
  <manifest:file-entry manifest:media-type="image/png" manifest:full-path="Pictures/b19a5313e6c2bc145cf598975b8af4da.png"/>
  <manifest:file-entry manifest:media-type="image/png" manifest:full-path="Pictures/902b6666a31410b8f5180b0a52960c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mat-de-cours:tuile"/><text:bookmark-start text:name="__RefHeading___passer_son_cours_en_format_tuile_1"/><text:bookmark-start text:name="passer_son_cours_en_format_tuile"/>Passer son cours en format tuile<text:bookmark-end text:name="__RefHeading___passer_son_cours_en_format_tuile_1"/><text:bookmark-end text:name="passer_son_cours_en_format_tuile"/></text:h>
      <text:h text:style-name="Heading_20_2" text:outline-level="2"><text:bookmark-start text:name="__RefHeading___commencer_avec_le_format_tuile_2"/><text:bookmark-start text:name="commencer_avec_le_format_tuile"/>Commencer avec le format tuile<text:bookmark-end text:name="__RefHeading___commencer_avec_le_format_tuile_2"/><text:bookmark-end text:name="commencer_avec_le_format_tuile"/></text:h>
      <text:p text:style-name="Text_20_body">Pas besoin de restructurer le contenu du cours, vous pouvez essayer facilement et revenir en arrière si nécessair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Strong_20_Emphasis">Format tuile et appli Moodle pour téléphone portable</text:span>Si vous utilisez l'application mobile de Moodle, vous verrez la mise en page standard de l'application (format Thématique). Les tuiles seront affichées si les utilisateurs accèdent à Moodle en utilisant le navigateur de leur téléphon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Attention, si vous abandonnez le format tuiles au profit d'un autre format (thématique, image, hebdomadaire…), vos paramètres pour les icônes des tuiles et toutes les photos seront supprimés.</text:p>
          </table:table-cell>
        </table:table-row>
      </table:table>
      <text:p text:style-name="Text_20_body">Pour convertir un cours existant au format tuile :</text:p>
      <text:list text:style-name="List_20_1" text:continue-numbering="false">
        <text:list-item>
          <text:p text:style-name="List_20_1_Content_First"> cliquer sur le rouge de votre cours (Menu d'administration) ;</text:p>
        </text:list-item>
        <text:list-item>
          <text:p text:style-name="List_20_1_Content"> cliquer sur “<text:span text:style-name="Strong_20_Emphasis">Modifier les paramètres</text:span>”</text:p>
        </text:list-item>
        <text:list-item>
          <text:p text:style-name="List_20_1_Content"> dans le volet “<text:span text:style-name="Strong_20_Emphasis">Format du cours</text:span>”, choisir “Format Tuile”. </text:p>
        </text:list-item>
        <text:list-item>
          <text:p text:style-name="List_20_1_Content_Last"> Un certain nombre d'options apparaissent alors, comme indiqué ci-dessous. Faites vos choix et cliquez sur Enregistrer.</text:p>
        </text:list-item>
      </text:list>
      <text:p text:style-name="Text_20_body"><draw:frame draw:style-name="mediacenter" draw:name="2" text:anchor-type="paragraph" draw:z-index="2" svg:width="23.468541666667cm" style:rel-width="100%" svg:height="12.991041666667cm" style:rel-height="scale"><draw:image xlink:href="Pictures/19dfc2f655718087f4b861a703de9917.png" xlink:type="simple" xlink:show="embed" xlink:actuate="onLoad"/></draw:frame></text:p>
      <text:p text:style-name="Text_20_body">Vous pouvez revenir à ce formulaire et modifier les paramètres à tout moment. Si vous créez un nouveau cours, choisissez à nouveau “Tuiles” pour “Format” et vous verrez les mêmes options. Si vous avez besoin d'aide pour utiliser le formulaire, cliquez sur les icônes ? (en bleu dans la capture d'écran ci-dessus) et des explications apparaîtront.</text:p>
      <text:h text:style-name="Heading_20_4" text:outline-level="4"><text:bookmark-start text:name="__RefHeading___tutoriel_videomettre_en_place_le_format_tuile_3"/><text:bookmark-start text:name="tutoriel_videomettre_en_place_le_format_tuile"/>Tutoriel vidéo : mettre en place le  format "Tuile" :<text:bookmark-end text:name="__RefHeading___tutoriel_videomettre_en_place_le_format_tuile_3"/><text:bookmark-end text:name="tutoriel_videomettre_en_place_le_format_tuile"/></text:h>
      <text:p text:style-name="Text_20_body">&lt;html&gt;&lt;iframe width=“560” height=“315” src=“<text:a xlink:type="simple" xlink:href="https://www.youtube.com/embed/Ic72yoPrYTI" text:style-name="Internet_20_link" text:visited-style-name="Visited_20_Internet_20_Link">https://www.youtube.com/embed/Ic72yoPrYTI</text:a>” title=“YouTube video player” frameborder=“0” allow=“accelerometer; autoplay; clipboard-write; encrypted-media; gyroscope; picture-in-picture” allowfullscreen&gt;&lt;/iframe&gt;&lt;/html&gt;</text:p>
      <text:h text:style-name="Heading_20_2" text:outline-level="2"><text:bookmark-start text:name="__RefHeading___parametrer_le_format_de_cours_tuile_4"/><text:bookmark-start text:name="parametrer_le_format_de_cours_tuile"/>Paramétrer le format de cours tuile<text:bookmark-end text:name="__RefHeading___parametrer_le_format_de_cours_tuile_4"/><text:bookmark-end text:name="parametrer_le_format_de_cours_tuile"/></text:h>
      <text:p text:style-name="Text_20_body">Cette section décrit plus en détail les paramètres du format de cours présentés ci-dessus.</text:p>
      <text:h text:style-name="Heading_20_3" text:outline-level="3"><text:bookmark-start text:name="__RefHeading___icone_de_tuile_5"/><text:bookmark-start text:name="icone_de_tuile"/>Icône de tuile<text:bookmark-end text:name="__RefHeading___icone_de_tuile_5"/><text:bookmark-end text:name="icone_de_tuile"/></text:h>
      <text:p text:style-name="Text_20_body">Cliquez sur le bouton “Choisir une nouvelle icône” pour sélectionner l'icône par défaut des tuiles du cours. La sélection existante est affichée à gauche du bouton.</text:p>
      <text:p text:style-name="Text_20_body"><draw:frame draw:style-name="mediacenter" draw:name="3" text:anchor-type="paragraph" draw:z-index="3" svg:width="14.393333333333cm" svg:height="3.81cm"><draw:image xlink:href="Pictures/d8e30e41a176b66fede3995f2c756c6b.png" xlink:type="simple" xlink:show="embed" xlink:actuate="onLoad"/></draw:frame></text:p>
      <text:p text:style-name="Text_20_body">La fenêtre du sélecteur d'icône s'ouvre (une capture d'écran apparaît dans la section “Changer l'icône d'une tuile” ci-dessous). Cliquez sur l'icône que vous voulez.</text:p>
      <text:p text:style-name="Text_20_body"><draw:frame draw:style-name="mediacenter" draw:name="4" text:anchor-type="paragraph" draw:z-index="4" svg:width="24.976666666667cm" style:rel-width="100%" svg:height="15.054791666667cm" style:rel-height="scale"><draw:image xlink:href="Pictures/b0f8b49b4fca882c31641f509a7126a0.png" xlink:type="simple" xlink:show="embed" xlink:actuate="onLoad"/></draw:frame></text:p>
      <text:p text:style-name="Text_20_body">La nouvelle icône sélectionnée apparaît à gauche du bouton “Choisir une nouvelle icône” :</text:p>
      <text:p text:style-name="Text_20_body"><draw:frame draw:style-name="mediacenter" draw:name="5" text:anchor-type="paragraph" draw:z-index="5" svg:width="11.033125cm" svg:height="4.2333333333333cm"><draw:image xlink:href="Pictures/dc5e5164ab6f5e9ba99d1cb4c5843115.png" xlink:type="simple" xlink:show="embed" xlink:actuate="onLoad"/></draw:frame></text:p>
      <text:h text:style-name="Heading_20_3" text:outline-level="3"><text:bookmark-start text:name="__RefHeading___couleur_de_tuile_6"/><text:bookmark-start text:name="couleur_de_tuile"/>Couleur de tuile<text:bookmark-end text:name="__RefHeading___couleur_de_tuile_6"/><text:bookmark-end text:name="couleur_de_tuile"/></text:h>
      <text:p text:style-name="Text_20_body">Cliquez sur la couleur que vous souhaitez donner aux tuiles du cours (par défaut, le bleu est sélectionné) : </text:p>
      <text:p text:style-name="Text_20_body"><draw:frame draw:style-name="mediacenter" draw:name="6" text:anchor-type="paragraph" draw:z-index="6" svg:width="10.874375cm" svg:height="1.5875cm"><draw:image xlink:href="Pictures/b866f96a549e1a4772c8cbbc16695d53.png" xlink:type="simple" xlink:show="embed" xlink:actuate="onLoad"/></draw:frame></text:p>
      <text:h text:style-name="Heading_20_3" text:outline-level="3"><text:bookmark-start text:name="__RefHeading___utiliser_des_sous-tuiles_pour_les_activites_7"/><text:bookmark-start text:name="utiliser_des_sous-tuiles_pour_les_activites"/>Utiliser des sous-tuiles pour les activités<text:bookmark-end text:name="__RefHeading___utiliser_des_sous-tuiles_pour_les_activites_7"/><text:bookmark-end text:name="utiliser_des_sous-tuiles_pour_les_activites"/></text:h>
      <text:p text:style-name="Text_20_body">Si vous définissez ce paramètre sur “oui”, les activités de cours apparaîtront sous forme de sous-tuiles au lieu d'une liste.</text:p>
      <text:p text:style-name="Text_20_body"><draw:frame draw:style-name="mediacenter" draw:name="7" text:anchor-type="paragraph" draw:z-index="7" svg:width="7.381875cm" svg:height="1.6139583333333cm"><draw:image xlink:href="Pictures/50a2434851d9c447bb7507beda4c3c8d.png" xlink:type="simple" xlink:show="embed" xlink:actuate="onLoad"/></draw:frame></text:p>
      <text:h text:style-name="Heading_20_4" text:outline-level="4"><text:bookmark-start text:name="__RefHeading___tutoriel_video_utiliser_les_sous-tuiles_8"/><text:bookmark-start text:name="tutoriel_video_utiliser_les_sous-tuiles"/>Tutoriel vidéo "Utiliser les sous-tuiles"<text:bookmark-end text:name="__RefHeading___tutoriel_video_utiliser_les_sous-tuiles_8"/><text:bookmark-end text:name="tutoriel_video_utiliser_les_sous-tuiles"/></text:h>
      <text:p text:style-name="Text_20_body">&lt;html&gt;&lt;iframe width=“560” height=“315” src=“<text:a xlink:type="simple" xlink:href="https://www.youtube.com/embed/ol1iOPHzs4s" text:style-name="Internet_20_link" text:visited-style-name="Visited_20_Internet_20_Link">https://www.youtube.com/embed/ol1iOPHzs4s</text:a>” title=“YouTube video player” frameborder=“0” allow=“accelerometer; autoplay; clipboard-write; encrypted-media; gyroscope; picture-in-picture” allowfullscreen&gt;&lt;/iframe&gt;&lt;/html&gt;</text:p>
      <text:h text:style-name="Heading_20_3" text:outline-level="3"><text:bookmark-start text:name="__RefHeading___progression_dans_chaque_tuile_9"/><text:bookmark-start text:name="progression_dans_chaque_tuile"/>Progression dans chaque tuile<text:bookmark-end text:name="__RefHeading___progression_dans_chaque_tuile_9"/><text:bookmark-end text:name="progression_dans_chaque_tuile"/></text:h>
      <text:p text:style-name="Text_20_body">Si vous utilisez le suivi des résultats, choisissez d'afficher une fraction ou un pourcentage :</text:p>
      <text:p text:style-name="Text_20_body"><draw:frame draw:style-name="mediacenter" draw:name="8" text:anchor-type="paragraph" draw:z-index="8" svg:width="11.377083333333cm" svg:height="3.5189583333333cm"><draw:image xlink:href="Pictures/4f0a46256b08582d65d916a0e92c459a.png" xlink:type="simple" xlink:show="embed" xlink:actuate="onLoad"/></draw:frame></text:p>
      <text:p text:style-name="Text_20_body">Exemple avec le choix <text:span text:style-name="Strong_20_Emphasis">fraction</text:span> : </text:p>
      <text:p text:style-name="Text_20_body"><draw:frame draw:style-name="mediacenter" draw:name="9" text:anchor-type="paragraph" draw:z-index="9" svg:width="18.758958333333cm" style:rel-width="100%" svg:height="9.2339583333333cm" style:rel-height="scale"><draw:image xlink:href="Pictures/15845ac00c7b3a949fc5915c1a519a2c.png" xlink:type="simple" xlink:show="embed" xlink:actuate="onLoad"/></draw:frame></text:p>
      <text:p text:style-name="Text_20_body">Exemple avec le choix <text:span text:style-name="Strong_20_Emphasis">pourcentage</text:span> : </text:p>
      <text:p text:style-name="Text_20_body"><draw:frame draw:style-name="mediacenter" draw:name="10" text:anchor-type="paragraph" draw:z-index="10" svg:width="18.626666666667cm" style:rel-width="100%" svg:height="9.0222916666667cm" style:rel-height="scale"><draw:image xlink:href="Pictures/1b67976856ae61fa0928e814976e238d.png" xlink:type="simple" xlink:show="embed" xlink:actuate="onLoad"/></draw:frame></text:p>
      <text:h text:style-name="Heading_20_3" text:outline-level="3"><text:bookmark-start text:name="__RefHeading___barre_de_filtrage_10"/><text:bookmark-start text:name="barre_de_filtrage"/>Barre de filtrage<text:bookmark-end text:name="__RefHeading___barre_de_filtrage_10"/><text:bookmark-end text:name="barre_de_filtrage"/></text:h>
      <text:p text:style-name="Text_20_body">Vous pouvez donner l’opportunité aux étudiants de filtrer l'affichage des tuiles : </text:p>
      <text:p text:style-name="Text_20_body"><draw:frame draw:style-name="mediacenter" draw:name="11" text:anchor-type="paragraph" draw:z-index="11" svg:width="20.928541666667cm" style:rel-width="100%" svg:height="4.2597916666667cm" style:rel-height="scale"><draw:image xlink:href="Pictures/97bf71775196ccfa2d130e3a1aa77e72.png" xlink:type="simple" xlink:show="embed" xlink:actuate="onLoad"/></draw:frame></text:p>
      <text:h text:style-name="Heading_20_4" text:outline-level="4"><text:bookmark-start text:name="__RefHeading___filtrage_par_numeros_de_tuile_11"/><text:bookmark-start text:name="filtrage_par_numeros_de_tuile"/>Filtrage par numéros de tuile<text:bookmark-end text:name="__RefHeading___filtrage_par_numeros_de_tuile_11"/><text:bookmark-end text:name="filtrage_par_numeros_de_tuile"/></text:h>
      <text:p text:style-name="Text_20_body"><draw:frame draw:style-name="mediacenter" draw:name="12" text:anchor-type="paragraph" draw:z-index="12" svg:width="20.558125cm" style:rel-width="100%" svg:height="16.086666666667cm" style:rel-height="scale"><draw:image xlink:href="Pictures/eaa781df31e8225c06443bb869fbc064.png" xlink:type="simple" xlink:show="embed" xlink:actuate="onLoad"/></draw:frame></text:p>
      <text:p text:style-name="Text_20_body">Ici, l'étudiant peut cliquer sur le filtrer pour ne faire apparaître que les tuiles 1 à 3, que la tuile 4 ou toutes les tuile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Ce filtre est particulièrement utile si vous avez plus de 10 sections dans votre espace de cours.</text:p>
          </table:table-cell>
        </table:table-row>
      </table:table>
      <text:h text:style-name="Heading_20_4" text:outline-level="4"><text:bookmark-start text:name="__RefHeading___filtrage_par_resultats_du_cours_12"/><text:bookmark-start text:name="filtrage_par_resultats_du_cours"/>Filtrage par résultats du cours<text:bookmark-end text:name="__RefHeading___filtrage_par_resultats_du_cours_12"/><text:bookmark-end text:name="filtrage_par_resultats_du_cours"/></text:h>
      <text:p text:style-name="Text_20_body">Ce filage n'est utile que si vous utiliser les objectifs de cours. Dans ce cas, les étudiants pourrons filtrer les tuiles en fonction des objectifs visés.</text:p>
      <text:p text:style-name="Text_20_body">Pour ajouter des objectifs de cours, reportez-vous à la documentation dédiée : <text:a xlink:type="simple" xlink:href="https://webcemu.unicaen.fr/doku.php?id=moodle:objectifs" text:style-name="Internet_20_link" text:visited-style-name="Visited_20_Internet_20_Link">Configurer les objectifs du cours</text:a></text:p>
      <text:h text:style-name="Heading_20_3" text:outline-level="3"><text:bookmark-start text:name="__RefHeading___souligner_les_titres_avec_des_onglets_de_couleur_13"/><text:bookmark-start text:name="souligner_les_titres_avec_des_onglets_de_couleur"/>Souligner les titres avec des onglets de couleur<text:bookmark-end text:name="__RefHeading___souligner_les_titres_avec_des_onglets_de_couleur_13"/><text:bookmark-end text:name="souligner_les_titres_avec_des_onglets_de_couleur"/></text:h>
      <text:p text:style-name="Text_20_body"><draw:frame draw:style-name="mediacenter" draw:name="14" text:anchor-type="paragraph" draw:z-index="14" svg:width="10.662708333333cm" svg:height="1.4552083333333cm"><draw:image xlink:href="Pictures/6b4237a562b6f4a4b57740c1b7f5bc8c.png" xlink:type="simple" xlink:show="embed" xlink:actuate="onLoad"/></draw:frame></text:p>
      <text:p text:style-name="Text_20_body">Si vous laisser ce paramètre sur “oui” (<text:span text:style-name="Strong_20_Emphasis">paramétrage par défaut</text:span>), tous les styles de texte de type “<text:span text:style-name="Strong_20_Emphasis">titre</text:span>” des <text:span text:style-name="Strong_20_Emphasis">étiquette</text:span> auront un <text:span text:style-name="Strong_20_Emphasis">onglet coloré à leur gauche</text:span> afin de les mettre en valeur comme dans l'exemple suivant : </text:p>
      <text:p text:style-name="Text_20_body"><draw:frame draw:style-name="mediacenter" draw:name="15" text:anchor-type="paragraph" draw:z-index="15" svg:width="24.659166666667cm" style:rel-width="100%" svg:height="9.7366666666667cm" style:rel-height="scale"><draw:image xlink:href="Pictures/3bb2a8d9ed548c61d1f09ca638a9fb58.png" xlink:type="simple" xlink:show="embed" xlink:actuate="onLoad"/></draw:frame></text:p>
      <text:p text:style-name="Text_20_body">Pour mettre un texte dans un style de type “<text:span text:style-name="Strong_20_Emphasis">Titre</text:span>”, il suffit de sélectionner le texte, de cliquer sur le bouton “A” puis de sélectionner un des trois formats de titres disponible comme dans l'exemple suivant : </text:p>
      <text:p text:style-name="Text_20_body"><draw:frame draw:style-name="mediacenter" draw:name="16" text:anchor-type="paragraph" draw:z-index="16" svg:width="27.94cm" style:rel-width="100%" svg:height="10.927291666667cm" style:rel-height="scale"><draw:image xlink:href="Pictures/637823f85f5f20477c9fb3e115c8ad44.png" xlink:type="simple" xlink:show="embed" xlink:actuate="onLoad"/></draw:frame></text:p>
      <text:h text:style-name="Heading_20_2" text:outline-level="2"><text:bookmark-start text:name="__RefHeading___ajouter_une_nouvelle_tuile_14"/><text:bookmark-start text:name="ajouter_une_nouvelle_tuile"/>Ajouter une nouvelle tuile<text:bookmark-end text:name="__RefHeading___ajouter_une_nouvelle_tuile_14"/><text:bookmark-end text:name="ajouter_une_nouvelle_tuile"/></text:h>
      <text:p text:style-name="Text_20_body"><text:span text:style-name="Strong_20_Emphasis">Activer le mode édition</text:span> (tout en haut à droite) </text:p>
      <text:p text:style-name="Text_20_body"><draw:frame draw:style-name="mediacenter" draw:name="17" text:anchor-type="paragraph" draw:z-index="17" svg:width="5.6620833333333cm" svg:height="1.5610416666667cm"><draw:image xlink:href="Pictures/362525dc89f8f408b5a6e92adba06969.png" xlink:type="simple" xlink:show="embed" xlink:actuate="onLoad"/></draw:frame></text:p>
      <text:p text:style-name="Text_20_body">Puis descendez tout en bas pour cliquer sur “<text:span text:style-name="Strong_20_Emphasis">Ajouter des tuiles</text:span>” : </text:p>
      <text:p text:style-name="Text_20_body"><draw:frame draw:style-name="mediacenter" draw:name="18" text:anchor-type="paragraph" draw:z-index="18" svg:width="28.336875cm" style:rel-width="100%" svg:height="7.2495833333333cm" style:rel-height="scale"><draw:image xlink:href="Pictures/f4296a44183db368437e7d85122a4d4c.png" xlink:type="simple" xlink:show="embed" xlink:actuate="onLoad"/></draw:frame></text:p>
      <text:p text:style-name="Text_20_body">Choisir le nombre de nouvelles tuiles souhaitées et cliquer sur le bouton “Ajouter des tuiles” : </text:p>
      <text:p text:style-name="Text_20_body"><draw:frame draw:style-name="mediacenter" draw:name="19" text:anchor-type="paragraph" draw:z-index="19" svg:width="11.985625cm" svg:height="5.000625cm"><draw:image xlink:href="Pictures/1b594396b19f38dfe56c64170794a2a3.png" xlink:type="simple" xlink:show="embed" xlink:actuate="onLoad"/></draw:frame></text:p>
      <text:h text:style-name="Heading_20_2" text:outline-level="2"><text:bookmark-start text:name="__RefHeading___changer_l_icone_d_une_tuile_ajouter_une_photo_a_une_tuile_supprimer_une_photo_15"/><text:bookmark-start text:name="changer_l_icone_d_une_tuile_ajouter_une_photo_a_une_tuile_supprimer_une_photo"/>Changer l'icône d'une tuile, ajouter une photo à une tuile, supprimer une photo<text:bookmark-end text:name="__RefHeading___changer_l_icone_d_une_tuile_ajouter_une_photo_a_une_tuile_supprimer_une_photo_15"/><text:bookmark-end text:name="changer_l_icone_d_une_tuile_ajouter_une_photo_a_une_tuile_supprimer_une_photo"/></text:h>
      <text:p text:style-name="Text_20_body">Activez le mode d'édition :</text:p>
      <text:p text:style-name="Text_20_body"><draw:frame draw:style-name="mediacenter" draw:name="20" text:anchor-type="paragraph" draw:z-index="20" svg:width="5.6620833333333cm" svg:height="1.5610416666667cm"><draw:image xlink:href="Pictures/362525dc89f8f408b5a6e92adba06969.png" xlink:type="simple" xlink:show="embed" xlink:actuate="onLoad"/></draw:frame></text:p>
      <text:p text:style-name="Text_20_body">Cliquez sur l'icône ou la photo que vous souhaitez modifier. La fenêtre de sélection de l'icône/de la photo s'ouvre.</text:p>
      <text:p text:style-name="Text_20_body"><draw:frame draw:style-name="mediacenter" draw:name="21" text:anchor-type="paragraph" draw:z-index="21" svg:width="19.499791666667cm" style:rel-width="100%" svg:height="4.1539583333333cm" style:rel-height="scale"><draw:image xlink:href="Pictures/fabe522eee944da06e19656e009d6f71.png" xlink:type="simple" xlink:show="embed" xlink:actuate="onLoad"/></draw:frame></text:p>
      <text:p text:style-name="Text_20_body">Dans la fenêtre du sélecteur d'icône, cliquez sur l'icône de votre choix. Si vous souhaitez utiliser une photo pour la tuile, cliquez sur Bibliothèque de photos ou sur Télécharger une nouvelle photo en haut de la fenêtre du sélecteur d'icône.</text:p>
      <text:p text:style-name="Text_20_body"><draw:frame draw:style-name="mediacenter" draw:name="22" text:anchor-type="paragraph" draw:z-index="22" svg:width="25.214791666667cm" style:rel-width="100%" svg:height="16.483541666667cm" style:rel-height="scale"><draw:image xlink:href="Pictures/0d3c04f23399175027d7c321f49f6e01.png" xlink:type="simple" xlink:show="embed" xlink:actuate="onLoad"/></draw:frame></text:p>
      <text:p text:style-name="Text_20_body">Si vous souhaitez supprimer une photo d'une tuile, choisissez simplement une icône pour cette tuile.</text:p>
      <text:h text:style-name="Heading_20_2" text:outline-level="2"><text:bookmark-start text:name="__RefHeading___mettre_en_surbrillance_une_tuile_16"/><text:bookmark-start text:name="mettre_en_surbrillance_une_tuile"/>Mettre en surbrillance une tuile<text:bookmark-end text:name="__RefHeading___mettre_en_surbrillance_une_tuile_16"/><text:bookmark-end text:name="mettre_en_surbrillance_une_tuile"/></text:h>
      <text:p text:style-name="Text_20_body">Activez le mode d'édition : </text:p>
      <text:p text:style-name="Text_20_body"><draw:frame draw:style-name="mediacenter" draw:name="23" text:anchor-type="paragraph" draw:z-index="23" svg:width="5.6620833333333cm" svg:height="1.5610416666667cm"><draw:image xlink:href="Pictures/362525dc89f8f408b5a6e92adba06969.png" xlink:type="simple" xlink:show="embed" xlink:actuate="onLoad"/></draw:frame></text:p>
      <text:p text:style-name="Text_20_body">Cliquez sur “<text:span text:style-name="Strong_20_Emphasis">Modifier</text:span>”, puis sur “<text:span text:style-name="Strong_20_Emphasis">Marquer la section</text:span>” : </text:p>
      <text:p text:style-name="Text_20_body"><draw:frame draw:style-name="mediacenter" draw:name="24" text:anchor-type="paragraph" draw:z-index="24" svg:width="19.499791666667cm" style:rel-width="100%" svg:height="5.1329166666667cm" style:rel-height="scale"><draw:image xlink:href="Pictures/b19a5313e6c2bc145cf598975b8af4da.png" xlink:type="simple" xlink:show="embed" xlink:actuate="onLoad"/></draw:frame></text:p>
      <text:p text:style-name="Text_20_body">La couleur de la tuile a changé : </text:p>
      <text:p text:style-name="Text_20_body"><draw:frame draw:style-name="mediacenter" draw:name="25" text:anchor-type="paragraph" draw:z-index="25" svg:width="15.266458333333cm" svg:height="7.381875cm"><draw:image xlink:href="Pictures/902b6666a31410b8f5180b0a52960c5a.png" xlink:type="simple" xlink:show="embed" xlink:actuate="onLoad"/></draw:frame></text:p>
      <text:h text:style-name="Heading_20_2" text:outline-level="2"><text:bookmark-start text:name="__RefHeading___tutoriel_video_pour_personnaliser_l_apparence_et_differencier_les_tuiles_17"/><text:bookmark-start text:name="tutoriel_video_pour_personnaliser_l_apparence_et_differencier_les_tuiles"/>Tutoriel vidéo pour personnaliser l'apparence et différencier les tuiles<text:bookmark-end text:name="__RefHeading___tutoriel_video_pour_personnaliser_l_apparence_et_differencier_les_tuiles_17"/><text:bookmark-end text:name="tutoriel_video_pour_personnaliser_l_apparence_et_differencier_les_tuiles"/></text:h>
      <text:p text:style-name="Text_20_body">&lt;html&gt;&lt;iframe width=“560” height=“315” src=“<text:a xlink:type="simple" xlink:href="https://www.youtube.com/embed/Qcwjmmm2phw" text:style-name="Internet_20_link" text:visited-style-name="Visited_20_Internet_20_Link">https://www.youtube.com/embed/Qcwjmmm2phw</text:a>” title=“YouTube video player” frameborder=“0” allow=“accelerometer; autoplay; clipboard-write; encrypted-media; gyroscope; picture-in-picture” allowfullscreen&gt;&lt;/iframe&gt;&lt;/html&gt;</text:p>
      <text:h text:style-name="Heading_20_2" text:outline-level="2"><text:bookmark-start text:name="__RefHeading___en_savoir_plus_18"/><text:bookmark-start text:name="en_savoir_plus"/>En savoir plus<text:bookmark-end text:name="__RefHeading___en_savoir_plus_18"/><text:bookmark-end text:name="en_savoir_plus"/></text:h>
      <text:p text:style-name="Text_20_body">Pour en savoir plus sur ce format “Tuile”, vous pouvez consulter :</text:p>
      <text:list text:style-name="List_20_1" text:continue-numbering="false">
        <text:list-item>
          <text:p text:style-name="List_20_1_Content_First"> la page officielle Moodle (anglais) : <text:a xlink:type="simple" xlink:href="https://moodle.org/plugins/format_tiles" text:style-name="Internet_20_link" text:visited-style-name="Visited_20_Internet_20_Link">https://moodle.org/plugins/format_tiles</text:a></text:p>
        </text:list-item>
        <text:list-item>
          <text:p text:style-name="List_20_1_Content_Last"> la page officielle des contributeurs (anglais) : <text:a xlink:type="simple" xlink:href="https://evolutioncode.uk/tiles/docs/" text:style-name="Internet_20_link" text:visited-style-name="Visited_20_Internet_20_Link">https://evolutioncode.uk/tiles/doc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9::26:34</meta:creation-date>
    <dc:creator>Generated</dc:creator>
    <dc:date>2026-08-10T19::26:34</dc:date>
    <dc:language>en-US</dc:language>
    <meta:editing-cycles>1</meta:editing-cycles>
    <meta:editing-duration>PT0S</meta:editing-duration>
    <dc:title>moodle:format-de-cours:tuile</dc:title>
  </office:meta>
</office:document-meta>
</file>