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770151f3fa828854a6e9c19e649599.png"/>
  <manifest:file-entry manifest:media-type="image/png" manifest:full-path="Pictures/9f7873c58385534faab632ba7abbaf62.png"/>
  <manifest:file-entry manifest:media-type="image/png" manifest:full-path="Pictures/a4b81aa58d73cb174d789cca5b8b23ab.png"/>
  <manifest:file-entry manifest:media-type="image/png" manifest:full-path="Pictures/32ee0ca33f3bb1aeb468530dfa783438.png"/>
  <manifest:file-entry manifest:media-type="image/png" manifest:full-path="Pictures/1f068ea8fa1c508f5934c80950576e4a.png"/>
  <manifest:file-entry manifest:media-type="image/png" manifest:full-path="Pictures/f8c8e8c3fb1cd9d6dbf9fb1cc1dd144c.png"/>
  <manifest:file-entry manifest:media-type="image/png" manifest:full-path="Pictures/5ad24ea9cfd131c7a217923eae44fdf2.png"/>
  <manifest:file-entry manifest:media-type="image/png" manifest:full-path="Pictures/e954159253bc842b681acbfde5cdd58d.png"/>
  <manifest:file-entry manifest:media-type="image/png" manifest:full-path="Pictures/aebe31160d7537fb4583d3946b5b867d.png"/>
  <manifest:file-entry manifest:media-type="image/png" manifest:full-path="Pictures/adc386eb348c15c63c5fcf51c11fd263.png"/>
  <manifest:file-entry manifest:media-type="image/png" manifest:full-path="Pictures/3f458ace026a56ab6656343469d0c3af.png"/>
  <manifest:file-entry manifest:media-type="image/png" manifest:full-path="Pictures/aef5e028813182e60621852b9a841fc9.png"/>
  <manifest:file-entry manifest:media-type="image/png" manifest:full-path="Pictures/d58874df46beebab56328614acdafe26.png"/>
  <manifest:file-entry manifest:media-type="image/png" manifest:full-path="Pictures/428edc272c9d4b44f32855e263b07e4a.png"/>
  <manifest:file-entry manifest:media-type="image/png" manifest:full-path="Pictures/c6dac25d8fb5fa3f62f5865d7ed3ab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ormat-de-cours:image"/><text:bookmark-start text:name="__RefHeading___passer_son_cours_au_format_image_1"/><text:bookmark-start text:name="passer_son_cours_au_format_image"/>Passer son cours au format image<text:bookmark-end text:name="__RefHeading___passer_son_cours_au_format_image_1"/><text:bookmark-end text:name="passer_son_cours_au_format_image"/></text:h>
      <text:h text:style-name="Heading_20_2" text:outline-level="2"><text:bookmark-start text:name="__RefHeading___a_propos_du_format_vue_en_image_2"/><text:bookmark-start text:name="a_propos_du_format_vue_en_image"/>À propos du format "Vue en image"<text:bookmark-end text:name="__RefHeading___a_propos_du_format_vue_en_image_2"/><text:bookmark-end text:name="a_propos_du_format_vue_en_image"/></text:h>
      <text:p text:style-name="Text_20_body">Le format de cours “Vue en image” est une déclinaison du format standard thématique. L'espace cours est organisé en sections, mais chaque section s'affiche sous la forme d'une zone cliquable identifiée par un visuel (insertion d'une image).</text:p>
      <text:p text:style-name="Text_20_body">Pour afficher les ressources et activités de la section, l'apprenant clique sur l'image. Une fenêtre interne s'ouvre, réduisant l'encombrement dans les espaces de cours qui ont un grand nombre de sections et un nombre important de ressources ou activités. Ce format permet d'illustrer la thématique ou l'objectif de la section.</text:p>
      <text:p text:style-name="Text_20_body">L'ajout d'une nouvelle activité ou ressource dans une section fait apparaître une icône rouge « new » sur l'image.</text:p>
      <text:p text:style-name="Text_20_body"><draw:frame draw:style-name="mediacenter" draw:name="0" text:anchor-type="paragraph" draw:z-index="0" svg:width="20.663958333333cm" style:rel-width="100%" svg:height="5.23875cm" style:rel-height="scale"><draw:image xlink:href="Pictures/e5770151f3fa828854a6e9c19e649599.png" xlink:type="simple" xlink:show="embed" xlink:actuate="onLoad"/></draw:frame></text:p>
      <text:h text:style-name="Heading_20_2" text:outline-level="2"><text:bookmark-start text:name="__RefHeading___mise_en_place_3"/><text:bookmark-start text:name="mise_en_place"/>Mise en place<text:bookmark-end text:name="__RefHeading___mise_en_place_3"/><text:bookmark-end text:name="mise_en_place"/></text:h>
      <text:p text:style-name="Text_20_body">Dans le volet “Format de cours” des paramètres du cours, choisissez dans le menu déroulant l'option “Vue en image”.</text:p>
      <text:p text:style-name="Text_20_body"><draw:frame draw:style-name="mediacenter" draw:name="1" text:anchor-type="paragraph" draw:z-index="1" svg:width="11.43cm" svg:height="2.936875cm"><draw:image xlink:href="Pictures/9f7873c58385534faab632ba7abbaf62.png" xlink:type="simple" xlink:show="embed" xlink:actuate="onLoad"/></draw:frame></text:p>
      <text:p text:style-name="Text_20_body">Enregistrez, le cours est maintenant en format image :</text:p>
      <text:p text:style-name="Text_20_body"><draw:frame draw:style-name="mediacenter" draw:name="2" text:anchor-type="paragraph" draw:z-index="2" svg:width="16.853958333333cm" svg:height="5.9795833333333cm"><draw:image xlink:href="Pictures/a4b81aa58d73cb174d789cca5b8b23ab.png" xlink:type="simple" xlink:show="embed" xlink:actuate="onLoad"/></draw:frame></text:p>
      <text:p text:style-name="Text_20_body">Pour l'instant, les cadres sont vides. Il faut ajouter les images en passant en <text:a xlink:type="simple" xlink:href="https://webcemu.unicaen.fr/doku.php?id=moodle4_nouveautes:moodle:mode_edition" text:style-name="Internet_20_link" text:visited-style-name="Visited_20_Internet_20_Link">mode édition</text:a> et en cliquant sur le lien “Modifier” qui apparaît alors sous chaque cadre.</text:p>
      <text:p text:style-name="Text_20_body"><draw:frame draw:style-name="mediacenter" draw:name="3" text:anchor-type="paragraph" draw:z-index="3" svg:width="17.30375cm" style:rel-width="100%" svg:height="7.3025cm" style:rel-height="scale"><draw:image xlink:href="Pictures/32ee0ca33f3bb1aeb468530dfa783438.png" xlink:type="simple" xlink:show="embed" xlink:actuate="onLoad"/></draw:frame></text:p>
      <text:p text:style-name="Text_20_body">Le lien envoie vers une zone de dépôt où il faut faire glisser l'image désirée.</text:p>
      <text:p text:style-name="Text_20_body"><draw:frame draw:style-name="mediacenter" draw:name="4" text:anchor-type="paragraph" draw:z-index="4" svg:width="39.555208333333cm" style:rel-width="100%" svg:height="6.0854166666667cm" style:rel-height="scale"><draw:image xlink:href="Pictures/1f068ea8fa1c508f5934c80950576e4a.png" xlink:type="simple" xlink:show="embed" xlink:actuate="onLoad"/></draw:frame></text:p>
      <text:p text:style-name="Text_20_body">Le CEMU met également à disposition une banque d'images destinée aux cours au format vue en images et correspondant à la charte graphique Unicaen. Pour y accéder, cliquez sur “Choisir un fichier” puis sélectionnez la rubrique “Vue en image” dans le menu à gauche. Vous pouvez alors chercher une image qui vous convient à l'aide de l'explorateur de fichiers intégré :</text:p>
      <text:p text:style-name="Text_20_body"><draw:frame draw:style-name="mediacenter" draw:name="5" text:anchor-type="paragraph" draw:z-index="5" svg:width="23.415625cm" style:rel-width="100%" svg:height="14.975416666667cm" style:rel-height="scale"><draw:image xlink:href="Pictures/f8c8e8c3fb1cd9d6dbf9fb1cc1dd144c.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6" text:anchor-type="as-char" draw:z-index="6"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tte banque est évolutive : n'hésitez pas à faire vos demandes ou suivre ses actualités en vous abonnant au forum initiatice.</text:p>
          </table:table-cell>
        </table:table-row>
      </table:table>
      <text:p text:style-name="Text_20_body">Enregistrez votre choix, l'icône est alors placée dans le cadre :</text:p>
      <text:p text:style-name="Text_20_body"><draw:frame draw:style-name="mediacenter" draw:name="7" text:anchor-type="paragraph" draw:z-index="7" svg:width="16.933333333333cm" svg:height="7.381875cm"><draw:image xlink:href="Pictures/e954159253bc842b681acbfde5cdd58d.png" xlink:type="simple" xlink:show="embed" xlink:actuate="onLoad"/></draw:frame></text:p>
      <text:p text:style-name="Text_20_body">Vous avez également la possibilité de mettre les généralités en mode image avec le lien “Mettre la section en mode image” :</text:p>
      <text:p text:style-name="Text_20_body"><draw:frame draw:style-name="mediacenter" draw:name="8" text:anchor-type="paragraph" draw:z-index="8" svg:width="5.9795833333333cm" svg:height="11.27125cm"><draw:image xlink:href="Pictures/aebe31160d7537fb4583d3946b5b867d.png" xlink:type="simple" xlink:show="embed" xlink:actuate="onLoad"/></draw:frame></text:p>
      <text:h text:style-name="Heading_20_2" text:outline-level="2"><text:bookmark-start text:name="__RefHeading___parametres_avances_du_volet_format_de_cours_pour_le_format_vue_en_image_4"/><text:bookmark-start text:name="parametres_avances_du_volet_format_de_cours_pour_le_format_vue_en_image"/>Paramètres avancés du volet "Format de cours" pour le format "Vue en image"<text:bookmark-end text:name="__RefHeading___parametres_avances_du_volet_format_de_cours_pour_le_format_vue_en_image_4"/><text:bookmark-end text:name="parametres_avances_du_volet_format_de_cours_pour_le_format_vue_en_image"/></text:h>
      <text:p text:style-name="Text_20_body"><draw:frame draw:style-name="mediacenter" draw:name="9" text:anchor-type="paragraph" draw:z-index="9" svg:width="16.1925cm" svg:height="58.208333333333cm"><draw:image xlink:href="Pictures/adc386eb348c15c63c5fcf51c11fd263.png" xlink:type="simple" xlink:show="embed" xlink:actuate="onLoad"/></draw:frame></text:p>
      <text:p text:style-name="Text_20_body">Les paramètres avancés permettent de régler de nombreuses options ayant trait au style des cadres, à la dimension des images ou à l'affichage d'un texte lors du survol.</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Cliquez sur les icônes d'aide contextuelle correspondantes pour plus d'informations.</text:p>
          </table:table-cell>
        </table:table-row>
      </table:table>
      <text:h text:style-name="Heading_20_2" text:outline-level="2"><text:bookmark-start text:name="__RefHeading___volet_reinitialisation_des_options_5"/><text:bookmark-start text:name="volet_reinitialisation_des_options"/>Volet Réinitialisation des options<text:bookmark-end text:name="__RefHeading___volet_reinitialisation_des_options_5"/><text:bookmark-end text:name="volet_reinitialisation_des_options"/></text:h>
      <text:p text:style-name="Text_20_body">Pour réinitialiser les options du format “Vue en image” par défaut, cocher les éléments à réinitialiser dans le volet puis Enregistrer.</text:p>
      <text:p text:style-name="Text_20_body"><draw:frame draw:style-name="mediacenter" draw:name="11" text:anchor-type="paragraph" draw:z-index="11" svg:width="33.787291666667cm" style:rel-width="100%" svg:height="4.2597916666667cm" style:rel-height="scale"><draw:image xlink:href="Pictures/aef5e028813182e60621852b9a841fc9.png" xlink:type="simple" xlink:show="embed" xlink:actuate="onLoad"/></draw:frame></text:p>
      <text:h text:style-name="Heading_20_2" text:outline-level="2"><text:bookmark-start text:name="__RefHeading___exemples_6"/><text:bookmark-start text:name="exemples"/>Exemples<text:bookmark-end text:name="__RefHeading___exemples_6"/><text:bookmark-end text:name="exemples"/></text:h>
      <text:p text:style-name="Text_20_body"><draw:frame draw:style-name="mediacenter" draw:name="12" text:anchor-type="paragraph" draw:z-index="12" svg:width="16.66875cm" svg:height="11.43cm"><draw:image xlink:href="Pictures/d58874df46beebab56328614acdafe26.png" xlink:type="simple" xlink:show="embed" xlink:actuate="onLoad"/></draw:frame></text:p>
      <text:p text:style-name="Text_20_body"><draw:frame draw:style-name="mediacenter" draw:name="13" text:anchor-type="paragraph" draw:z-index="13" svg:width="16.66875cm" svg:height="8.73125cm"><draw:image xlink:href="Pictures/428edc272c9d4b44f32855e263b07e4a.png" xlink:type="simple" xlink:show="embed" xlink:actuate="onLoad"/></draw:frame></text:p>
      <text:p text:style-name="Text_20_body"><draw:frame draw:style-name="mediacenter" draw:name="14" text:anchor-type="paragraph" draw:z-index="14" svg:width="16.66875cm" svg:height="10.795cm"><draw:image xlink:href="Pictures/c6dac25d8fb5fa3f62f5865d7ed3abd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3::52:31</meta:creation-date>
    <dc:creator>Generated</dc:creator>
    <dc:date>2026-08-13T03::52:31</dc:date>
    <dc:language>en-US</dc:language>
    <meta:editing-cycles>1</meta:editing-cycles>
    <meta:editing-duration>PT0S</meta:editing-duration>
    <dc:title>moodle:format-de-cours:image</dc:title>
  </office:meta>
</office:document-meta>
</file>