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a2ff2ffaed9d63c59a6c5c081cccf28e.png"/>
  <manifest:file-entry manifest:media-type="image/png" manifest:full-path="Pictures/c4ed6c1de03a44980536a59fa8f7104d.png"/>
  <manifest:file-entry manifest:media-type="image/png" manifest:full-path="Pictures/bc7cc62bb426df7368785e9b9b82288d.png"/>
  <manifest:file-entry manifest:media-type="image/png" manifest:full-path="Pictures/d1ca7bde9929fbf080430e6663792669.png"/>
  <manifest:file-entry manifest:media-type="image/png" manifest:full-path="Pictures/362edc533fe60994288116e86f3d0e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ad2:codes_etudiants"/><text:bookmark-start text:name="__RefHeading___renvoyer_ses_codes_d_acces_a_un_etudiant_paramedical_unicaen_1"/><text:bookmark-start text:name="renvoyer_ses_codes_d_acces_a_un_etudiant_paramedical_unicaen"/>Renvoyer ses codes d'accès à un étudiant (Paramédical Unicaen)<text:bookmark-end text:name="__RefHeading___renvoyer_ses_codes_d_acces_a_un_etudiant_paramedical_unicaen_1"/><text:bookmark-end text:name="renvoyer_ses_codes_d_acces_a_un_etudiant_paramedical_unicaen"/></text:h>
      <text:h text:style-name="Heading_20_2" text:outline-level="2"><text:bookmark-start text:name="__RefHeading___etape_1contacter_votre_referent_local_inscription_administrative_universitaire_2"/><text:bookmark-start text:name="etape_1contacter_votre_referent_local_inscription_administrative_universitaire"/>Etape 1 : Contacter votre référent local inscription administrative universitaire<text:bookmark-end text:name="__RefHeading___etape_1contacter_votre_referent_local_inscription_administrative_universitaire_2"/><text:bookmark-end text:name="etape_1contacter_votre_referent_local_inscription_administrative_universitaire"/></text:h>
      <text:p text:style-name="Text_20_body">Liste des référents par établissement :</text:p>
      <text:h text:style-name="Heading_20_3" text:outline-level="3"><text:bookmark-start text:name="__RefHeading___dtsimrt_3"/><text:bookmark-start text:name="dtsimrt"/>DTSIMRT<text:bookmark-end text:name="__RefHeading___dtsimrt_3"/><text:bookmark-end text:name="dtsimrt"/></text:h>
      <text:list text:style-name="List_20_1" text:continue-numbering="false">
        <text:list-item>
          <text:p text:style-name="List_20_1_Content_First"> Emeline Caron</text:p>
        </text:list-item>
        <text:list-item>
          <text:p text:style-name="List_20_1_Content_Last"> Philippe Thibault</text:p>
        </text:list-item>
      </text:list>
      <text:h text:style-name="Heading_20_3" text:outline-level="3"><text:bookmark-start text:name="__RefHeading___iade_4"/><text:bookmark-start text:name="iade"/>IADE<text:bookmark-end text:name="__RefHeading___iade_4"/><text:bookmark-end text:name="iade"/></text:h>
      <text:list text:style-name="List_20_1" text:continue-numbering="false">
        <text:list-item>
          <text:p text:style-name="LastListParagraph_List_20_1_Content_First"> Mélisande Clin</text:p>
        </text:list-item>
      </text:list>
      <text:h text:style-name="Heading_20_3" text:outline-level="3"><text:bookmark-start text:name="__RefHeading___ife_5"/><text:bookmark-start text:name="ife"/>IFE<text:bookmark-end text:name="__RefHeading___ife_5"/><text:bookmark-end text:name="ife"/></text:h>
      <text:list text:style-name="List_20_1" text:continue-numbering="false">
        <text:list-item>
          <text:p text:style-name="List_20_1_Content_First"> Carine Fraboulet</text:p>
        </text:list-item>
        <text:list-item>
          <text:p text:style-name="List_20_1_Content_Last"> Delphine Travers</text:p>
        </text:list-item>
      </text:list>
      <text:h text:style-name="Heading_20_3" text:outline-level="3"><text:bookmark-start text:name="__RefHeading___ifmem_6"/><text:bookmark-start text:name="ifmem"/>IFMEM<text:bookmark-end text:name="__RefHeading___ifmem_6"/><text:bookmark-end text:name="ifmem"/></text:h>
      <text:list text:style-name="List_20_1" text:continue-numbering="false">
        <text:list-item>
          <text:p text:style-name="List_20_1_Content_First"> Magali Durand</text:p>
        </text:list-item>
        <text:list-item>
          <text:p text:style-name="List_20_1_Content_Last"> Thomas Josseaume</text:p>
        </text:list-item>
      </text:list>
      <text:h text:style-name="Heading_20_3" text:outline-level="3"><text:bookmark-start text:name="__RefHeading___ifsi_de_l_aigle_7"/><text:bookmark-start text:name="ifsi_de_l_aigle"/>IFSI de l’Aigle<text:bookmark-end text:name="__RefHeading___ifsi_de_l_aigle_7"/><text:bookmark-end text:name="ifsi_de_l_aigle"/></text:h>
      <text:list text:style-name="List_20_1" text:continue-numbering="false">
        <text:list-item>
          <text:p text:style-name="LastListParagraph_List_20_1_Content_First"> Herve Menaut</text:p>
        </text:list-item>
      </text:list>
      <text:h text:style-name="Heading_20_3" text:outline-level="3"><text:bookmark-start text:name="__RefHeading___ifsi_d_alencon_8"/><text:bookmark-start text:name="ifsi_d_alencon"/>IFSI d'Alençon<text:bookmark-end text:name="__RefHeading___ifsi_d_alencon_8"/><text:bookmark-end text:name="ifsi_d_alencon"/></text:h>
      <text:list text:style-name="List_20_1" text:continue-numbering="false">
        <text:list-item>
          <text:p text:style-name="List_20_1_Content_First"> Marie Dezalay</text:p>
        </text:list-item>
        <text:list-item>
          <text:p text:style-name="List_20_1_Content_Last"> Rose-Marie Jouny</text:p>
        </text:list-item>
      </text:list>
      <text:h text:style-name="Heading_20_3" text:outline-level="3"><text:bookmark-start text:name="__RefHeading___ifsi_d_avranche-granville_9"/><text:bookmark-start text:name="ifsi_d_avranche-granville"/>IFSI d'Avranche-Granville<text:bookmark-end text:name="__RefHeading___ifsi_d_avranche-granville_9"/><text:bookmark-end text:name="ifsi_d_avranche-granville"/></text:h>
      <text:list text:style-name="List_20_1" text:continue-numbering="false">
        <text:list-item>
          <text:p text:style-name="List_20_1_Content_First"> Olivier Andre</text:p>
        </text:list-item>
        <text:list-item>
          <text:p text:style-name="List_20_1_Content"> Dominique Chales</text:p>
        </text:list-item>
        <text:list-item>
          <text:p text:style-name="List_20_1_Content"> Nadine Etiennoul</text:p>
        </text:list-item>
        <text:list-item>
          <text:p text:style-name="List_20_1_Content"> Agnes Furon</text:p>
        </text:list-item>
        <text:list-item>
          <text:p text:style-name="List_20_1_Content_Last"> Severine Pigeon </text:p>
        </text:list-item>
      </text:list>
      <text:h text:style-name="Heading_20_3" text:outline-level="3"><text:bookmark-start text:name="__RefHeading___ifsi_de_caen_10"/><text:bookmark-start text:name="ifsi_de_caen"/>IFSI de Caen<text:bookmark-end text:name="__RefHeading___ifsi_de_caen_10"/><text:bookmark-end text:name="ifsi_de_caen"/></text:h>
      <text:list text:style-name="List_20_1" text:continue-numbering="false">
        <text:list-item>
          <text:p text:style-name="List_20_1_Content_First"> Corinne Millet</text:p>
        </text:list-item>
        <text:list-item>
          <text:p text:style-name="List_20_1_Content_Last"> Angélique Drouet</text:p>
        </text:list-item>
      </text:list>
      <text:h text:style-name="Heading_20_3" text:outline-level="3"><text:bookmark-start text:name="__RefHeading___ifsi_du_cotentin_11"/><text:bookmark-start text:name="ifsi_du_cotentin"/>IFSI du Cotentin<text:bookmark-end text:name="__RefHeading___ifsi_du_cotentin_11"/><text:bookmark-end text:name="ifsi_du_cotentin"/></text:h>
      <text:list text:style-name="List_20_1" text:continue-numbering="false">
        <text:list-item>
          <text:p text:style-name="LastListParagraph_List_20_1_Content_First"> Ghislaine Drouet</text:p>
        </text:list-item>
      </text:list>
      <text:h text:style-name="Heading_20_3" text:outline-level="3"><text:bookmark-start text:name="__RefHeading___ifsi_de_falaise_12"/><text:bookmark-start text:name="ifsi_de_falaise"/>IFSI de Falaise<text:bookmark-end text:name="__RefHeading___ifsi_de_falaise_12"/><text:bookmark-end text:name="ifsi_de_falaise"/></text:h>
      <text:list text:style-name="List_20_1" text:continue-numbering="false">
        <text:list-item>
          <text:p text:style-name="List_20_1_Content_First"> Bruno Meriau</text:p>
        </text:list-item>
        <text:list-item>
          <text:p text:style-name="List_20_1_Content_Last"> Carole Villedieu</text:p>
        </text:list-item>
      </text:list>
      <text:h text:style-name="Heading_20_3" text:outline-level="3"><text:bookmark-start text:name="__RefHeading___ifsi_de_flers_13"/><text:bookmark-start text:name="ifsi_de_flers"/>IFSI de Flers<text:bookmark-end text:name="__RefHeading___ifsi_de_flers_13"/><text:bookmark-end text:name="ifsi_de_flers"/></text:h>
      <text:list text:style-name="List_20_1" text:continue-numbering="false">
        <text:list-item>
          <text:p text:style-name="List_20_1_Content_First"> Thierry Goubert</text:p>
        </text:list-item>
        <text:list-item>
          <text:p text:style-name="List_20_1_Content_Last"> Sylvie Morel</text:p>
        </text:list-item>
      </text:list>
      <text:h text:style-name="Heading_20_3" text:outline-level="3"><text:bookmark-start text:name="__RefHeading___ifsi_de_lisieux_14"/><text:bookmark-start text:name="ifsi_de_lisieux"/>IFSI de Lisieux<text:bookmark-end text:name="__RefHeading___ifsi_de_lisieux_14"/><text:bookmark-end text:name="ifsi_de_lisieux"/></text:h>
      <text:list text:style-name="List_20_1" text:continue-numbering="false">
        <text:list-item>
          <text:p text:style-name="List_20_1_Content_First"> Valerie Lavaud</text:p>
        </text:list-item>
        <text:list-item>
          <text:p text:style-name="List_20_1_Content"> Marie-Laure Lorget</text:p>
        </text:list-item>
        <text:list-item>
          <text:p text:style-name="List_20_1_Content_Last"> Sylvie Piquot </text:p>
        </text:list-item>
      </text:list>
      <text:h text:style-name="Heading_20_3" text:outline-level="3"><text:bookmark-start text:name="__RefHeading___ifsi_de_saint_lo_15"/><text:bookmark-start text:name="ifsi_de_saint_lo"/>IFSI de Saint Lô<text:bookmark-end text:name="__RefHeading___ifsi_de_saint_lo_15"/><text:bookmark-end text:name="ifsi_de_saint_lo"/></text:h>
      <text:list text:style-name="List_20_1" text:continue-numbering="false">
        <text:list-item>
          <text:p text:style-name="List_20_1_Content_First"> Helene Dilasser</text:p>
        </text:list-item>
        <text:list-item>
          <text:p text:style-name="List_20_1_Content"> Carole Fremont</text:p>
        </text:list-item>
        <text:list-item>
          <text:p text:style-name="List_20_1_Content_Last"> Pascal Jocteur-Monrozier</text:p>
        </text:list-item>
      </text:list>
      <text:h text:style-name="Heading_20_3" text:outline-level="3"><text:bookmark-start text:name="__RefHeading___ifsi_de_vire_16"/><text:bookmark-start text:name="ifsi_de_vire"/>IFSI de Vire<text:bookmark-end text:name="__RefHeading___ifsi_de_vire_16"/><text:bookmark-end text:name="ifsi_de_vire"/></text:h>
      <text:list text:style-name="List_20_1" text:continue-numbering="false">
        <text:list-item>
          <text:p text:style-name="List_20_1_Content_First"> Stephane Dubourg</text:p>
        </text:list-item>
        <text:list-item>
          <text:p text:style-name="List_20_1_Content_Last"> Nadege Anquetil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votre référent n'est pas disponible, n'hésitez pas à nous contacter via l'adresse électronique : 
<text:a xlink:type="simple" xlink:href="mailto:cemu.paramedical@unicaen.fr" text:style-name="Internet_20_link" text:visited-style-name="Visited_20_Internet_20_Link">cemu.paramedical@unicaen.fr</text:a>
</text:p>
          </table:table-cell>
        </table:table-row>
      </table:table>
      <text:h text:style-name="Heading_20_2" text:outline-level="2"><text:bookmark-start text:name="__RefHeading___etape_2acceder_a_l_application_sesame_17"/><text:bookmark-start text:name="etape_2acceder_a_l_application_sesame"/>Etape 2 : Accéder à l'application SESAME<text:bookmark-end text:name="__RefHeading___etape_2acceder_a_l_application_sesame_17"/><text:bookmark-end text:name="etape_2acceder_a_l_application_sesame"/></text:h>
      <text:list text:style-name="List_20_1" text:continue-numbering="false">
        <text:list-item>
          <text:p text:style-name="List_20_1_Content_First"> aller sur le site SESAME : <text:a xlink:type="simple" xlink:href="https://gest.unicaen.fr/sesame/admin/" text:style-name="Internet_20_link" text:visited-style-name="Visited_20_Internet_20_Link">https://gest.unicaen.fr/sesame/admin/</text:a></text:p>
        </text:list-item>
        <text:list-item>
          <text:p text:style-name="List_20_1_Content_Last"> cliquer sur “ici” comme indiqué sur l'image ci-dessous :</text:p>
        </text:list-item>
      </text:list>
      <text:p text:style-name="Text_20_body"><draw:frame draw:style-name="mediacenter" draw:name="1" text:anchor-type="paragraph" draw:z-index="1" svg:width="26.484791666667cm" style:rel-width="100%" svg:height="7.3554166666667cm" style:rel-height="scale"><draw:image xlink:href="Pictures/a2ff2ffaed9d63c59a6c5c081cccf28e.png" xlink:type="simple" xlink:show="embed" xlink:actuate="onLoad"/></draw:frame></text:p>
      <text:list text:style-name="List_20_1" text:continue-numbering="false">
        <text:list-item>
          <text:p text:style-name="LastListParagraph_List_20_1_Content_First"> Entrer votre persopass ;</text:p>
        </text:list-item>
      </text:list>
      <text:p text:style-name="Text_20_body"><draw:frame draw:style-name="mediacenter" draw:name="2" text:anchor-type="paragraph" draw:z-index="2" svg:width="26.564166666667cm" style:rel-width="100%" svg:height="17.832916666667cm" style:rel-height="scale"><draw:image xlink:href="Pictures/c4ed6c1de03a44980536a59fa8f7104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Suivi des inscriptions dans les filières professionnelles paramédicales” ;</text:p>
        </text:list-item>
      </text:list>
      <text:p text:style-name="Text_20_body"><draw:frame draw:style-name="mediacenter" draw:name="3" text:anchor-type="paragraph" draw:z-index="3" svg:width="22.172083333333cm" style:rel-width="100%" svg:height="11.773958333333cm" style:rel-height="scale"><draw:image xlink:href="Pictures/bc7cc62bb426df7368785e9b9b82288d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n'arrivez pas à accéder à la page ci-dessus, contacter-nous pour résoudre le problème technique via l'adresse électronique : <text:a xlink:type="simple" xlink:href="mailto:cemu.paramedical@unicaen.fr" text:style-name="Internet_20_link" text:visited-style-name="Visited_20_Internet_20_Link">cemu.paramedical@unicaen.fr</text:a></text:p>
        </text:list-item>
      </text:list>
      <text:h text:style-name="Heading_20_2" text:outline-level="2"><text:bookmark-start text:name="__RefHeading___etape_3verifier_que_l_etudiant_est_inscrit_18"/><text:bookmark-start text:name="etape_3verifier_que_l_etudiant_est_inscrit"/>Etape 3 : Vérifier que l'étudiant est inscrit<text:bookmark-end text:name="__RefHeading___etape_3verifier_que_l_etudiant_est_inscrit_18"/><text:bookmark-end text:name="etape_3verifier_que_l_etudiant_est_inscrit"/></text:h>
      <text:list text:style-name="List_20_1" text:continue-numbering="false">
        <text:list-item>
          <text:p text:style-name="LastListParagraph_List_20_1_Content_First"> Dérouler la lite pour vérifier que vous trouvez bien l'étudiant dans la liste des inscrits de l'année ;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4" text:anchor-type="as-char" draw:z-index="4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stuce : pour trouver plus rapidement l'étudiante, faite Ctrl+F, écriver le nom ou prénom dans l'espace de recherche puis taper sur “Entrée”.
<draw:frame draw:style-name="mediacenter" draw:name="5" text:anchor-type="paragraph" draw:z-index="5" svg:width="20.16125cm" style:rel-width="100%" svg:height="1.0054166666667cm" style:rel-height="scale"><draw:image xlink:href="Pictures/d1ca7bde9929fbf080430e6663792669.png" xlink:type="simple" xlink:show="embed" xlink:actuate="onLoad"/></draw:frame>
</text:p>
          </table:table-cell>
        </table:table-row>
      </table:table>
      <text:h text:style-name="Heading_20_3" text:outline-level="3"><text:bookmark-start text:name="__RefHeading___cas_3.1vous_avez_trouve_l_etudiant_19"/><text:bookmark-start text:name="cas_3.1vous_avez_trouve_l_etudiant"/>Cas 3.1 : vous avez trouvé l'étudiant<text:bookmark-end text:name="__RefHeading___cas_3.1vous_avez_trouve_l_etudiant_19"/><text:bookmark-end text:name="cas_3.1vous_avez_trouve_l_etudiant"/></text:h>
      <text:p text:style-name="Text_20_body">Vous pouvez passer directement à l'étape 4.</text:p>
      <text:h text:style-name="Heading_20_3" text:outline-level="3"><text:bookmark-start text:name="__RefHeading___cas_3.2vous_ne_trouvez_pas_l_etudiant_20"/><text:bookmark-start text:name="cas_3.2vous_ne_trouvez_pas_l_etudiant"/>Cas 3.2 : vous ne trouvez pas l'étudiant<text:bookmark-end text:name="__RefHeading___cas_3.2vous_ne_trouvez_pas_l_etudiant_20"/><text:bookmark-end text:name="cas_3.2vous_ne_trouvez_pas_l_etudiant"/></text:h>
      <text:p text:style-name="Text_20_body">Contacter la DEVE pour avoir plus d'informations. Adresse électronique : <text:a xlink:type="simple" xlink:href="mailto:deve.ia.paramedical@unicaen.fr" text:style-name="Internet_20_link" text:visited-style-name="Visited_20_Internet_20_Link">deve.ia.paramedical@unicaen.fr</text:a></text:p>
      <text:h text:style-name="Heading_20_2" text:outline-level="2"><text:bookmark-start text:name="__RefHeading___etape_4renvoyer_le_message_21"/><text:bookmark-start text:name="etape_4renvoyer_le_message"/>Etape 4 : Renvoyer le message<text:bookmark-end text:name="__RefHeading___etape_4renvoyer_le_message_21"/><text:bookmark-end text:name="etape_4renvoyer_le_message"/></text:h>
      <text:p text:style-name="Text_20_body">Une fois la ligne correspondant à l'étudiant trouvée, vous aller pouvoir lui renvoyer le message contenant ses codes initiaux.
Pour cela :</text:p>
      <text:list text:style-name="List_20_1" text:continue-numbering="false">
        <text:list-item>
          <text:p text:style-name="List_20_1_Content_First"> aller en bout de ligne ;</text:p>
        </text:list-item>
        <text:list-item>
          <text:p text:style-name="List_20_1_Content_Last"> dans la dernière colonne intitulée “Mail Etupass”, cliquer sur “Renvoyer”.</text:p>
        </text:list-item>
      </text:list>
      <text:p text:style-name="Text_20_body"><draw:frame draw:style-name="mediacenter" draw:name="6" text:anchor-type="paragraph" draw:z-index="6" svg:width="5.87375cm" svg:height="3.4660416666667cm"><draw:image xlink:href="Pictures/362edc533fe60994288116e86f3d0e3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6::40:37</meta:creation-date>
    <dc:creator>Generated</dc:creator>
    <dc:date>2026-08-11T06::40:37</dc:date>
    <dc:language>en-US</dc:language>
    <meta:editing-cycles>1</meta:editing-cycles>
    <meta:editing-duration>PT0S</meta:editing-duration>
    <dc:title>moodle:foad2:codes_etudiants</dc:title>
  </office:meta>
</office:document-meta>
</file>