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feedback"/>/!\ Cette page est en cours de construction</text:p>
      <text:p text:style-name="Text_20_body">Documentation Moodle sur l'activité <text:a xlink:type="simple" xlink:href="https://docs.moodle.org/3x/fr/Feedback" text:style-name="Internet_20_link" text:visited-style-name="Visited_20_Internet_20_Link">Feedback</text:a></text:p>
      <text:h text:style-name="Heading_20_1" text:outline-level="1"><text:bookmark-start text:name="__RefHeading___creer_une_activite_feedback_1"/><text:bookmark-start text:name="creer_une_activite_feedback"/>Créer une activité "Feedback"<text:bookmark-end text:name="__RefHeading___creer_une_activite_feedback_1"/><text:bookmark-end text:name="creer_une_activite_feedback"/></text:h>
      <text:h text:style-name="Heading_20_2" text:outline-level="2"><text:bookmark-start text:name="__RefHeading___activer_le_mode_edition_2"/><text:bookmark-start text:name="activer_le_mode_edition"/>1. Activer le mode édition<text:bookmark-end text:name="__RefHeading___activer_le_mode_edition_2"/><text:bookmark-end text:name="activer_le_mode_edition"/></text:h>
      <text:h text:style-name="Heading_20_2" text:outline-level="2"><text:bookmark-start text:name="__RefHeading___cliquer_sur_ajouter_une_activite_ou_une_ressource_3"/><text:bookmark-start text:name="cliquer_sur_ajouter_une_activite_ou_une_ressource"/>2. Cliquer sur ajouter une activité ou une ressource<text:bookmark-end text:name="__RefHeading___cliquer_sur_ajouter_une_activite_ou_une_ressource_3"/><text:bookmark-end text:name="cliquer_sur_ajouter_une_activite_ou_une_ressource"/></text:h>
      <text:h text:style-name="Heading_20_2" text:outline-level="2"><text:bookmark-start text:name="__RefHeading___selectionner_l_activite_feedback_4"/><text:bookmark-start text:name="selectionner_l_activite_feedback"/>3. Sélectionner l'activité "Feedback"<text:bookmark-end text:name="__RefHeading___selectionner_l_activite_feedback_4"/><text:bookmark-end text:name="selectionner_l_activite_feedback"/></text:h>
      <text:h text:style-name="Heading_20_2" text:outline-level="2"><text:bookmark-start text:name="__RefHeading___parametrer_l_activite_5"/><text:bookmark-start text:name="parametrer_l_activite"/>4. Paramétrer l'activité<text:bookmark-end text:name="__RefHeading___parametrer_l_activite_5"/><text:bookmark-end text:name="parametrer_l_activite"/></text:h>
      <text:h text:style-name="Heading_20_2" text:outline-level="2"><text:bookmark-start text:name="__RefHeading___ajouter_des_questions_6"/><text:bookmark-start text:name="ajouter_des_questions"/>5. Ajouter des questions<text:bookmark-end text:name="__RefHeading___ajouter_des_questions_6"/><text:bookmark-end text:name="ajouter_des_questions"/></text:h>
      <text:h text:style-name="Heading_20_2" text:outline-level="2"><text:bookmark-start text:name="__RefHeading___consulter_les_reponses_7"/><text:bookmark-start text:name="consulter_les_reponses"/>6. Consulter les réponses<text:bookmark-end text:name="__RefHeading___consulter_les_reponses_7"/><text:bookmark-end text:name="consulter_les_reponses"/></text:h>
      <text:p text:style-name="Text_20_body">/!\ Cette page est en cours de 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54:59</meta:creation-date>
    <dc:creator>Generated</dc:creator>
    <dc:date>2026-08-20T02::54:59</dc:date>
    <dc:language>en-US</dc:language>
    <meta:editing-cycles>1</meta:editing-cycles>
    <meta:editing-duration>PT0S</meta:editing-duration>
    <dc:title>moodle:feedback</dc:title>
  </office:meta>
</office:document-meta>
</file>