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aq_ecampus"/><text:bookmark-start text:name="__RefHeading___foire_aux_questions_ecampus_1"/><text:bookmark-start text:name="foire_aux_questions_ecampus"/>Foire Aux Questions Ecampus<text:bookmark-end text:name="__RefHeading___foire_aux_questions_ecampus_1"/><text:bookmark-end text:name="foire_aux_questions_ecampu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a xlink:type="simple" xlink:href="https://ecampus.unicaen.fr" text:style-name="Internet_20_link" text:visited-style-name="Visited_20_Internet_20_Link">Ecampus</text:a> est la principale plateforme pédagogique (logiciel Moodle) de l'université.</text:p>
      <text:p text:style-name="Text_20_body">Intégrée au système d'information de l'université, elle se caractérise par la gestion automatisée : </text:p>
      <text:list text:style-name="List_20_1" text:continue-numbering="false">
        <text:list-item>
          <text:p text:style-name="List_20_1_Content_First"> <text:span text:style-name="Strong_20_Emphasis">des catégories et des espaces cours</text:span> sur la base de la modélisation présente dans APOGEE (application de gestion de la scolarité). Les espaces cours sont ainsi créés, renommés et déplacés si besoin automatiquement ;</text:p>
        </text:list-item>
        <text:list-item>
          <text:p text:style-name="List_20_1_Content"> <text:span text:style-name="Strong_20_Emphasis">de l'inscription des étudiants</text:span> dans les espaces cours (sur la base de leurs inscriptions pédagogiques dans APOGEE) ;</text:p>
        </text:list-item>
        <text:list-item>
          <text:p text:style-name="List_20_1_Content"> <text:span text:style-name="Strong_20_Emphasis">de l'inscription des enseignants</text:span> dans les espaces cours (sur la base des planifications dans ADE, application de planification) ;</text:p>
        </text:list-item>
        <text:list-item>
          <text:p text:style-name="List_20_1_Content_Last"> <text:span text:style-name="Strong_20_Emphasis">de l'affectation des étudiants dans les groupes</text:span> (sur la base des affectations de groupes modélisées dans APOGEE).</text:p>
        </text:list-item>
      </text:list>
      <text:p text:style-name="Text_20_body">Cette page a pour objectif de vous aider à régler certains problèmes courants relatifs à cette automatisation.</text:p>
      <text:h text:style-name="Heading_20_2" text:outline-level="2"><text:bookmark-start text:name="__RefHeading___les_questions_3"/><text:bookmark-start text:name="les_questions"/>Les questions<text:bookmark-end text:name="__RefHeading___les_questions_3"/><text:bookmark-end text:name="les_questions"/></text:h>
      <text:h text:style-name="Heading_20_3" text:outline-level="3"><text:bookmark-start text:name="__RefHeading___je_ne_vois_pas_mon_cours_sur_mon_tableau_de_bord_4"/><text:bookmark-start text:name="je_ne_vois_pas_mon_cours_sur_mon_tableau_de_bord"/>Je ne vois pas mon cours sur mon tableau de bord<text:bookmark-end text:name="__RefHeading___je_ne_vois_pas_mon_cours_sur_mon_tableau_de_bord_4"/><text:bookmark-end text:name="je_ne_vois_pas_mon_cours_sur_mon_tableau_de_bord"/></text:h>
      <text:list text:style-name="List_20_1" text:continue-numbering="false">
        <text:list-item>
          <text:p text:style-name="List_20_1_Content_First"> <text:span text:style-name="Strong_20_Emphasis">Tout le monde : </text:span></text:p>
        </text:list-item>
        <text:list-item>
          <text:p text:style-name="List_20_1_Content"> <text:a xlink:type="simple" xlink:href="https://webcemu.unicaen.fr/doku.php?id=moodle:vue_ensemble" text:style-name="Internet_20_link" text:visited-style-name="Visited_20_Internet_20_Link">Je vérifie les filtres de la vue d'ensemble de mes cours</text:a>.</text:p>
        </text:list-item>
        <text:list-item>
          <text:p text:style-name="List_20_1_Content"> <text:span text:style-name="Strong_20_Emphasis">Je suis un étudiant : </text:span></text:p>
        </text:list-item>
        <text:list-item>
          <text:p text:style-name="List_20_1_Content"> <text:a xlink:type="simple" xlink:href="http://webetu.unicaen.fr/candidater-s-inscrire/infos-pratiques/l-inscription-pedagogique/l-inscription-pedagogique-685865.kjsp?RH=1473427172023" text:style-name="Internet_20_link" text:visited-style-name="Visited_20_Internet_20_Link">je vérifie que mon inscription pédagogique est complète (jusqu'aux groupes de TD/TP si ils existent)</text:a>. Une fois l'inscription pédagogique validée, vous avez accès aux cours le lendemain.</text:p>
        </text:list-item>
        <text:list-item>
          <text:p text:style-name="List_20_1_Content"> Je vérifie que le cours est bien proposé par mon enseignant : ce sont les enseignants qui décident de vous proposer des ressources complémentaires sur la plateforme. Vous n'avez donc pas forcement accès à tous les cours auxquels vous êtes inscrits à l'université.</text:p>
        </text:list-item>
        <text:list-item>
          <text:p text:style-name="List_20_1_Content"> Je suis inscrit à un programme d'échange avec une autre université (ex : Erasmus). Dans ce cas, je suis des cours dans une autre université et je n'ai pas accès aux cours sur Ecampus. </text:p>
        </text:list-item>
        <text:list-item>
          <text:p text:style-name="List_20_1_Content"> <text:span text:style-name="Strong_20_Emphasis">Je suis un enseignant :</text:span></text:p>
        </text:list-item>
        <text:list-item>
          <text:p text:style-name="List_20_1_Content"> <text:a xlink:type="simple" xlink:href="https://webcemu.unicaen.fr/doku.php?id=moodle:ade" text:style-name="Internet_20_link" text:visited-style-name="Visited_20_Internet_20_Link">je vérifie que mon cours est planifié dans le logiciel ADE</text:a>.</text:p>
        </text:list-item>
        <text:list-item>
          <text:p text:style-name="List_20_1_Content"> <text:a xlink:type="simple" xlink:href="https://webcemu.unicaen.fr/doku.php?id=moodle:ecampus:recherchecours" text:style-name="Internet_20_link" text:visited-style-name="Visited_20_Internet_20_Link">je vérifie que le cours existe</text:a>.</text:p>
        </text:list-item>
        <text:list-item>
          <text:p text:style-name="List_20_1_Content"> <text:span text:style-name="Strong_20_Emphasis">Je suis ingénieur pédagogique ou administrateur :</text:span></text:p>
        </text:list-item>
        <text:list-item>
          <text:p text:style-name="List_20_1_Content_Last"> <text:a xlink:type="simple" xlink:href="https://webcemu.unicaen.fr/doku.php?id=cemu:plateformes:moodle:theme:tickets_reponses_types" text:style-name="Internet_20_link" text:visited-style-name="Visited_20_Internet_20_Link">Je vérifie si l’inscription des participants n'est pas désactivée</text:a></text:p>
        </text:list-item>
      </text:list>
      <text:h text:style-name="Heading_20_3" text:outline-level="3"><text:bookmark-start text:name="__RefHeading___les_etudiants_ne_peuvent_pas_acceder_a_mon_cours_5"/><text:bookmark-start text:name="les_etudiants_ne_peuvent_pas_acceder_a_mon_cours"/>Les étudiants ne peuvent pas accéder à mon cours<text:bookmark-end text:name="__RefHeading___les_etudiants_ne_peuvent_pas_acceder_a_mon_cours_5"/><text:bookmark-end text:name="les_etudiants_ne_peuvent_pas_acceder_a_mon_cours"/></text:h>
      <text:list text:style-name="List_20_1" text:continue-numbering="false">
        <text:list-item>
          <text:p text:style-name="List_20_1_Content_First"> <text:a xlink:type="simple" xlink:href="https://webcemu.unicaen.fr/doku.php?id=moodle:afficher_cours" text:style-name="Internet_20_link" text:visited-style-name="Visited_20_Internet_20_Link">Je vérifie que le cours est affiché</text:a>.</text:p>
        </text:list-item>
        <text:list-item>
          <text:p text:style-name="List_20_1_Content_Last"> <text:a xlink:type="simple" xlink:href="https://webcemu.unicaen.fr/doku.php?id=moodle:verif-inscriptions" text:style-name="Internet_20_link" text:visited-style-name="Visited_20_Internet_20_Link">Je vérifie que les étudiants sont inscrits au cours</text:a>.</text:p>
        </text:list-item>
      </text:list>
      <text:h text:style-name="Heading_20_3" text:outline-level="3"><text:bookmark-start text:name="__RefHeading___les_etudiants_accedent_au_cours_mais_ne_voient_pas_les_ressources_ou_les_activites_6"/><text:bookmark-start text:name="les_etudiants_accedent_au_cours_mais_ne_voient_pas_les_ressources_ou_les_activites"/>Les étudiants accèdent au cours mais ne voient pas les ressources ou les activités<text:bookmark-end text:name="__RefHeading___les_etudiants_accedent_au_cours_mais_ne_voient_pas_les_ressources_ou_les_activites_6"/><text:bookmark-end text:name="les_etudiants_accedent_au_cours_mais_ne_voient_pas_les_ressources_ou_les_activites"/></text:h>
      <text:list text:style-name="Numbering_20_1" text:continue-numbering="false">
        <text:list-item>
          <text:p text:style-name="Numbering_20_1_Content_First"> La ressource a une restriction d’accès⇒ gestion des restrictions.</text:p>
        </text:list-item>
        <text:list-item>
          <text:p text:style-name="Numbering_20_1_Content_Last"> La restriction est mal configurée.</text:p>
        </text:list-item>
      </text:list>
      <text:h text:style-name="Heading_20_2" text:outline-level="2"><text:bookmark-start text:name="__RefHeading___autres_sources_d_informations_7"/><text:bookmark-start text:name="autres_sources_d_informations"/>Autres sources d'informations<text:bookmark-end text:name="__RefHeading___autres_sources_d_informations_7"/><text:bookmark-end text:name="autres_sources_d_informations"/></text:h>
      <text:p text:style-name="Text_20_body">La présente FAQ est une version simplifiée, donc plus accessible. Une <text:a xlink:type="simple" xlink:href="https://webcemu.unicaen.fr/doku.php?id=moodle:ecampus:synchro_ecampus_pbs_connus" text:style-name="Internet_20_link" text:visited-style-name="Visited_20_Internet_20_Link">FAQ complète</text:a> est également disponible pour les plus utilisateurs les plus avancés.</text:p>
      <text:p text:style-name="Text_20_body">Si vous rencontrez des difficultés, il est également possible de contacter <text:a xlink:type="simple" xlink:href="mailto:cemu.assistance@unicaen.fr" text:style-name="Internet_20_link" text:visited-style-name="Visited_20_Internet_20_Link">cemu.assistance@unicaen.fr</text:a> (ce qui créer automatiquement un ticket d'assistance).</text:p>
      <text:h text:style-name="Heading_20_2" text:outline-level="2"><text:bookmark-start text:name="__RefHeading___formation_8"/><text:bookmark-start text:name="formation"/>Formation<text:bookmark-end text:name="__RefHeading___formation_8"/><text:bookmark-end text:name="formation"/></text:h>
      <text:p text:style-name="Text_20_body">Une formation “Ecampus pour le personnel administratif” a été mise en place, avec différentes sessions déjà réalisées sur différents campus.</text:p>
      <text:p text:style-name="Text_20_body">Voir :</text:p>
      <text:list text:style-name="List_20_1" text:continue-numbering="false">
        <text:list-item>
          <text:p text:style-name="List_20_1_Content_First"> la vidéo de la partie de <text:a xlink:type="simple" xlink:href="https://pod.unicaen.fr/video/0764-formation-ecampus-pour-le-personnel-administratif-comprendre-les-liens-entre-applications-si/" text:style-name="Internet_20_link" text:visited-style-name="Visited_20_Internet_20_Link">présentation d'ecampus et de ses interactions avec le système d'information</text:a> (mot de passe : <text:span text:style-name="Emphasis">ecampusiae</text:span>)</text:p>
        </text:list-item>
        <text:list-item>
          <text:p text:style-name="List_20_1_Content"> la vidéo de la partie <text:a xlink:type="simple" xlink:href="https://pod.unicaen.fr/video/0765-formation-ecampus-pour-le-personnel-administratif-communiquer-les-informations-administratives-aux-etudiants-via-ecampus/" text:style-name="Internet_20_link" text:visited-style-name="Visited_20_Internet_20_Link">communiquer les informations administratives aux étudiants via Ecampus</text:a> (mot de passe : <text:span text:style-name="Emphasis">ecampusiae</text:span>)</text:p>
        </text:list-item>
        <text:list-item>
          <text:p text:style-name="List_20_1_Content_Last"> <text:a xlink:type="simple" xlink:href="https://ecampus.unicaen.fr/course/view.php?id=42833" text:style-name="Internet_20_link" text:visited-style-name="Visited_20_Internet_20_Link">l'espace cours de la formation</text:a> (sur ecampus, sous réserve d'inscriptio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2::21:47</meta:creation-date>
    <dc:creator>Generated</dc:creator>
    <dc:date>2026-08-10T02::21:47</dc:date>
    <dc:language>en-US</dc:language>
    <meta:editing-cycles>1</meta:editing-cycles>
    <meta:editing-duration>PT0S</meta:editing-duration>
    <dc:title>moodle:faq_ecampus</dc:title>
  </office:meta>
</office:document-meta>
</file>