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868f2fccff54593dd23295f000dc57f1.png"/>
  <manifest:file-entry manifest:media-type="image/png" manifest:full-path="Pictures/dded84ccadaf6ab7abd7713c2f5cb4fa.png"/>
  <manifest:file-entry manifest:media-type="image/png" manifest:full-path="Pictures/2a0a5a61dcec2fc86dea28d8b4a5cb97.png"/>
  <manifest:file-entry manifest:media-type="image/png" manifest:full-path="Pictures/0756bb8098396d7aba66655ee9ba5541.png"/>
  <manifest:file-entry manifest:media-type="image/png" manifest:full-path="Pictures/39deee0f341333be2d95e9a70dcfe1f8.png"/>
  <manifest:file-entry manifest:media-type="image/png" manifest:full-path="Pictures/36efe438d7f76da7737dae6c3ed6a7c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moodle:ecampus:recherchecours"/><text:bookmark-start text:name="__RefHeading___recherche_d_un_cours_1"/><text:bookmark-start text:name="recherche_d_un_cours"/>Recherche d'un cours<text:bookmark-end text:name="__RefHeading___recherche_d_un_cours_1"/><text:bookmark-end text:name="recherche_d_un_cours"/></text:h>
      <text:p text:style-name="Text_20_body">Pour rechercher un cours sur Ecampus, il est possible:</text:p>
      <text:list text:style-name="List_20_1" text:continue-numbering="false">
        <text:list-item>
          <text:p text:style-name="List_20_1_Content_First"> de parcourir l'arborescence des catégories</text:p>
        </text:list-item>
        <text:list-item>
          <text:p text:style-name="List_20_1_Content"> d'utiliser le moteur de recherche global</text:p>
        </text:list-item>
        <text:list-item>
          <text:p text:style-name="List_20_1_Content_Last"> d'utiliser le moteur de recherche des cours </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eule la liste des cours ouverts est visible de tous les utilisateurs.
Les liste des cours cachés (dans ce cas ils apparaissent en “grisé”) n'est visible que par le personnel enseignant et certains profils présents sur la plateformes</text:p>
          </table:table-cell>
        </table:table-row>
      </table:table>
      <text:h text:style-name="Heading_20_4" text:outline-level="4"><text:bookmark-start text:name="__RefHeading___l_arborescence_des_categories_2"/><text:bookmark-start text:name="l_arborescence_des_categories"/>L'arborescence des catégories<text:bookmark-end text:name="__RefHeading___l_arborescence_des_categories_2"/><text:bookmark-end text:name="l_arborescence_des_categories"/></text:h>
      <text:p text:style-name="Text_20_body">Dans le bandeau supérieur, cliquez sur “Tous les cours”
<draw:frame draw:style-name="media" draw:name="1" text:anchor-type="as-char" draw:z-index="1" svg:width="14.710833333333cm" svg:height="1.3229166666667cm"><draw:image xlink:href="Pictures/868f2fccff54593dd23295f000dc57f1.png" xlink:type="simple" xlink:show="embed" xlink:actuate="onLoad"/></draw:frame></text:p>
      <text:p text:style-name="Text_20_body">Les 3 première catégories ne sont pas liée au système d'information.
<draw:frame draw:style-name="media" draw:name="2" text:anchor-type="as-char" draw:z-index="2" svg:width="13.467291666667cm" svg:height="3.4660416666667cm"><draw:image xlink:href="Pictures/dded84ccadaf6ab7abd7713c2f5cb4fa.png" xlink:type="simple" xlink:show="embed" xlink:actuate="onLoad"/></draw:frame></text:p>
      <text:p text:style-name="Text_20_body"><text:span text:style-name="Strong_20_Emphasis">Toutes les autre catégories sont créées automatiquement à partir de la modélisation des diplômes dans le logiciel de scolarité APOGEE.</text:span></text:p>
      <text:p text:style-name="Text_20_body">Nous retrouverons au maximum 5 niveaux (que nous pouvons déplier)  conforme aux maquettes: </text:p>
      <text:p text:style-name="Text_20_body"> UFR → Niveau de diplôme → Diplôme → Semestre → UE</text:p>
      <text:p text:style-name="Text_20_body">Le cours est le dernier élément.
<draw:frame draw:style-name="media" draw:name="3" text:anchor-type="as-char" draw:z-index="3" svg:width="27.119791666667cm" style:rel-width="100%" svg:height="9.6308333333333cm" style:rel-height="scale"><draw:image xlink:href="Pictures/2a0a5a61dcec2fc86dea28d8b4a5cb97.png" xlink:type="simple" xlink:show="embed" xlink:actuate="onLoad"/></draw:frame></text:p>
      <text:h text:style-name="Heading_20_4" text:outline-level="4"><text:bookmark-start text:name="__RefHeading___le_moteur_de_recherche_des_cours_3"/><text:bookmark-start text:name="le_moteur_de_recherche_des_cours"/>Le moteur de recherche des cours<text:bookmark-end text:name="__RefHeading___le_moteur_de_recherche_des_cours_3"/><text:bookmark-end text:name="le_moteur_de_recherche_des_cours"/></text:h>
      <text:p text:style-name="Text_20_body">Lorsque nous cliquons sur “Tous les cours” , nous avons aussi à notre disposition un moteur de recherche:
<draw:frame draw:style-name="media" draw:name="4" text:anchor-type="as-char" draw:z-index="4" svg:width="14.684375cm" svg:height="1.905cm"><draw:image xlink:href="Pictures/0756bb8098396d7aba66655ee9ba5541.png" xlink:type="simple" xlink:show="embed" xlink:actuate="onLoad"/></draw:frame></text:p>
      <text:p text:style-name="Text_20_body">Celui ci nous permet de rechercher un cours simplement, à partir de son titre.</text:p>
      <text:p text:style-name="Text_20_body">Les titres des cours sont composés du code APOGEE et de son libellé. Si vous les connaissez, il est très facile de les retrouver.</text:p>
      <text:h text:style-name="Heading_20_4" text:outline-level="4"><text:bookmark-start text:name="__RefHeading___le_moteur_de_recherche_global_4"/><text:bookmark-start text:name="le_moteur_de_recherche_global"/>Le moteur de recherche global<text:bookmark-end text:name="__RefHeading___le_moteur_de_recherche_global_4"/><text:bookmark-end text:name="le_moteur_de_recherche_global"/></text:h>
      <text:p text:style-name="Text_20_body">Il est situé à droite, dans le bandeau supérieur.</text:p>
      <text:p text:style-name="Text_20_body">La recherche  se fait sur n'importe quel élément du cours : titre, résumé, contenu…</text:p>
      <text:p text:style-name="Text_20_body">A noter qu'il permet aussi une recherche sur l'ensemble du site </text:p>
      <text:p text:style-name="Text_20_body"><draw:frame draw:style-name="media" draw:name="5" text:anchor-type="as-char" draw:z-index="5" svg:width="28.2575cm" style:rel-width="100%" svg:height="1.1641666666667cm" style:rel-height="scale"><draw:image xlink:href="Pictures/39deee0f341333be2d95e9a70dcfe1f8.png" xlink:type="simple" xlink:show="embed" xlink:actuate="onLoad"/></draw:frame></text:p>
      <text:p text:style-name="Text_20_body">Si les résultats sont très larges, vous pouvez appliquer des filtres supplémentaires pour limiter votre recherche:
<draw:frame draw:style-name="media" draw:name="6" text:anchor-type="as-char" draw:z-index="6" svg:width="24.050625cm" style:rel-width="100%" svg:height="16.086666666667cm" style:rel-height="scale"><draw:image xlink:href="Pictures/36efe438d7f76da7737dae6c3ed6a7c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21::46:23</meta:creation-date>
    <dc:creator>Generated</dc:creator>
    <dc:date>2026-08-09T21::46:23</dc:date>
    <dc:language>en-US</dc:language>
    <meta:editing-cycles>1</meta:editing-cycles>
    <meta:editing-duration>PT0S</meta:editing-duration>
    <dc:title>moodle:ecampus:recherchecours</dc:title>
  </office:meta>
</office:document-meta>
</file>