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25af58e60a78d489da83a7f3464211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campus:obsolescence_archivage_cours"/><text:bookmark-start text:name="__RefHeading___obsolescence_des_espaces_cours_1"/><text:bookmark-start text:name="obsolescence_des_espaces_cours"/>Obsolescence des espaces cours<text:bookmark-end text:name="__RefHeading___obsolescence_des_espaces_cours_1"/><text:bookmark-end text:name="obsolescence_des_espaces_cour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Depuis la rentrée 2020/2021, <text:a xlink:type="simple" xlink:href="https://webcemu.unicaen.fr/doku.php?id=cemu:plateformes:moodle:theme:lmsjonction" text:style-name="Internet_20_link" text:visited-style-name="Visited_20_Internet_20_Link">lmsjonction</text:a> gère l'obsolescence des catégories et espaces cours. </text:p>
      <text:p text:style-name="Text_20_body">“Obsolescence” signifie la suppression du cours ou de la catégorie ou sa mise en archive.</text:p>
      <text:h text:style-name="Heading_20_2" text:outline-level="2"><text:bookmark-start text:name="__RefHeading___criteres_d_obsolescence_3"/><text:bookmark-start text:name="criteres_d_obsolescence"/>Critères d'obsolescence<text:bookmark-end text:name="__RefHeading___criteres_d_obsolescence_3"/><text:bookmark-end text:name="criteres_d_obsolescence"/></text:h>
      <text:p text:style-name="Text_20_body">Un cours est obsolète, si le code Apogee qui lui correspond a disparu de REFER (donc d'Apogee).</text:p>
      <text:p text:style-name="Text_20_body">Il est alors supprimé définitivement si</text:p>
      <text:list text:style-name="List_20_1" text:continue-numbering="false">
        <text:list-item>
          <text:p text:style-name="List_20_1_Content_First"> l'espace cours est vide (exception faite du forum des nouvelles)</text:p>
        </text:list-item>
        <text:list-item>
          <text:p text:style-name="List_20_1_Content_Last"> la description est courte (signe qu'aucun contenu pédagogique n'y a été inséré)</text:p>
        </text:list-item>
      </text:list>
      <text:p text:style-name="Text_20_body">Sinon, l'espace cours est archivé.</text:p>
      <text:p text:style-name="Text_20_body">Une catégorie de cours est obsolète si elle n'a plus, dans elle-même ou dans ses sous-catégories (à quelque profondeur que se soit) un espace cours. Les catégories obsolètes sont supprimées.</text:p>
      <text:h text:style-name="Heading_20_2" text:outline-level="2"><text:bookmark-start text:name="__RefHeading___archivage_4"/><text:bookmark-start text:name="archivage"/>Archivage<text:bookmark-end text:name="__RefHeading___archivage_4"/><text:bookmark-end text:name="archivage"/></text:h>
      <text:p text:style-name="Text_20_body">L'archivage d'un cours par les synchronisations nocturnes se manifeste par</text:p>
      <text:list text:style-name="List_20_1" text:continue-numbering="false">
        <text:list-item>
          <text:p text:style-name="List_20_1_Content_First"> son déplacement au sein de la catégorie <text:span text:style-name="Strong_20_Emphasis"><text:span text:style-name="Emphasis">“Archives”</text:span></text:span></text:p>
        </text:list-item>
        <text:list-item>
          <text:p text:style-name="List_20_1_Content_Last"> l'ajout du préfixe <text:span text:style-name="Strong_20_Emphasis"><text:span text:style-name="Emphasis">“ex_”</text:span></text:span> à son nom long</text:p>
        </text:list-item>
      </text:list>
      <text:p text:style-name="Text_20_body"><draw:frame draw:style-name="media" draw:name="0" text:anchor-type="as-char" draw:z-index="0" svg:width="17.965208333333cm" style:rel-width="100%" svg:height="8.5460416666667cm" style:rel-height="scale"><draw:image xlink:href="Pictures/0b25af58e60a78d489da83a7f3464211.png" xlink:type="simple" xlink:show="embed" xlink:actuate="onLoad"/></draw:frame></text:p>
      <text:h text:style-name="Heading_20_2" text:outline-level="2"><text:bookmark-start text:name="__RefHeading___desarchivage_5"/><text:bookmark-start text:name="desarchivage"/>Désarchivage<text:bookmark-end text:name="__RefHeading___desarchivage_5"/><text:bookmark-end text:name="desarchivage"/></text:h>
      <text:p text:style-name="Text_20_body">Si un code Apogee, supprimé par erreur, est réintroduit dans Apogee, un mécanisme de désarchivage s'exécute la nuit suivante et annule les conséquences de l'archivage précédemment effectué.</text:p>
      <text:h text:style-name="Heading_20_2" text:outline-level="2"><text:bookmark-start text:name="__RefHeading___cas_des_cours_foad_faisable_a_distance_6"/><text:bookmark-start text:name="cas_des_cours_foad_faisable_a_distance"/>Cas des cours FOAD 'faisable à distance'<text:bookmark-end text:name="__RefHeading___cas_des_cours_foad_faisable_a_distance_6"/><text:bookmark-end text:name="cas_des_cours_foad_faisable_a_distan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 documenter…</text:p>
          </table:table-cell>
        </table:table-row>
      </table:table>
      <text:h text:style-name="Heading_20_2" text:outline-level="2"><text:bookmark-start text:name="__RefHeading___references_7"/><text:bookmark-start text:name="references"/>Références<text:bookmark-end text:name="__RefHeading___references_7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webcemu.unicaen.fr/doku.php?id=cemu:plateformes:moodle:ecampus:synchro_ecampus_pbs_connus#cours_archive" text:style-name="Internet_20_link" text:visited-style-name="Visited_20_Internet_20_Link">synchro_ecampus_pbs_connus</text:a> tickets d'assistance associ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1::46:25</meta:creation-date>
    <dc:creator>Generated</dc:creator>
    <dc:date>2026-08-10T01::46:25</dc:date>
    <dc:language>en-US</dc:language>
    <meta:editing-cycles>1</meta:editing-cycles>
    <meta:editing-duration>PT0S</meta:editing-duration>
    <dc:title>moodle:ecampus:obsolescence_archivage_cours</dc:title>
  </office:meta>
</office:document-meta>
</file>