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fe468d1abcb1f232fe647f8368b2598.jpg"/>
  <manifest:file-entry manifest:media-type="image/jpeg" manifest:full-path="Pictures/134bac3acabd6d6a14c72ec377028ad1.jpg"/>
  <manifest:file-entry manifest:media-type="image/jpeg" manifest:full-path="Pictures/0640e8c821c585e6d4647b097066a712.jpg"/>
  <manifest:file-entry manifest:media-type="image/jpeg" manifest:full-path="Pictures/b8b84ba43b68f5cda8270ddb451bb8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tirage_aleatoire_plusieurs_sujets"/><text:bookmark-start text:name="__RefHeading___realiser_un_tirage_aleatoire_entre_plusieurs_sujets_1"/><text:bookmark-start text:name="realiser_un_tirage_aleatoire_entre_plusieurs_sujets"/>Réaliser un tirage aléatoire entre plusieurs sujets<text:bookmark-end text:name="__RefHeading___realiser_un_tirage_aleatoire_entre_plusieurs_sujets_1"/><text:bookmark-end text:name="realiser_un_tirage_aleatoire_entre_plusieurs_sujets"/></text:h>
      <text:p text:style-name="Text_20_body">Pour faire un tirage aléatoire entre N sujets pour chaque étudiant, il faut :</text:p>
      <text:list text:style-name="Numbering_20_1" text:continue-numbering="false">
        <text:list-item>
          <text:p text:style-name="Numbering_20_1_Content_First"> dans un premier temps, définir N groupes d'étudiants créés au hasard</text:p>
        </text:list-item>
        <text:list-item>
          <text:p text:style-name="Numbering_20_1_Content_Last"> ensuite, limiter l'accès de chacun des N sujets à un seul des N groupes</text:p>
        </text:list-item>
      </text:list>
      <text:p text:style-name="Text_20_body">Chaque sujet ne sera visible que par le groupe d'étudiants qui lui a été associé.</text:p>
      <text:h text:style-name="Heading_20_3" text:outline-level="3"><text:bookmark-start text:name="__RefHeading___definir_n_groupes_de_facon_aleatoire_2"/><text:bookmark-start text:name="definir_n_groupes_de_facon_aleatoire"/>Définir N groupes de façon aléatoire<text:bookmark-end text:name="__RefHeading___definir_n_groupes_de_facon_aleatoire_2"/><text:bookmark-end text:name="definir_n_groupes_de_facon_aleatoire"/></text:h>
      <text:p text:style-name="Text_20_body">Ouvrez le menu d’action de l’enseignement et sélectionnez le «⚙ Plus … »
<draw:frame draw:style-name="mediacenter" draw:name="0" text:anchor-type="paragraph" draw:z-index="0" svg:width="5.2916666666667cm" svg:height="7.9287678767877cm"><draw:image xlink:href="Pictures/6fe468d1abcb1f232fe647f8368b2598.jpg" xlink:type="simple" xlink:show="embed" xlink:actuate="onLoad"/></draw:frame>
Affichez l’onglet « Utilisateurs » et sélectionnez l'item « Groupes »
<draw:frame draw:style-name="mediacenter" draw:name="1" text:anchor-type="paragraph" draw:z-index="1" svg:width="26.564166666667cm" style:rel-width="100%" svg:height="10.345208333333cm" style:rel-height="scale"><draw:image xlink:href="Pictures/134bac3acabd6d6a14c72ec377028ad1.jpg" xlink:type="simple" xlink:show="embed" xlink:actuate="onLoad"/></draw:frame>
Puis sélectionnez le bouton “Créer des groupes automatiquement” :
<draw:frame draw:style-name="mediacenter" draw:name="2" text:anchor-type="paragraph" draw:z-index="2" svg:width="10.583333333333cm" svg:height="9.4841740850643cm"><draw:image xlink:href="Pictures/0640e8c821c585e6d4647b097066a712.jpg" xlink:type="simple" xlink:show="embed" xlink:actuate="onLoad"/></draw:frame>
Et renseignez les paramètres :
<draw:frame draw:style-name="mediacenter" draw:name="3" text:anchor-type="paragraph" draw:z-index="3" svg:width="10.583333333333cm" svg:height="13.214440321583cm"><draw:image xlink:href="Pictures/b8b84ba43b68f5cda8270ddb451bb864.jpg" xlink:type="simple" xlink:show="embed" xlink:actuate="onLoad"/></draw:frame></text:p>
      <text:p text:style-name="Preformatted_20_Text"><text:s text:c="3"/>1) « Sujet # » générera des groupes nommés « Sujet 1 »,« Sujet 2 »,« Sujet 3 », etc (« Groupe @ » générera des groupes nommés « Groupe A », « Groupe B », « Groupe C », etc.)<text:line-break/><text:s text:c="3"/>2) La répartition peut se faire suivant le nombre de groupe désiré ou suivant le nombre de participants désirés dans chaque groupe.</text:p>
      <text:h text:style-name="Heading_20_3" text:outline-level="3"><text:bookmark-start text:name="__RefHeading___definir_une_restriction_d_acces_par_groupe_3"/><text:bookmark-start text:name="definir_une_restriction_d_acces_par_groupe"/>Définir une restriction d’accès par groupe<text:bookmark-end text:name="__RefHeading___definir_une_restriction_d_acces_par_groupe_3"/><text:bookmark-end text:name="definir_une_restriction_d_acces_par_groupe"/></text:h>
      <text:p text:style-name="Text_20_body">dans la définition de chaque sujet : chacun des N sujets ne sera accessible que par un des N groupe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41:53</meta:creation-date>
    <dc:creator>Generated</dc:creator>
    <dc:date>2026-08-16T10::41:53</dc:date>
    <dc:language>en-US</dc:language>
    <meta:editing-cycles>1</meta:editing-cycles>
    <meta:editing-duration>PT0S</meta:editing-duration>
    <dc:title>moodle:devoir:tirage_aleatoire_plusieurs_sujets</dc:title>
  </office:meta>
</office:document-meta>
</file>