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a7b4f57095b306fb3e5decd6d49771.jpg"/>
  <manifest:file-entry manifest:media-type="image/jpeg" manifest:full-path="Pictures/13a3fcbad0eac33c2284eca8ad3abe12.jpg"/>
  <manifest:file-entry manifest:media-type="image/jpeg" manifest:full-path="Pictures/3ddd150a0cbe79814146421d193f1068.jpg"/>
  <manifest:file-entry manifest:media-type="image/jpeg" manifest:full-path="Pictures/e7d6fe1227ed933f4e26f7b1dc5806aa.jpg"/>
  <manifest:file-entry manifest:media-type="image/jpeg" manifest:full-path="Pictures/26e52fcc64b4c9e2e39687afce98e149.jpg"/>
  <manifest:file-entry manifest:media-type="image/jpeg" manifest:full-path="Pictures/a42b0ee4aac8657f6b68e529e1f4d42a.jpg"/>
  <manifest:file-entry manifest:media-type="image/jpeg" manifest:full-path="Pictures/0ffe8c9724b7da897c5b520f9782ef33.jpg"/>
  <manifest:file-entry manifest:media-type="image/jpeg" manifest:full-path="Pictures/1840c22278d915b3ed82400f6ec924b9.jpg"/>
  <manifest:file-entry manifest:media-type="image/jpeg" manifest:full-path="Pictures/e8d0f15ea482b0a32f5f2b8fecb136cc.jpg"/>
  <manifest:file-entry manifest:media-type="image/jpeg" manifest:full-path="Pictures/6db4d972c9f1c3682ae75dec3060ef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mode_examen"/><text:bookmark-start text:name="__RefHeading___creer_et_parametrer_un_devoir_en_mode_examen_1"/><text:bookmark-start text:name="creer_et_parametrer_un_devoir_en_mode_examen"/>Créer et paramétrer un devoir en mode examen<text:bookmark-end text:name="__RefHeading___creer_et_parametrer_un_devoir_en_mode_examen_1"/><text:bookmark-end text:name="creer_et_parametrer_un_devoir_en_mode_examen"/></text:h>
      <text:p text:style-name="Text_20_body">L'activité devoir vous permet de communiquer des tâches aux étudiants, de récolter des travaux directement remis par les étudiants dans l'espace de cours et de leur fournir des feedbacks et des notes. Il est utilisable pour réaliser un examen en paramétrant bien les créneaux et les conditions d'accès et permet également une correction en mode anonymat des copies.</text:p>
      <text:h text:style-name="Heading_20_3" text:outline-level="3"><text:bookmark-start text:name="__RefHeading___etape_1creer_l_activite_devoir_2"/><text:bookmark-start text:name="etape_1creer_l_activite_devoir"/>Étape 1 : créer l'activité devoir<text:bookmark-end text:name="__RefHeading___etape_1creer_l_activite_devoir_2"/><text:bookmark-end text:name="etape_1creer_l_activite_devoir"/></text:h>
      <text:p text:style-name="Text_20_body">Entrez dans le mode « Édition » et cliquez sur le bouton « Ajouter une activité ou une ressource » et sélection l’option « Devoir ».
<draw:frame draw:style-name="mediacenter" draw:name="0" text:anchor-type="paragraph" draw:z-index="0" svg:width="15.875cm" style:rel-width="100%" svg:height="4.225083518931cm" style:rel-height="scale"><draw:image xlink:href="Pictures/07a7b4f57095b306fb3e5decd6d49771.jpg" xlink:type="simple" xlink:show="embed" xlink:actuate="onLoad"/></draw:frame></text:p>
      <text:h text:style-name="Heading_20_3" text:outline-level="3"><text:bookmark-start text:name="__RefHeading___etape_2renseignez_les_parametres_generaux_3"/><text:bookmark-start text:name="etape_2renseignez_les_parametres_generaux"/>Étape 2 :	renseignez les paramètres généraux<text:bookmark-end text:name="__RefHeading___etape_2renseignez_les_parametres_generaux_3"/><text:bookmark-end text:name="etape_2renseignez_les_parametres_generaux"/></text:h>
      <text:h text:style-name="Heading_20_4" text:outline-level="4"><text:bookmark-start text:name="__RefHeading___vous_devez_tout_d_abord_renseigner_le_nom_du_devoir_et_la_description_des_taches_a_effectuer_le_sujet_4"/><text:bookmark-start text:name="vous_devez_tout_d_abord_renseigner_le_nom_du_devoir_et_la_description_des_taches_a_effectuer_le_sujet"/>Vous devez tout d’abord renseigner le « Nom du devoir » et la « Description » des tâches à effectuer (le sujet).<text:bookmark-end text:name="__RefHeading___vous_devez_tout_d_abord_renseigner_le_nom_du_devoir_et_la_description_des_taches_a_effectuer_le_sujet_4"/><text:bookmark-end text:name="vous_devez_tout_d_abord_renseigner_le_nom_du_devoir_et_la_description_des_taches_a_effectuer_le_sujet"/></text:h>
      <text:p text:style-name="Text_20_body">Le sujet peut aussi être dans un/des fichiers ajouté à la zone « Fichier supplémentaire »
<draw:frame draw:style-name="mediacenter" draw:name="1" text:anchor-type="paragraph" draw:z-index="1" svg:width="26.061458333333cm" style:rel-width="100%" svg:height="18.89125cm" style:rel-height="scale"><draw:image xlink:href="Pictures/13a3fcbad0eac33c2284eca8ad3abe12.jpg" xlink:type="simple" xlink:show="embed" xlink:actuate="onLoad"/></draw:frame></text:p>
      <text:h text:style-name="Heading_20_3" text:outline-level="3"><text:bookmark-start text:name="__RefHeading___etape_3indiquez_les_creneaux_5"/><text:bookmark-start text:name="etape_3indiquez_les_creneaux"/>Étape 3 : indiquez les créneaux<text:bookmark-end text:name="__RefHeading___etape_3indiquez_les_creneaux_5"/><text:bookmark-end text:name="etape_3indiquez_les_creneaux"/></text:h>
      <text:p text:style-name="Text_20_body">Vous devez ensuite définir les créneaux de rendu du devoir :
<draw:frame draw:style-name="mediacenter" draw:name="2" text:anchor-type="paragraph" draw:z-index="2" svg:width="32.490833333333cm" style:rel-width="100%" svg:height="8.1227083333333cm" style:rel-height="scale"><draw:image xlink:href="Pictures/3ddd150a0cbe79814146421d193f1068.jpg" xlink:type="simple" xlink:show="embed" xlink:actuate="onLoad"/></draw:frame>
Pour l’utilisation d’un devoir en temps très limité (examen), il est important de définir les 3 premières dates et de laisser un créneau suffisant entre la « Date de remise » et la « Date limite ».</text:p>
      <text:h text:style-name="Heading_20_3" text:outline-level="3"><text:bookmark-start text:name="__RefHeading___etape_4definir_les_types_de_remise_6"/><text:bookmark-start text:name="etape_4definir_les_types_de_remise"/>Étape 4 : définir les types de remise<text:bookmark-end text:name="__RefHeading___etape_4definir_les_types_de_remise_6"/><text:bookmark-end text:name="etape_4definir_les_types_de_remise"/></text:h>
      <text:p text:style-name="Text_20_body">Vous devez alors définir les types de remise autorisés parmi :</text:p>
      <text:list text:style-name="Numbering_20_1" text:continue-numbering="false">
        <text:list-item>
          <text:p text:style-name="Numbering_20_1_Content_First"> la remise d’un ou plusieurs fichiers</text:p>
        </text:list-item>
        <text:list-item>
          <text:p text:style-name="Numbering_20_1_Content"> une page de son ePortfolio UNICAEN (une page soumise en devoir n’est plus modifiable) </text:p>
        </text:list-item>
        <text:list-item>
          <text:p text:style-name="Numbering_20_1_Content_Last"> du texte saisi directement avec un éditeur WYSIWYG sur Moodle</text:p>
        </text:list-item>
      </text:list>
      <text:p text:style-name="Text_20_body">Les types de remise peuvent être combinés pour laisser le choix à l’étudiant en fonction de son matériel. 
<draw:frame draw:style-name="mediacenter" draw:name="3" text:anchor-type="paragraph" draw:z-index="3" svg:width="28.389791666667cm" style:rel-width="100%" svg:height="10.662708333333cm" style:rel-height="scale"><draw:image xlink:href="Pictures/e7d6fe1227ed933f4e26f7b1dc5806aa.jpg" xlink:type="simple" xlink:show="embed" xlink:actuate="onLoad"/></draw:frame></text:p>
      <text:h text:style-name="Heading_20_3" text:outline-level="3"><text:bookmark-start text:name="__RefHeading___etape_5._definir_un_mode_de_feedback_7"/><text:bookmark-start text:name="etape_5._definir_un_mode_de_feedback"/>Étape 5.  définir un mode de feedback<text:bookmark-end text:name="__RefHeading___etape_5._definir_un_mode_de_feedback_7"/><text:bookmark-end text:name="etape_5._definir_un_mode_de_feedback"/></text:h>
      <text:p text:style-name="Text_20_body">Si vous désirez définir un mode de feedback :
<draw:frame draw:style-name="mediacenter" draw:name="4" text:anchor-type="paragraph" draw:z-index="4" svg:width="29.553958333333cm" style:rel-width="100%" svg:height="6.270625cm" style:rel-height="scale"><draw:image xlink:href="Pictures/26e52fcc64b4c9e2e39687afce98e149.jpg" xlink:type="simple" xlink:show="embed" xlink:actuate="onLoad"/></draw:frame></text:p>
      <text:h text:style-name="Heading_20_3" text:outline-level="3"><text:bookmark-start text:name="__RefHeading___etape_6parametrer_la_remise_des_travaux_8"/><text:bookmark-start text:name="etape_6parametrer_la_remise_des_travaux"/>Étape 6 : paramétrer la remise des travaux<text:bookmark-end text:name="__RefHeading___etape_6parametrer_la_remise_des_travaux_8"/><text:bookmark-end text:name="etape_6parametrer_la_remise_des_travaux"/></text:h>
      <text:p text:style-name="Text_20_body">Il vous est possible de préciser des réglages sur la remise des travaux :
<draw:frame draw:style-name="mediacenter" draw:name="5" text:anchor-type="paragraph" draw:z-index="5" svg:width="29.077708333333cm" style:rel-width="100%" svg:height="7.77875cm" style:rel-height="scale"><draw:image xlink:href="Pictures/a42b0ee4aac8657f6b68e529e1f4d42a.jpg" xlink:type="simple" xlink:show="embed" xlink:actuate="onLoad"/></draw:frame></text:p>
      <text:h text:style-name="Heading_20_3" text:outline-level="3"><text:bookmark-start text:name="__RefHeading___etape_7cacher_le_devoir_aux_etudiants_9"/><text:bookmark-start text:name="etape_7cacher_le_devoir_aux_etudiants"/>Étape 7 : cacher le devoir aux étudiants<text:bookmark-end text:name="__RefHeading___etape_7cacher_le_devoir_aux_etudiants_9"/><text:bookmark-end text:name="etape_7cacher_le_devoir_aux_etudiants"/></text:h>
      <text:p text:style-name="Text_20_body">C’est dans le volet « Réglages courant » que vous pouvez mettre le devoir en mode « Cacher pour les étudiants », vous modifierez le paramètre en « Afficher sur la page de cours » quand vous voudrez leur rendre le sujet accessible.
<draw:frame draw:style-name="mediacenter" draw:name="6" text:anchor-type="paragraph" draw:z-index="6" svg:width="16.35125cm" svg:height="5.6885416666667cm"><draw:image xlink:href="Pictures/0ffe8c9724b7da897c5b520f9782ef33.jpg" xlink:type="simple" xlink:show="embed" xlink:actuate="onLoad"/></draw:frame></text:p>
      <text:h text:style-name="Heading_20_3" text:outline-level="3"><text:bookmark-start text:name="__RefHeading___etape_8fixer_des_conditions_d_acces_10"/><text:bookmark-start text:name="etape_8fixer_des_conditions_d_acces"/>Étape 8 : fixer des conditions d’accès<text:bookmark-end text:name="__RefHeading___etape_8fixer_des_conditions_d_acces_10"/><text:bookmark-end text:name="etape_8fixer_des_conditions_d_acces"/></text:h>
      <text:p text:style-name="Text_20_body">Vous pouvez également fixer des conditions d’accès à ce devoir (Achèvement d’activité, Date, Note, Profil utilisateur, …). 
Pour un devoir en temps très limité (examen), la définition de ces restrictions sont importantes. Dans l’exemple, la date et l’heure à partir de laquelle l’étudiant y aura accès :
<draw:frame draw:style-name="mediacenter" draw:name="7" text:anchor-type="paragraph" draw:z-index="7" svg:width="20.928541666667cm" style:rel-width="100%" svg:height="5.4239583333333cm" style:rel-height="scale"><draw:image xlink:href="Pictures/1840c22278d915b3ed82400f6ec924b9.jpg" xlink:type="simple" xlink:show="embed" xlink:actuate="onLoad"/></draw:frame></text:p>
      <text:h text:style-name="Heading_20_3" text:outline-level="3"><text:bookmark-start text:name="__RefHeading___etape_9._demander_des_notifications_11"/><text:bookmark-start text:name="etape_9._demander_des_notifications"/>Étape 9.	Demander des notifications<text:bookmark-end text:name="__RefHeading___etape_9._demander_des_notifications_11"/><text:bookmark-end text:name="etape_9._demander_des_notifications"/></text:h>
      <text:p text:style-name="Text_20_body">Vous pouvez également définir l’envoi de notifications pour les correcteurs et pour les étudiants lors du rendu de chaque étudiant :
<draw:frame draw:style-name="mediacenter" draw:name="8" text:anchor-type="paragraph" draw:z-index="8" svg:width="10.583333333333cm" svg:height="6.7281515854602cm"><draw:image xlink:href="Pictures/e8d0f15ea482b0a32f5f2b8fecb136cc.jpg" xlink:type="simple" xlink:show="embed" xlink:actuate="onLoad"/></draw:frame></text:p>
      <text:h text:style-name="Heading_20_3" text:outline-level="3"><text:bookmark-start text:name="__RefHeading___etape_10._definir_des_parametres_pour_la_notation_copies_anonymes_12"/><text:bookmark-start text:name="etape_10._definir_des_parametres_pour_la_notation_copies_anonymes"/>Étape 10.	Définir des paramètres pour la notation (copies anonymes)<text:bookmark-end text:name="__RefHeading___etape_10._definir_des_parametres_pour_la_notation_copies_anonymes_12"/><text:bookmark-end text:name="etape_10._definir_des_parametres_pour_la_notation_copies_anonymes"/></text:h>
      <text:p text:style-name="Text_20_body">Il est possible de définir des paramètres spécifiques pour la notation :
<draw:frame draw:style-name="mediacenter" draw:name="9" text:anchor-type="paragraph" draw:z-index="9" svg:width="30.585833333333cm" style:rel-width="100%" svg:height="15.24cm" style:rel-height="scale"><draw:image xlink:href="Pictures/6db4d972c9f1c3682ae75dec3060efc9.jpg" xlink:type="simple" xlink:show="embed" xlink:actuate="onLoad"/></draw:frame></text:p>
      <text:h text:style-name="Heading_20_3" text:outline-level="3"><text:bookmark-start text:name="__RefHeading___etape_11._detection_de_plagiat_compilatio_13"/><text:bookmark-start text:name="etape_11._detection_de_plagiat_compilatio"/>Étape 11.	Détection de plagiat Compilatio<text:bookmark-end text:name="__RefHeading___etape_11._detection_de_plagiat_compilatio_13"/><text:bookmark-end text:name="etape_11._detection_de_plagiat_compilatio"/></text:h>
      <text:p text:style-name="Text_20_body"><text:a xlink:type="simple" xlink:href="https://webcemu.unicaen.fr/doku.php?id=compilatio" text:style-name="Internet_20_link" text:visited-style-name="Visited_20_Internet_20_Link">Compilatio est un outil qui permet d'analyser des documents et de détecter le plagi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1::19:52</meta:creation-date>
    <dc:creator>Generated</dc:creator>
    <dc:date>2026-08-11T01::19:52</dc:date>
    <dc:language>en-US</dc:language>
    <meta:editing-cycles>1</meta:editing-cycles>
    <meta:editing-duration>PT0S</meta:editing-duration>
    <dc:title>moodle:devoir:mode_examen</dc:title>
  </office:meta>
</office:document-meta>
</file>