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caeade8ff75b414004046eed4407e8.png"/>
  <manifest:file-entry manifest:media-type="image/png" manifest:full-path="Pictures/c56c31a491dad7ea69444ab092d2c0d2.png"/>
  <manifest:file-entry manifest:media-type="image/png" manifest:full-path="Pictures/aea0dcf35fbc81389bbe93f869d839f6.png"/>
  <manifest:file-entry manifest:media-type="image/png" manifest:full-path="Pictures/14fa665bc4e777d93ac0b512cf0e1f29.png"/>
  <manifest:file-entry manifest:media-type="image/png" manifest:full-path="Pictures/3f458ace026a56ab6656343469d0c3af.png"/>
  <manifest:file-entry manifest:media-type="image/png" manifest:full-path="Pictures/5d07c907852eb29e45e7090a622ad326.png"/>
  <manifest:file-entry manifest:media-type="image/png" manifest:full-path="Pictures/062eb4d881e6e29a3bbf3aab183cf717.png"/>
  <manifest:file-entry manifest:media-type="image/png" manifest:full-path="Pictures/ffc0e335210a4a83710d98908fa6f477.png"/>
  <manifest:file-entry manifest:media-type="image/png" manifest:full-path="Pictures/9e61b892e59a9e7e6563741b59fa7543.png"/>
  <manifest:file-entry manifest:media-type="image/png" manifest:full-path="Pictures/b530b9c5744e1b62efcc8c1ea1fca3b6.png"/>
  <manifest:file-entry manifest:media-type="image/png" manifest:full-path="Pictures/dfc43de78943fc6c1c743b9e9ffe70ea.png"/>
  <manifest:file-entry manifest:media-type="image/png" manifest:full-path="Pictures/c00234757f8999067f5a858ffed9d1ab.png"/>
  <manifest:file-entry manifest:media-type="image/png" manifest:full-path="Pictures/b4b549c70bc6d2839d10136ac33a4b8c.png"/>
  <manifest:file-entry manifest:media-type="image/png" manifest:full-path="Pictures/eeed27fdeb8622804b3fb535c78dfb83.png"/>
  <manifest:file-entry manifest:media-type="image/png" manifest:full-path="Pictures/da51280a592694d985cd43783f9722a3.png"/>
  <manifest:file-entry manifest:media-type="image/png" manifest:full-path="Pictures/126df3c11d9758f842437b6df46fa3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majoration_temps"/><text:bookmark-start text:name="__RefHeading___configurer_une_majoration_de_temps_exquart-temps_tiers_temps_bonus_de_temps_en_cours_d_epreuve_1"/><text:bookmark-start text:name="configurer_une_majoration_de_temps_exquart-temps_tiers_temps_bonus_de_temps_en_cours_d_epreuve"/>Configurer une majoration de temps (ex : quart-temps, tiers temps, bonus de temps en cours d'épreuve)<text:bookmark-end text:name="__RefHeading___configurer_une_majoration_de_temps_exquart-temps_tiers_temps_bonus_de_temps_en_cours_d_epreuve_1"/><text:bookmark-end text:name="configurer_une_majoration_de_temps_exquart-temps_tiers_temps_bonus_de_temps_en_cours_d_epreuve"/></text:h>
      <text:h text:style-name="Heading_20_2" text:outline-level="2"><text:bookmark-start text:name="__RefHeading___solution_1traitement_individuel_2"/><text:bookmark-start text:name="solution_1traitement_individuel"/>Solution 1 : traitement individuel<text:bookmark-end text:name="__RefHeading___solution_1traitement_individuel_2"/><text:bookmark-end text:name="solution_1traitement_individuel"/></text:h>
      <text:h text:style-name="Heading_20_3" text:outline-level="3"><text:bookmark-start text:name="__RefHeading___etape_1ouvrir_le_devoir_3"/><text:bookmark-start text:name="etape_1ouvrir_le_devoir"/>Étape 1 : ouvrir le devoir<text:bookmark-end text:name="__RefHeading___etape_1ouvrir_le_devoir_3"/><text:bookmark-end text:name="etape_1ouvrir_le_devoir"/></text:h>
      <text:p text:style-name="Text_20_body"><draw:frame draw:style-name="mediacenter" draw:name="0" text:anchor-type="paragraph" draw:z-index="0" svg:width="3.1485416666667cm" svg:height="1.27cm"><draw:image xlink:href="Pictures/54caeade8ff75b414004046eed4407e8.png" xlink:type="simple" xlink:show="embed" xlink:actuate="onLoad"/></draw:frame></text:p>
      <text:h text:style-name="Heading_20_3" text:outline-level="3"><text:bookmark-start text:name="__RefHeading___etape_2acceder_aux_derogations_utilisateur_4"/><text:bookmark-start text:name="etape_2acceder_aux_derogations_utilisateur"/>Étape 2 : accéder aux "Dérogations utilisateur"<text:bookmark-end text:name="__RefHeading___etape_2acceder_aux_derogations_utilisateur_4"/><text:bookmark-end text:name="etape_2acceder_aux_derogations_utilisateur"/></text:h>
      <text:p text:style-name="Text_20_body"><draw:frame draw:style-name="mediacenter" draw:name="1" text:anchor-type="paragraph" draw:z-index="1" svg:width="10.583333333333cm" style:rel-width="100%" svg:height="5.1901826484018cm" style:rel-height="scale"><draw:image xlink:href="Pictures/c56c31a491dad7ea69444ab092d2c0d2.png" xlink:type="simple" xlink:show="embed" xlink:actuate="onLoad"/></draw:frame></text:p>
      <text:h text:style-name="Heading_20_3" text:outline-level="3"><text:bookmark-start text:name="__RefHeading___etape_3cliquer_sur_ajouter_une_derogation_d_utilisateur_5"/><text:bookmark-start text:name="etape_3cliquer_sur_ajouter_une_derogation_d_utilisateur"/>Étape 3 : cliquer sur "Ajouter une dérogation d'utilisateur"<text:bookmark-end text:name="__RefHeading___etape_3cliquer_sur_ajouter_une_derogation_d_utilisateur_5"/><text:bookmark-end text:name="etape_3cliquer_sur_ajouter_une_derogation_d_utilisateur"/></text:h>
      <text:p text:style-name="Text_20_body"><draw:frame draw:style-name="mediacenter" draw:name="2" text:anchor-type="paragraph" draw:z-index="2" svg:width="10.583333333333cm" svg:height="2.9681303116147cm"><draw:image xlink:href="Pictures/aea0dcf35fbc81389bbe93f869d839f6.png" xlink:type="simple" xlink:show="embed" xlink:actuate="onLoad"/></draw:frame></text:p>
      <text:list text:style-name="List_20_1" text:continue-numbering="false">
        <text:list-item>
          <text:p text:style-name="LastListParagraph_List_20_1_Content_First"> voici l’interface “dérogation utilisateur” qui s'affiche : </text:p>
        </text:list-item>
      </text:list>
      <text:p text:style-name="Text_20_body"><draw:frame draw:style-name="mediacenter" draw:name="3" text:anchor-type="paragraph" draw:z-index="3" svg:width="15.875cm" style:rel-width="100%" svg:height="7.3642361111111cm" style:rel-height="scale"><draw:image xlink:href="Pictures/14fa665bc4e777d93ac0b512cf0e1f29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interface de dérogation reprend les informations inscrites dans les paramètres du test.</text:p>
          </table:table-cell>
        </table:table-row>
      </table:table>
      <text:h text:style-name="Heading_20_3" text:outline-level="3"><text:bookmark-start text:name="__RefHeading___etape_4selectionner_un_utilisateur_6"/><text:bookmark-start text:name="etape_4selectionner_un_utilisateur"/>Étape 4 : sélectionner un utilisateur<text:bookmark-end text:name="__RefHeading___etape_4selectionner_un_utilisateur_6"/><text:bookmark-end text:name="etape_4selectionner_un_utilisateur"/></text:h>
      <text:list text:style-name="List_20_1" text:continue-numbering="false">
        <text:list-item>
          <text:p text:style-name="LastListParagraph_List_20_1_Content_First"> taper le prénom puis le nom de l'utilisateur bénéficiant d'une majoration de temps, puis cliquer sur la proposition correcte fournie :</text:p>
        </text:list-item>
      </text:list>
      <text:p text:style-name="Text_20_body"><draw:frame draw:style-name="mediacenter" draw:name="5" text:anchor-type="paragraph" draw:z-index="5" svg:width="15.875cm" style:rel-width="100%" svg:height="7.6288194444444cm" style:rel-height="scale"><draw:image xlink:href="Pictures/5d07c907852eb29e45e7090a622ad326.png" xlink:type="simple" xlink:show="embed" xlink:actuate="onLoad"/></draw:frame></text:p>
      <text:h text:style-name="Heading_20_3" text:outline-level="3"><text:bookmark-start text:name="__RefHeading___etape_5ajuster_le_temps_de_passation_7"/><text:bookmark-start text:name="etape_5ajuster_le_temps_de_passation"/>Étape 5 : ajuster le temps de passation<text:bookmark-end text:name="__RefHeading___etape_5ajuster_le_temps_de_passation_7"/><text:bookmark-end text:name="etape_5ajuster_le_temps_de_passation"/></text:h>
      <text:p text:style-name="Text_20_body"><draw:frame draw:style-name="mediacenter" draw:name="6" text:anchor-type="paragraph" draw:z-index="6" svg:width="15.875cm" style:rel-width="100%" svg:height="6.8787170773152cm" style:rel-height="scale"><draw:image xlink:href="Pictures/062eb4d881e6e29a3bbf3aab183cf717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7" text:anchor-type="as-char" draw:z-index="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Ici, l'étudiant bénéficie d'un tiers temps sur une épreuve d'une heure, soit 20 minutes de plus que les autres candidats. On ajuste aussi la date limite en appliquant le tiers-temps.
</text:p>
          </table:table-cell>
        </table:table-row>
      </table:table>
      <text:p text:style-name="Text_20_body"><draw:frame draw:style-name="mediacenter" draw:name="8" text:anchor-type="paragraph" draw:z-index="8" svg:width="15.875cm" style:rel-width="100%" svg:height="7.715782122905cm" style:rel-height="scale"><draw:image xlink:href="Pictures/ffc0e335210a4a83710d98908fa6f477.png" xlink:type="simple" xlink:show="embed" xlink:actuate="onLoad"/></draw:frame></text:p>
      <text:h text:style-name="Heading_20_3" text:outline-level="3"><text:bookmark-start text:name="__RefHeading___etape_6valider_la_derogation_8"/><text:bookmark-start text:name="etape_6valider_la_derogation"/>Étape 6 : valider la dérogation<text:bookmark-end text:name="__RefHeading___etape_6valider_la_derogation_8"/><text:bookmark-end text:name="etape_6valider_la_derogation"/></text:h>
      <text:p text:style-name="Text_20_body"><draw:frame draw:style-name="mediacenter" draw:name="9" text:anchor-type="paragraph" draw:z-index="9" svg:width="10.583333333333cm" svg:height="1.2279005524862cm"><draw:image xlink:href="Pictures/9e61b892e59a9e7e6563741b59fa7543.png" xlink:type="simple" xlink:show="embed" xlink:actuate="onLoad"/></draw:frame></text:p>
      <text:h text:style-name="Heading_20_2" text:outline-level="2"><text:bookmark-start text:name="__RefHeading___solution_2traitement_en_lot_par_groupe_9"/><text:bookmark-start text:name="solution_2traitement_en_lot_par_groupe"/>Solution 2 : traitement en lot (par groupe)<text:bookmark-end text:name="__RefHeading___solution_2traitement_en_lot_par_groupe_9"/><text:bookmark-end text:name="solution_2traitement_en_lot_par_groupe"/></text:h>
      <text:h text:style-name="Heading_20_3" text:outline-level="3"><text:bookmark-start text:name="__RefHeading___etape_1si_le_groupe_n_existe_pas_encore_le_creer_10"/><text:bookmark-start text:name="etape_1si_le_groupe_n_existe_pas_encore_le_creer"/>Étape 1 : si le groupe n'existe pas encore, le créer<text:bookmark-end text:name="__RefHeading___etape_1si_le_groupe_n_existe_pas_encore_le_creer_10"/><text:bookmark-end text:name="etape_1si_le_groupe_n_existe_pas_encore_le_creer"/></text:h>
      <text:list text:style-name="List_20_1" text:continue-numbering="false">
        <text:list-item>
          <text:p text:style-name="LastListParagraph_List_20_1_Content_First"> Se reporter à la documentation : <text:a xlink:type="simple" xlink:href="https://webcemu.unicaen.fr/doku.php?id=moodle:gestion_des_groupes:creer_un_groupe" text:style-name="Internet_20_link" text:visited-style-name="Visited_20_Internet_20_Link">Créer un groupe de participants manuellement</text:a></text:p>
        </text:list-item>
      </text:list>
      <text:h text:style-name="Heading_20_3" text:outline-level="3"><text:bookmark-start text:name="__RefHeading___etape_2ouvrir_le_test_11"/><text:bookmark-start text:name="etape_2ouvrir_le_test"/>Étape 2 : ouvrir le test<text:bookmark-end text:name="__RefHeading___etape_2ouvrir_le_test_11"/><text:bookmark-end text:name="etape_2ouvrir_le_test"/></text:h>
      <text:p text:style-name="Text_20_body"><draw:frame draw:style-name="mediacenter" draw:name="10" text:anchor-type="paragraph" draw:z-index="10" svg:width="3.1485416666667cm" svg:height="1.27cm"><draw:image xlink:href="Pictures/54caeade8ff75b414004046eed4407e8.png" xlink:type="simple" xlink:show="embed" xlink:actuate="onLoad"/></draw:frame></text:p>
      <text:h text:style-name="Heading_20_3" text:outline-level="3"><text:bookmark-start text:name="__RefHeading___etape_3acceder_a_derogation_de_groupe_12"/><text:bookmark-start text:name="etape_3acceder_a_derogation_de_groupe"/>Étape 3 : accéder à "Dérogation de groupe"<text:bookmark-end text:name="__RefHeading___etape_3acceder_a_derogation_de_groupe_12"/><text:bookmark-end text:name="etape_3acceder_a_derogation_de_groupe"/></text:h>
      <text:p text:style-name="Text_20_body"><draw:frame draw:style-name="mediacenter" draw:name="11" text:anchor-type="paragraph" draw:z-index="11" svg:width="15.636875cm" svg:height="9.8160416666667cm"><draw:image xlink:href="Pictures/b530b9c5744e1b62efcc8c1ea1fca3b6.png" xlink:type="simple" xlink:show="embed" xlink:actuate="onLoad"/></draw:frame></text:p>
      <text:h text:style-name="Heading_20_3" text:outline-level="3"><text:bookmark-start text:name="__RefHeading___etape_4cliquer_sur_ajouter_une_derogation_de_groupe_13"/><text:bookmark-start text:name="etape_4cliquer_sur_ajouter_une_derogation_de_groupe"/>Étape 4 : cliquer sur "Ajouter une dérogation de groupe"<text:bookmark-end text:name="__RefHeading___etape_4cliquer_sur_ajouter_une_derogation_de_groupe_13"/><text:bookmark-end text:name="etape_4cliquer_sur_ajouter_une_derogation_de_groupe"/></text:h>
      <text:p text:style-name="Text_20_body"><draw:frame draw:style-name="mediacenter" draw:name="12" text:anchor-type="paragraph" draw:z-index="12" svg:width="5.23875cm" svg:height="2.1695833333333cm"><draw:image xlink:href="Pictures/dfc43de78943fc6c1c743b9e9ffe70ea.png" xlink:type="simple" xlink:show="embed" xlink:actuate="onLoad"/></draw:frame></text:p>
      <text:list text:style-name="List_20_1" text:continue-numbering="false">
        <text:list-item>
          <text:p text:style-name="LastListParagraph_List_20_1_Content_First"> voici l’interface “Exception de groupe” qui s'affiche : </text:p>
        </text:list-item>
      </text:list>
      <text:p text:style-name="Text_20_body"><draw:frame draw:style-name="mediacenter" draw:name="13" text:anchor-type="paragraph" draw:z-index="13" svg:width="15.531041666667cm" svg:height="8.7841666666667cm"><draw:image xlink:href="Pictures/c00234757f8999067f5a858ffed9d1ab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4" text:anchor-type="as-char" draw:z-index="1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'interface d'exception reprend les informations inscrites dans les paramètres du test.</text:p>
          </table:table-cell>
        </table:table-row>
      </table:table>
      <text:h text:style-name="Heading_20_3" text:outline-level="3"><text:bookmark-start text:name="__RefHeading___etape_4selectionner_un_groupe_d_utilisateurs_dans_le_menu_deroulant_14"/><text:bookmark-start text:name="etape_4selectionner_un_groupe_d_utilisateurs_dans_le_menu_deroulant"/>Étape 4 : sélectionner un groupe d'utilisateurs dans le menu déroulant<text:bookmark-end text:name="__RefHeading___etape_4selectionner_un_groupe_d_utilisateurs_dans_le_menu_deroulant_14"/><text:bookmark-end text:name="etape_4selectionner_un_groupe_d_utilisateurs_dans_le_menu_deroulant"/></text:h>
      <text:p text:style-name="Text_20_body"><draw:frame draw:style-name="mediacenter" draw:name="15" text:anchor-type="paragraph" draw:z-index="15" svg:width="14.843125cm" svg:height="5.5827083333333cm"><draw:image xlink:href="Pictures/b4b549c70bc6d2839d10136ac33a4b8c.png" xlink:type="simple" xlink:show="embed" xlink:actuate="onLoad"/></draw:frame></text:p>
      <text:h text:style-name="Heading_20_3" text:outline-level="3"><text:bookmark-start text:name="__RefHeading___etape_5ajuster_le_temps_de_passation_15"/><text:bookmark-start text:name="etape_5ajuster_le_temps_de_passation1"/>Étape 5 : ajuster le temps de passation<text:bookmark-end text:name="__RefHeading___etape_5ajuster_le_temps_de_passation_15"/><text:bookmark-end text:name="etape_5ajuster_le_temps_de_passation1"/></text:h>
      <text:p text:style-name="Text_20_body"><draw:frame draw:style-name="mediacenter" draw:name="16" text:anchor-type="paragraph" draw:z-index="16" svg:width="14.631458333333cm" svg:height="3.254375cm"><draw:image xlink:href="Pictures/eeed27fdeb8622804b3fb535c78dfb83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7" text:anchor-type="as-char" draw:z-index="1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Ici, le groupe d’étudiant bénéficie d'un tiers temps sur une épreuve d'une heure, soit 20 minutes de plus que les autres candidats. On ajuste aussi la date limite en appliquant le tiers-temps.
</text:p>
          </table:table-cell>
        </table:table-row>
      </table:table>
      <text:p text:style-name="Text_20_body"><draw:frame draw:style-name="mediacenter" draw:name="18" text:anchor-type="paragraph" draw:z-index="18" svg:width="14.896041666667cm" svg:height="5.2122916666667cm"><draw:image xlink:href="Pictures/da51280a592694d985cd43783f9722a3.png" xlink:type="simple" xlink:show="embed" xlink:actuate="onLoad"/></draw:frame></text:p>
      <text:h text:style-name="Heading_20_3" text:outline-level="3"><text:bookmark-start text:name="__RefHeading___etape_6valider_la_derogation_16"/><text:bookmark-start text:name="etape_6valider_la_derogation1"/>Étape 6 : valider la dérogation<text:bookmark-end text:name="__RefHeading___etape_6valider_la_derogation_16"/><text:bookmark-end text:name="etape_6valider_la_derogation1"/></text:h>
      <text:p text:style-name="Text_20_body"><draw:frame draw:style-name="mediacenter" draw:name="19" text:anchor-type="paragraph" draw:z-index="19" svg:width="9.7895833333333cm" svg:height="1.4552083333333cm"><draw:image xlink:href="Pictures/126df3c11d9758f842437b6df46fa3b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2::57:43</meta:creation-date>
    <dc:creator>Generated</dc:creator>
    <dc:date>2026-08-12T02::57:43</dc:date>
    <dc:language>en-US</dc:language>
    <meta:editing-cycles>1</meta:editing-cycles>
    <meta:editing-duration>PT0S</meta:editing-duration>
    <dc:title>moodle:devoir:majoration_temps</dc:title>
  </office:meta>
</office:document-meta>
</file>