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786d961ba69145f9a4a5e1f17dadc1.png"/>
  <manifest:file-entry manifest:media-type="image/png" manifest:full-path="Pictures/65b08548ad28b3f361a0c3411fe17a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devoir:exceptions"/>L'activité <text:a xlink:type="simple" xlink:href="https://webcemu.unicaen.fr/doku.php?id=moodle:devoir:creer" text:style-name="Internet_20_link" text:visited-style-name="Visited_20_Internet_20_Link">devoir</text:a>, comme l'activité <text:a xlink:type="simple" xlink:href="https://webcemu.unicaen.fr/doku.php?id=moodle:test_disponibilite" text:style-name="Internet_20_link" text:visited-style-name="Visited_20_Internet_20_Link">test</text:a> permet de gérer des réglages spécifiques par utilisateur ou par groupe. Cela permet, par exemple :</text:p>
      <text:list text:style-name="List_20_1" text:continue-numbering="false">
        <text:list-item>
          <text:p text:style-name="List_20_1_Content_First"> de gérer des temps additionnels pour certains étudiants</text:p>
        </text:list-item>
        <text:list-item>
          <text:p text:style-name="List_20_1_Content"> des créneaux par groupes</text:p>
        </text:list-item>
        <text:list-item>
          <text:p text:style-name="List_20_1_Content"> de donner du temps additionnel à certains étudiants qui auraient pu avoir des soucis techniques</text:p>
        </text:list-item>
        <text:list-item>
          <text:p text:style-name="List_20_1_Content_Last"> …</text:p>
        </text:list-item>
      </text:list>
      <text:p text:style-name="Text_20_body">Plutôt que d'utiliser les restrictions d'accès communes à toutes les activités, il est possible d'utiliser les “exceptions”.</text:p>
      <text:p text:style-name="Text_20_body">On les trouve dans le menu qui permet de modifier l'activité devoir concernée :</text:p>
      <text:p text:style-name="Text_20_body"><draw:frame draw:style-name="mediacenter" draw:name="0" text:anchor-type="paragraph" draw:z-index="0" svg:width="27.807708333333cm" style:rel-width="100%" svg:height="11.218333333333cm" style:rel-height="scale"><draw:image xlink:href="Pictures/a2786d961ba69145f9a4a5e1f17dadc1.png" xlink:type="simple" xlink:show="embed" xlink:actuate="onLoad"/></draw:frame></text:p>
      <text:p text:style-name="Text_20_body">Ces exceptions permettent de définir certains paramètres du devoir de façon spécifique pour certains groupes ou utilisateurs. Ci-dessous un exemple d'exception utilisateur.</text:p>
      <text:p text:style-name="Text_20_body">La première étape consiste à choisir le ou les utilisateurs concernés, puis à définir les réglages spécifiques qui leur seront affectés :</text:p>
      <text:p text:style-name="Text_20_body"><draw:frame draw:style-name="mediacenter" draw:name="1" text:anchor-type="paragraph" draw:z-index="1" svg:width="24.28875cm" style:rel-width="100%" svg:height="11.27125cm" style:rel-height="scale"><draw:image xlink:href="Pictures/65b08548ad28b3f361a0c3411fe17a2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49:46</meta:creation-date>
    <dc:creator>Generated</dc:creator>
    <dc:date>2026-08-15T08::49:46</dc:date>
    <dc:language>en-US</dc:language>
    <meta:editing-cycles>1</meta:editing-cycles>
    <meta:editing-duration>PT0S</meta:editing-duration>
    <dc:title>moodle:devoir:exceptions</dc:title>
  </office:meta>
</office:document-meta>
</file>