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b859b515ee64e1ad4d6b8da7988ad4.png"/>
  <manifest:file-entry manifest:media-type="image/png" manifest:full-path="Pictures/5e4240b0101357435981d13946f8f954.png"/>
  <manifest:file-entry manifest:media-type="image/png" manifest:full-path="Pictures/18fdb3a530f8ecd12900af3c565c5053.png"/>
  <manifest:file-entry manifest:media-type="image/png" manifest:full-path="Pictures/0ce1f965b1f572253ae212b229930398.png"/>
  <manifest:file-entry manifest:media-type="image/png" manifest:full-path="Pictures/b0d1a9c67906f245b066f0f47a08a84f.png"/>
  <manifest:file-entry manifest:media-type="image/png" manifest:full-path="Pictures/2ca19a76fb4ab0b0af7b213af689c5f4.png"/>
  <manifest:file-entry manifest:media-type="image/png" manifest:full-path="Pictures/82676443dbb3191eabec066e81300c5b.png"/>
  <manifest:file-entry manifest:media-type="image/png" manifest:full-path="Pictures/facc4d319db318085ba75874f9268cc1.png"/>
  <manifest:file-entry manifest:media-type="image/png" manifest:full-path="Pictures/5ad24ea9cfd131c7a217923eae44fdf2.png"/>
  <manifest:file-entry manifest:media-type="image/png" manifest:full-path="Pictures/45ca10fa490709bd04c710861fc3ff88.png"/>
  <manifest:file-entry manifest:media-type="image/png" manifest:full-path="Pictures/a174b73ba33bb7b50ba23e31a9a40f54.png"/>
  <manifest:file-entry manifest:media-type="image/png" manifest:full-path="Pictures/c918ed078ea5be5df90ddb4653ec33ff.png"/>
  <manifest:file-entry manifest:media-type="image/png" manifest:full-path="Pictures/3f458ace026a56ab6656343469d0c3af.png"/>
  <manifest:file-entry manifest:media-type="image/png" manifest:full-path="Pictures/7e717252a8cf8d897b5de72fad6da4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devoir:evaluation_avancee:guide"/><text:bookmark-start text:name="__RefHeading___concevoir_et_utiliser_un_guide_d_evaluation_1"/><text:bookmark-start text:name="concevoir_et_utiliser_un_guide_d_evaluation"/>Concevoir et utiliser un guide d'évaluation<text:bookmark-end text:name="__RefHeading___concevoir_et_utiliser_un_guide_d_evaluation_1"/><text:bookmark-end text:name="concevoir_et_utiliser_un_guide_d_evaluation"/></text:h>
      <text:h text:style-name="Heading_20_3" text:outline-level="3"><text:bookmark-start text:name="__RefHeading___etape_1creer_un_devoir_2"/><text:bookmark-start text:name="etape_1creer_un_devoir"/>Étape 1 : créer un devoir<text:bookmark-end text:name="__RefHeading___etape_1creer_un_devoir_2"/><text:bookmark-end text:name="etape_1creer_un_devoir"/></text:h>
      <text:p text:style-name="Text_20_body">Reportez vous à la documentation dédiée : <text:a xlink:type="simple" xlink:href="https://webcemu.unicaen.fr/doku.php?id=moodle:devoir:creer" text:style-name="Internet_20_link" text:visited-style-name="Visited_20_Internet_20_Link">Créer et paramétrer un devoir</text:a> de base</text:p>
      <text:h text:style-name="Heading_20_3" text:outline-level="3"><text:bookmark-start text:name="__RefHeading___etape_2activer_l_evaluation_avancee_par_guide_3"/><text:bookmark-start text:name="etape_2activer_l_evaluation_avancee_par_guide"/>Étape 2 : activer l'évaluation avancée par guide<text:bookmark-end text:name="__RefHeading___etape_2activer_l_evaluation_avancee_par_guide_3"/><text:bookmark-end text:name="etape_2activer_l_evaluation_avancee_par_guide"/></text:h>
      <text:list text:style-name="List_20_1" text:continue-numbering="false">
        <text:list-item>
          <text:p text:style-name="List_20_1_Content_First"> cliquer sur le devoir, puis sur son rouage et sélectionner “paramètres”</text:p>
        </text:list-item>
        <text:list-item>
          <text:p text:style-name="List_20_1_Content_Last"> cliquer sur l'onglet “Note”</text:p>
        </text:list-item>
      </text:list>
      <text:p text:style-name="Text_20_body"><draw:frame draw:style-name="mediacenter" draw:name="0" text:anchor-type="paragraph" draw:z-index="0" svg:width="8.175625cm" svg:height="4.7360416666667cm"><draw:image xlink:href="Pictures/0eb859b515ee64e1ad4d6b8da7988ad4.png" xlink:type="simple" xlink:show="embed" xlink:actuate="onLoad"/></draw:frame></text:p>
      <text:list text:style-name="List_20_1" text:continue-numbering="false">
        <text:list-item>
          <text:p text:style-name="LastListParagraph_List_20_1_Content_First"> dans évaluation avancée, choisir “guide d'évaluation”</text:p>
        </text:list-item>
      </text:list>
      <text:p text:style-name="Text_20_body"><draw:frame draw:style-name="mediacenter" draw:name="1" text:anchor-type="paragraph" draw:z-index="1" svg:width="16.1925cm" svg:height="10.821458333333cm"><draw:image xlink:href="Pictures/5e4240b0101357435981d13946f8f95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enregistrer et afficher</text:p>
        </text:list-item>
      </text:list>
      <text:p text:style-name="Text_20_body"><draw:frame draw:style-name="mediacenter" draw:name="2" text:anchor-type="paragraph" draw:z-index="2" svg:width="9.7366666666667cm" svg:height="1.6404166666667cm"><draw:image xlink:href="Pictures/18fdb3a530f8ecd12900af3c565c5053.png" xlink:type="simple" xlink:show="embed" xlink:actuate="onLoad"/></draw:frame></text:p>
      <text:h text:style-name="Heading_20_3" text:outline-level="3"><text:bookmark-start text:name="__RefHeading___etape_3construire_le_guide_d_evaluation_4"/><text:bookmark-start text:name="etape_3construire_le_guide_d_evaluation"/>Étape 3 : construire le guide d'évaluation<text:bookmark-end text:name="__RefHeading___etape_3construire_le_guide_d_evaluation_4"/><text:bookmark-end text:name="etape_3construire_le_guide_d_evaluation"/></text:h>
      <text:list text:style-name="List_20_1" text:continue-numbering="false">
        <text:list-item>
          <text:p text:style-name="LastListParagraph_List_20_1_Content_First"> cliquer sur “Définir un formulaire d'évaluation” </text:p>
        </text:list-item>
      </text:list>
      <text:p text:style-name="Text_20_body"><draw:frame draw:style-name="mediacenter" draw:name="3" text:anchor-type="paragraph" draw:z-index="3" svg:width="14.552083333333cm" svg:height="9.445625cm"><draw:image xlink:href="Pictures/0ce1f965b1f572253ae212b229930398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 nom que doit porter ce guide</text:p>
        </text:list-item>
      </text:list>
      <text:p text:style-name="Text_20_body"><draw:frame draw:style-name="mediacenter" draw:name="4" text:anchor-type="paragraph" draw:z-index="4" svg:width="13.255625cm" svg:height="2.4341666666667cm"><draw:image xlink:href="Pictures/b0d1a9c67906f245b066f0f47a08a84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la ligne pour pouvoir indiquer le critère</text:p>
        </text:list-item>
      </text:list>
      <text:p text:style-name="Text_20_body"><draw:frame draw:style-name="mediacenter" draw:name="5" text:anchor-type="paragraph" draw:z-index="5" svg:width="15.663333333333cm" svg:height="4.92125cm"><draw:image xlink:href="Pictures/2ca19a76fb4ab0b0af7b213af689c5f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ligne du dessous pour indiquer la description de performances attendue</text:p>
        </text:list-item>
      </text:list>
      <text:p text:style-name="Text_20_body"><draw:frame draw:style-name="mediacenter" draw:name="6" text:anchor-type="paragraph" draw:z-index="6" svg:width="15.795625cm" svg:height="5.23875cm"><draw:image xlink:href="Pictures/82676443dbb3191eabec066e81300c5b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ligne note pour l'indiquer</text:p>
        </text:list-item>
      </text:list>
      <text:p text:style-name="Text_20_body"><draw:frame draw:style-name="mediacenter" draw:name="7" text:anchor-type="paragraph" draw:z-index="7" svg:width="15.663333333333cm" svg:height="5.635625cm"><draw:image xlink:href="Pictures/facc4d319db318085ba75874f9268cc1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8" text:anchor-type="as-char" draw:z-index="8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indiquer le nombre de points sur 20 ou en pourcentage (sur 100), ou tout autre échelle numérique de votre choix.</text:p>
          </table:table-cell>
        </table:table-row>
      </table:table>
      <text:list text:style-name="List_20_1" text:continue-numbering="false">
        <text:list-item>
          <text:p text:style-name="LastListParagraph_List_20_1_Content_First"> ajouter autant de critère que nécessaire</text:p>
        </text:list-item>
      </text:list>
      <text:p text:style-name="Text_20_body"><draw:frame draw:style-name="mediacenter" draw:name="9" text:anchor-type="paragraph" draw:z-index="9" svg:width="7.0114583333333cm" svg:height="2.0372916666667cm"><draw:image xlink:href="Pictures/45ca10fa490709bd04c710861fc3ff88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grille terminée, n'oubliez pas d'effectuer un relecture (notamment du nombre de points)</text:p>
        </text:list-item>
      </text:list>
      <text:p text:style-name="Text_20_body"><draw:frame draw:style-name="mediacenter" draw:name="10" text:anchor-type="paragraph" draw:z-index="10" svg:width="15.610416666667cm" svg:height="10.821458333333cm"><draw:image xlink:href="Pictures/a174b73ba33bb7b50ba23e31a9a40f54.png" xlink:type="simple" xlink:show="embed" xlink:actuate="onLoad"/></draw:frame></text:p>
      <text:h text:style-name="Heading_20_3" text:outline-level="3"><text:bookmark-start text:name="__RefHeading___etape_4enregistrer_et_rendre_pret_a_l_usage_5"/><text:bookmark-start text:name="etape_4enregistrer_et_rendre_pret_a_l_usage"/>Étape 4 : enregistrer et rendre prêt à l'usage<text:bookmark-end text:name="__RefHeading___etape_4enregistrer_et_rendre_pret_a_l_usage_5"/><text:bookmark-end text:name="etape_4enregistrer_et_rendre_pret_a_l_usage"/></text:h>
      <text:list text:style-name="List_20_1" text:continue-numbering="false">
        <text:list-item>
          <text:p text:style-name="LastListParagraph_List_20_1_Content_First"> cliquer sur enregistrer pour rendre prêt à l'usage</text:p>
        </text:list-item>
      </text:list>
      <text:p text:style-name="Text_20_body"><draw:frame draw:style-name="mediacenter" draw:name="11" text:anchor-type="paragraph" draw:z-index="11" svg:width="9.2339583333333cm" svg:height="2.143125cm"><draw:image xlink:href="Pictures/c918ed078ea5be5df90ddb4653ec33ff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2" text:anchor-type="as-char" draw:z-index="1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Affichage côté étudiant</text:span><draw:frame draw:style-name="mediacenter" draw:name="13" text:anchor-type="paragraph" draw:z-index="13" svg:width="16.1925cm" svg:height="15.795625cm"><draw:image xlink:href="Pictures/7e717252a8cf8d897b5de72fad6da468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4::48:35</meta:creation-date>
    <dc:creator>Generated</dc:creator>
    <dc:date>2026-08-13T14::48:35</dc:date>
    <dc:language>en-US</dc:language>
    <meta:editing-cycles>1</meta:editing-cycles>
    <meta:editing-duration>PT0S</meta:editing-duration>
    <dc:title>moodle:devoir:evaluation_avancee:guide</dc:title>
  </office:meta>
</office:document-meta>
</file>