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fcb27e391775724cfe07355d840e16.png"/>
  <manifest:file-entry manifest:media-type="image/png" manifest:full-path="Pictures/0eb859b515ee64e1ad4d6b8da7988ad4.png"/>
  <manifest:file-entry manifest:media-type="image/png" manifest:full-path="Pictures/f65e6c7f015a6070a0916a136ba0e0f5.png"/>
  <manifest:file-entry manifest:media-type="image/png" manifest:full-path="Pictures/18fdb3a530f8ecd12900af3c565c5053.png"/>
  <manifest:file-entry manifest:media-type="image/png" manifest:full-path="Pictures/e92b5b1f4f070cb048dc1101a154c33f.png"/>
  <manifest:file-entry manifest:media-type="image/png" manifest:full-path="Pictures/5005704ae33bd366f90b888d519f442e.png"/>
  <manifest:file-entry manifest:media-type="image/png" manifest:full-path="Pictures/92a3aad448bcf48c74050695711db1e1.png"/>
  <manifest:file-entry manifest:media-type="image/png" manifest:full-path="Pictures/26b395bea23f76d3d613ac0862e0b31c.png"/>
  <manifest:file-entry manifest:media-type="image/png" manifest:full-path="Pictures/a1fd6167a9b923d841d14392be42ae81.png"/>
  <manifest:file-entry manifest:media-type="image/png" manifest:full-path="Pictures/5ad24ea9cfd131c7a217923eae44fdf2.png"/>
  <manifest:file-entry manifest:media-type="image/png" manifest:full-path="Pictures/9b08617c842bbc9979c73f3bbde8b5b1.png"/>
  <manifest:file-entry manifest:media-type="image/png" manifest:full-path="Pictures/d07cb4e7d5a7c471cc6954be04fad898.png"/>
  <manifest:file-entry manifest:media-type="image/png" manifest:full-path="Pictures/93d5a1dfa82f7743030c31ed3a5a7b82.png"/>
  <manifest:file-entry manifest:media-type="image/png" manifest:full-path="Pictures/44ad40c501ce0a687cbf956589da5758.png"/>
  <manifest:file-entry manifest:media-type="image/png" manifest:full-path="Pictures/09b6eda1989a0f9aac5b65f9ec80a5bf.png"/>
  <manifest:file-entry manifest:media-type="image/png" manifest:full-path="Pictures/3f458ace026a56ab6656343469d0c3af.png"/>
  <manifest:file-entry manifest:media-type="image/png" manifest:full-path="Pictures/c84479b19c6a9e84a79436a9bfda3150.png"/>
  <manifest:file-entry manifest:media-type="image/png" manifest:full-path="Pictures/09d1ecae5c14d4cb5047a34a76ef555b.png"/>
  <manifest:file-entry manifest:media-type="image/png" manifest:full-path="Pictures/e57b3ca769bc7c494f48ed95826ab8c6.png"/>
  <manifest:file-entry manifest:media-type="image/png" manifest:full-path="Pictures/a784015c4f87a8adbef265a847e04e29.png"/>
  <manifest:file-entry manifest:media-type="image/png" manifest:full-path="Pictures/acf71b9fe8607aec508f4d134031cbc5.png"/>
  <manifest:file-entry manifest:media-type="image/png" manifest:full-path="Pictures/1536f48b20f572095439a081be82070d.png"/>
  <manifest:file-entry manifest:media-type="image/png" manifest:full-path="Pictures/c25333112ff41e5fe8917cf0fa342239.png"/>
  <manifest:file-entry manifest:media-type="image/png" manifest:full-path="Pictures/fa418513b34e5f96af51b794b410e4ac.png"/>
  <manifest:file-entry manifest:media-type="image/png" manifest:full-path="Pictures/5dd8a46668de75185c9a2060b3f5b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evaluation_avancee:grille"/><text:bookmark-start text:name="__RefHeading___concevoir_et_utiliser_une_grille_d_evaluation_1"/><text:bookmark-start text:name="concevoir_et_utiliser_une_grille_d_evaluation"/>Concevoir et utiliser une grille d'évaluation<text:bookmark-end text:name="__RefHeading___concevoir_et_utiliser_une_grille_d_evaluation_1"/><text:bookmark-end text:name="concevoir_et_utiliser_une_grille_d_evaluation"/></text:h>
      <text:p text:style-name="Text_20_body">Voici l'exemple de grille que l'on va intégrer dans l'évaluation avancée du devoir : </text:p>
      <text:p text:style-name="Text_20_body"><draw:frame draw:style-name="mediacenter" draw:name="0" text:anchor-type="paragraph" draw:z-index="0" svg:width="14.366875cm" svg:height="6.8791666666667cm"><draw:image xlink:href="Pictures/36fcb27e391775724cfe07355d840e16.png" xlink:type="simple" xlink:show="embed" xlink:actuate="onLoad"/></draw:frame></text:p>
      <text:p text:style-name="Text_20_body">Source de l'exemple de grille : BERTHIAUME Denis et REGE COLET Nicole (2013). La pédagogie de l’enseignement supérieur : repères théoriques et applications pratiques. Tome 1. Enseigner au supérieur. p. 274. </text:p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webcemu.unicaen.fr/doku.php?id=moodle4_nouveautes:moodle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rille_3"/><text:bookmark-start text:name="etape_2activer_l_evaluation_avancee_par_grille"/>Étape 2 : activer l'évaluation avancée par grille<text:bookmark-end text:name="__RefHeading___etape_2activer_l_evaluation_avancee_par_grille_3"/><text:bookmark-end text:name="etape_2activer_l_evaluation_avancee_par_grille"/></text:h>
      <text:list text:style-name="List_20_1" text:continue-numbering="false">
        <text:list-item>
          <text:p text:style-name="List_20_1_Content_First"> cliquer sur le devoir, puis sur son rouage et sélectionner “paramètres”</text:p>
        </text:list-item>
        <text:list-item>
          <text:p text:style-name="List_20_1_Content_Last"> cliquer sur l'onglet “Note”</text:p>
        </text:list-item>
      </text:list>
      <text:p text:style-name="Text_20_body"><draw:frame draw:style-name="mediacenter" draw:name="1" text:anchor-type="paragraph" draw:z-index="1" svg:width="8.175625cm" svg:height="4.7360416666667cm"><draw:image xlink:href="Pictures/0eb859b515ee64e1ad4d6b8da7988ad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évaluation avancée, choisir “grille d'évaluation”</text:p>
        </text:list-item>
      </text:list>
      <text:p text:style-name="Text_20_body"><draw:frame draw:style-name="mediacenter" draw:name="2" text:anchor-type="paragraph" draw:z-index="2" svg:width="15.266458333333cm" svg:height="8.4666666666667cm"><draw:image xlink:href="Pictures/f65e6c7f015a6070a0916a136ba0e0f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et afficher</text:p>
        </text:list-item>
      </text:list>
      <text:p text:style-name="Text_20_body"><draw:frame draw:style-name="mediacenter" draw:name="3" text:anchor-type="paragraph" draw:z-index="3" svg:width="9.7366666666667cm" svg:height="1.6404166666667cm"><draw:image xlink:href="Pictures/18fdb3a530f8ecd12900af3c565c5053.png" xlink:type="simple" xlink:show="embed" xlink:actuate="onLoad"/></draw:frame></text:p>
      <text:h text:style-name="Heading_20_3" text:outline-level="3"><text:bookmark-start text:name="__RefHeading___etape_3construire_la_grille_d_evaluation_4"/><text:bookmark-start text:name="etape_3construire_la_grille_d_evaluation"/>Étape 3 : construire la grille d'évaluation<text:bookmark-end text:name="__RefHeading___etape_3construire_la_grille_d_evaluation_4"/><text:bookmark-end text:name="etape_3construire_la_grille_d_evaluation"/></text:h>
      <text:list text:style-name="List_20_1" text:continue-numbering="false">
        <text:list-item>
          <text:p text:style-name="LastListParagraph_List_20_1_Content_First"> cliquer sur “Définir un formulaire d'évaluation” </text:p>
        </text:list-item>
      </text:list>
      <text:p text:style-name="Text_20_body"><draw:frame draw:style-name="mediacenter" draw:name="4" text:anchor-type="paragraph" draw:z-index="4" svg:width="14.12875cm" svg:height="8.2285416666667cm"><draw:image xlink:href="Pictures/e92b5b1f4f070cb048dc1101a154c33f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 nom que doit porter cette grille</text:p>
        </text:list-item>
      </text:list>
      <text:p text:style-name="Text_20_body"><draw:frame draw:style-name="mediacenter" draw:name="5" text:anchor-type="paragraph" draw:z-index="5" svg:width="13.070416666667cm" svg:height="2.06375cm"><draw:image xlink:href="Pictures/5005704ae33bd366f90b888d519f442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es cases pour pouvoir indiquer le critère</text:p>
        </text:list-item>
      </text:list>
      <text:p text:style-name="Text_20_body"><draw:frame draw:style-name="mediacenter" draw:name="6" text:anchor-type="paragraph" draw:z-index="6" svg:width="13.229166666667cm" svg:height="2.8310416666667cm"><draw:image xlink:href="Pictures/92a3aad448bcf48c74050695711db1e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es cases suivantes pour indiquer les niveaux de performances et ajouter des niveaux si besoin</text:p>
        </text:list-item>
      </text:list>
      <text:p text:style-name="Text_20_body"><draw:frame draw:style-name="mediacenter" draw:name="7" text:anchor-type="paragraph" draw:z-index="7" svg:width="15.187083333333cm" svg:height="4.92125cm"><draw:image xlink:href="Pictures/26b395bea23f76d3d613ac0862e0b31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s notes pour les ajuster</text:p>
        </text:list-item>
      </text:list>
      <text:p text:style-name="Text_20_body"><draw:frame draw:style-name="mediacenter" draw:name="8" text:anchor-type="paragraph" draw:z-index="8" svg:width="15.054791666667cm" svg:height="4.9741666666667cm"><draw:image xlink:href="Pictures/a1fd6167a9b923d841d14392be42ae8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sur 20 ou en pourcentage (sur 100), ou tout autre échelle numérique de votre choix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critère que nécessaire</text:p>
        </text:list-item>
      </text:list>
      <text:p text:style-name="Text_20_body"><draw:frame draw:style-name="mediacenter" draw:name="10" text:anchor-type="paragraph" draw:z-index="10" svg:width="17.197916666667cm" style:rel-width="100%" svg:height="6.7733333333333cm" style:rel-height="scale"><draw:image xlink:href="Pictures/9b08617c842bbc9979c73f3bbde8b5b1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dupliquer une ligne, la faire monter ou descendre voire la supprimer </text:p>
        </text:list-item>
      </text:list>
      <text:p text:style-name="Text_20_body"><draw:frame draw:style-name="mediacenter" draw:name="11" text:anchor-type="paragraph" draw:z-index="11" svg:width="2.1695833333333cm" svg:height="2.619375cm"><draw:image xlink:href="Pictures/d07cb4e7d5a7c471cc6954be04fad898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</text:p>
        </text:list-item>
      </text:list>
      <text:p text:style-name="Text_20_body"><draw:frame draw:style-name="mediacenter" draw:name="12" text:anchor-type="paragraph" draw:z-index="12" svg:width="16.933333333333cm" svg:height="9.36625cm"><draw:image xlink:href="Pictures/93d5a1dfa82f7743030c31ed3a5a7b82.png" xlink:type="simple" xlink:show="embed" xlink:actuate="onLoad"/></draw:frame></text:p>
      <text:h text:style-name="Heading_20_3" text:outline-level="3"><text:bookmark-start text:name="__RefHeading___etape_4choisir_les_options_et_enregistrer_5"/><text:bookmark-start text:name="etape_4choisir_les_options_et_enregistrer"/>Étape 4 : choisir les options et enregistrer<text:bookmark-end text:name="__RefHeading___etape_4choisir_les_options_et_enregistrer_5"/><text:bookmark-end text:name="etape_4choisir_les_options_et_enregistrer"/></text:h>
      <text:list text:style-name="List_20_1" text:continue-numbering="false">
        <text:list-item>
          <text:p text:style-name="LastListParagraph_List_20_1_Content_First"> vous avez un certain nombre d'options possibles, par exemple la présentation des niveaux par ordre ascendant ou descendant du nombre de points affectés.</text:p>
        </text:list-item>
      </text:list>
      <text:p text:style-name="Text_20_body"><draw:frame draw:style-name="mediacenter" draw:name="13" text:anchor-type="paragraph" draw:z-index="13" svg:width="15.425208333333cm" svg:height="6.270625cm"><draw:image xlink:href="Pictures/44ad40c501ce0a687cbf956589da575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ext:p text:style-name="Text_20_body"><draw:frame draw:style-name="mediacenter" draw:name="14" text:anchor-type="paragraph" draw:z-index="14" svg:width="14.419791666667cm" svg:height="1.5610416666667cm"><draw:image xlink:href="Pictures/09b6eda1989a0f9aac5b65f9ec80a5bf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5" text:anchor-type="as-char" draw:z-index="15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draw:frame draw:style-name="mediacenter" draw:name="16" text:anchor-type="paragraph" draw:z-index="16" svg:width="12.673541666667cm" svg:height="16.298333333333cm"><draw:image xlink:href="Pictures/c84479b19c6a9e84a79436a9bfda3150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etape_5corriger_les_copies_avec_la_grille_d_evaluation_6"/><text:bookmark-start text:name="etape_5corriger_les_copies_avec_la_grille_d_evaluation"/>Étape 5 : corriger les copies avec la grille d'évaluation<text:bookmark-end text:name="__RefHeading___etape_5corriger_les_copies_avec_la_grille_d_evaluation_6"/><text:bookmark-end text:name="etape_5corriger_les_copies_avec_la_grille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p text:style-name="Text_20_body"><draw:frame draw:style-name="mediacenter" draw:name="17" text:anchor-type="paragraph" draw:z-index="17" svg:width="13.49375cm" svg:height="9.3133333333333cm"><draw:image xlink:href="Pictures/09d1ecae5c14d4cb5047a34a76ef55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p text:style-name="Text_20_body"><draw:frame draw:style-name="mediacenter" draw:name="18" text:anchor-type="paragraph" draw:z-index="18" svg:width="20.822708333333cm" style:rel-width="100%" svg:height="14.525625cm" style:rel-height="scale"><draw:image xlink:href="Pictures/e57b3ca769bc7c494f48ed95826ab8c6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s niveaux correspondants à la performance de l'étudiant (ils se colorent en vert) </text:p>
        </text:list-item>
      </text:list>
      <text:p text:style-name="Text_20_body"><draw:frame draw:style-name="mediacenter" draw:name="19" text:anchor-type="paragraph" draw:z-index="19" svg:width="15.001875cm" svg:height="12.3825cm"><draw:image xlink:href="Pictures/a784015c4f87a8adbef265a847e04e29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s commentaires souhaités pour chaque critère</text:p>
        </text:list-item>
      </text:list>
      <text:p text:style-name="Text_20_body"><draw:frame draw:style-name="mediacenter" draw:name="20" text:anchor-type="paragraph" draw:z-index="20" svg:width="15.08125cm" svg:height="12.303125cm"><draw:image xlink:href="Pictures/acf71b9fe8607aec508f4d134031cbc5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un commentaire d'ensemble (ou feedback)</text:p>
        </text:list-item>
      </text:list>
      <text:p text:style-name="Text_20_body"><draw:frame draw:style-name="mediacenter" draw:name="21" text:anchor-type="paragraph" draw:z-index="21" svg:width="15.001875cm" svg:height="10.133541666667cm"><draw:image xlink:href="Pictures/1536f48b20f572095439a081be82070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ext:p text:style-name="Text_20_body"><draw:frame draw:style-name="mediacenter" draw:name="22" text:anchor-type="paragraph" draw:z-index="22" svg:width="12.567708333333cm" svg:height="1.4816666666667cm"><draw:image xlink:href="Pictures/c25333112ff41e5fe8917cf0fa34223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3" text:anchor-type="as-char" draw:z-index="2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<text:span text:style-name="Strong_20_Emphasis">Affichage côté étudiant</text:span>on retrouve pour chaque critère :</text:p>
            <text:list text:style-name="List_20_1" text:continue-numbering="false">
              <text:list-item>
                <text:p text:style-name="List_20_1_Content_First"> le niveau validé (en vert), </text:p>
              </text:list-item>
              <text:list-item>
                <text:p text:style-name="List_20_1_Content"> le nombre de points correspondants et </text:p>
              </text:list-item>
              <text:list-item>
                <text:p text:style-name="List_20_1_Content_Last"> le commentaire </text:p>
              </text:list-item>
            </text:list>
            <text:p text:style-name="Text_20_body">ainsi que la date de correction, l'identité du correcteur, la note et le commentaire d'ensemble.</text:p>
            <text:p text:style-name="Text_20_body"><draw:frame draw:style-name="mediacenter" draw:name="24" text:anchor-type="paragraph" draw:z-index="24" svg:width="12.22375cm" svg:height="11.773958333333cm"><draw:image xlink:href="Pictures/fa418513b34e5f96af51b794b410e4ac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grille d'évaluation”</text:p>
        </text:list-item>
      </text:list>
      <text:p text:style-name="Text_20_body"><draw:frame draw:style-name="mediacenter" draw:name="25" text:anchor-type="paragraph" draw:z-index="25" svg:width="13.837708333333cm" svg:height="10.556875cm"><draw:image xlink:href="Pictures/5dd8a46668de75185c9a2060b3f5ba9a.png" xlink:type="simple" xlink:show="embed" xlink:actuate="onLoad"/></draw:frame></text:p>
      <text:h text:style-name="Heading_20_3" text:outline-level="3"><text:bookmark-start text:name="__RefHeading___ressources_complementaires_8"/><text:bookmark-start text:name="ressources_complementaires"/>Ressources complémentaires<text:bookmark-end text:name="__RefHeading___ressources_complementaires_8"/><text:bookmark-end text:name="ressources_complementaires"/></text:h>
      <text:p text:style-name="Text_20_body"><text:a xlink:type="simple" xlink:href="https://pedagogieuniversitaire.wordpress.com/2010/08/10/differents-usages-des-grilles-devaluation-criteriees/" text:style-name="Internet_20_link" text:visited-style-name="Visited_20_Internet_20_Link">Différents usages des grilles d’évaluation critériées par Amaury Daele (2010)</text:a></text:p>
      <text:p text:style-name="Text_20_body"><text:a xlink:type="simple" xlink:href="https://docs.moodle.org/3x/fr/Grille_d&amp;#39;%C3%A9valuation" text:style-name="Internet_20_link" text:visited-style-name="Visited_20_Internet_20_Link">Documentation Moodle — Grille d’évaluation</text:a></text:p>
      <text:p text:style-name="Text_20_body"><text:a xlink:type="simple" xlink:href="https://www.usherbrooke.ca/ssf/veille/perspectives-ssf/numeros-precedents/fevrier-2014/pratico-pratic/" text:style-name="Internet_20_link" text:visited-style-name="Visited_20_Internet_20_Link">Les grilles d’évaluation dans Moodle 2 dans Pratico-PraTIC de Marc Couture</text:a></text:p>
      <text:p text:style-name="Text_20_body"><text:a xlink:type="simple" xlink:href="https://www.youtube.com/watch?v=6iHCGopM0y4" text:style-name="Internet_20_link" text:visited-style-name="Visited_20_Internet_20_Link">Tutoriel Moodle2 — les grilles d’évalu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31:34</meta:creation-date>
    <dc:creator>Generated</dc:creator>
    <dc:date>2026-08-25T14::31:34</dc:date>
    <dc:language>en-US</dc:language>
    <meta:editing-cycles>1</meta:editing-cycles>
    <meta:editing-duration>PT0S</meta:editing-duration>
    <dc:title>moodle:devoir:evaluation_avancee:grille</dc:title>
  </office:meta>
</office:document-meta>
</file>