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9f0bfa508d1352d2b320ab170da0fc91.png"/>
  <manifest:file-entry manifest:media-type="image/png" manifest:full-path="Pictures/ed2134130de7c9d9d7dc4d2afc28f245.png"/>
  <manifest:file-entry manifest:media-type="image/png" manifest:full-path="Pictures/d88acac08881d68bc95cfbadfe15b3f1.png"/>
  <manifest:file-entry manifest:media-type="image/png" manifest:full-path="Pictures/52ed0363ce5498f01e8c586f38b595e6.png"/>
  <manifest:file-entry manifest:media-type="image/png" manifest:full-path="Pictures/025b0fb0ee22fed5ba9f5a3d003455ba.png"/>
  <manifest:file-entry manifest:media-type="image/png" manifest:full-path="Pictures/1c217e234481c2b8ea5ea154449b28a1.png"/>
  <manifest:file-entry manifest:media-type="image/png" manifest:full-path="Pictures/b68f981bb038c0912d02202aa1b889b6.png"/>
  <manifest:file-entry manifest:media-type="image/png" manifest:full-path="Pictures/9b28cdd67a39a2819382427dea87e94a.png"/>
  <manifest:file-entry manifest:media-type="image/png" manifest:full-path="Pictures/f27ee57054227d57541e2f869d59d864.png"/>
  <manifest:file-entry manifest:media-type="image/png" manifest:full-path="Pictures/5da24eaaa24c22cb2fbd1605ec3a65c3.png"/>
  <manifest:file-entry manifest:media-type="image/png" manifest:full-path="Pictures/5d6a01946b3ed0c23b6dee1298ad4019.png"/>
  <manifest:file-entry manifest:media-type="image/png" manifest:full-path="Pictures/c0ec0a7343bc4bb96b6ec3e06d42e81b.png"/>
  <manifest:file-entry manifest:media-type="image/png" manifest:full-path="Pictures/382437d9b339955ef55d4086f1d1c4b2.png"/>
  <manifest:file-entry manifest:media-type="image/png" manifest:full-path="Pictures/32e6e676d5ac9b0b8a1a6d89ded00fda.png"/>
  <manifest:file-entry manifest:media-type="image/png" manifest:full-path="Pictures/42d0fcadf311f4e70b464e5551db0f39.png"/>
  <manifest:file-entry manifest:media-type="image/png" manifest:full-path="Pictures/2ec652805e6d1f2b62fe071093de2ec6.png"/>
  <manifest:file-entry manifest:media-type="image/png" manifest:full-path="Pictures/b456ac6a2719cb68e460b0bcf0595496.png"/>
  <manifest:file-entry manifest:media-type="image/png" manifest:full-path="Pictures/f20894fbb717f913757801942da9aa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creer_audio"/><text:bookmark-start text:name="__RefHeading___creer_et_parametrer_un_devoir_audio_1"/><text:bookmark-start text:name="creer_et_parametrer_un_devoir_audio"/>Créer et paramétrer un devoir audio<text:bookmark-end text:name="__RefHeading___creer_et_parametrer_un_devoir_audio_1"/><text:bookmark-end text:name="creer_et_parametrer_un_devoir_audio"/></text:h>
      <text:p text:style-name="Text_20_body">Ce tutoriel présente les paramétrages et recommandations pour la mise en œuvre d'un devoir audio. <text:span text:style-name="Strong_20_Emphasis">Ne sont donc présentées ici que les spécificités liées à la dimension audio.</text:span></text:p>
      <text:p text:style-name="Text_20_body">Pour les autres paramétrages, se reporter au tutoriel <text:a xlink:type="simple" xlink:href="https://webcemu.unicaen.fr/doku.php?id=moodle:devoir:creer" text:style-name="Internet_20_link" text:visited-style-name="Visited_20_Internet_20_Link">Créer et paramétrer un devoir</text:a> ou pour un examen à distance, voir le tutoriel <text:a xlink:type="simple" xlink:href="https://webcemu.unicaen.fr/doku.php?id=moodle:devoir:mode_examen" text:style-name="Internet_20_link" text:visited-style-name="Visited_20_Internet_20_Link">Créer et paramétrer un devoir en mode exame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Attention, l’enregistrement audio est limité à <text:span text:style-name="Strong_20_Emphasis">10min maximum</text:span> ! Mais si besoin, l'étudiant pourra déposer plusieurs enregistrements dans le même devoir.</text:p>
          </table:table-cell>
        </table:table-row>
      </table:table>
      <text:h text:style-name="Heading_20_2" text:outline-level="2"><text:bookmark-start text:name="__RefHeading___parametrage_specifiques_2"/><text:bookmark-start text:name="parametrage_specifiques"/>Paramétrage spécifiques<text:bookmark-end text:name="__RefHeading___parametrage_specifiques_2"/><text:bookmark-end text:name="parametrage_specifiques"/></text:h>
      <text:h text:style-name="Heading_20_3" text:outline-level="3"><text:bookmark-start text:name="__RefHeading___volet_generaux_3"/><text:bookmark-start text:name="volet_generaux"/>Volet Généraux<text:bookmark-end text:name="__RefHeading___volet_generaux_3"/><text:bookmark-end text:name="volet_generaux"/></text:h>
      <text:p text:style-name="Text_20_body"><draw:frame draw:style-name="mediacenter" draw:name="1" text:anchor-type="paragraph" draw:z-index="1" svg:width="12.7cm" svg:height="9.286875cm"><draw:image xlink:href="Pictures/9f0bfa508d1352d2b320ab170da0fc91.png" xlink:type="simple" xlink:show="embed" xlink:actuate="onLoad"/></draw:frame></text:p>
      <text:p text:style-name="Text_20_body">Dans la partie « Description » des tâches à effectuer (le sujet), nous vous recommandons de préciser ici aux étudiants qu'il doivent s'enregistrer à l'aide du bouton avec le symbole micro : </text:p>
      <text:p text:style-name="Text_20_body"><draw:frame draw:style-name="mediacenter" draw:name="2" text:anchor-type="paragraph" draw:z-index="2" svg:width="14.975416666667cm" svg:height="7.4877083333333cm"><draw:image xlink:href="Pictures/ed2134130de7c9d9d7dc4d2afc28f245.png" xlink:type="simple" xlink:show="embed" xlink:actuate="onLoad"/></draw:frame></text:p>
      <text:h text:style-name="Heading_20_3" text:outline-level="3"><text:bookmark-start text:name="__RefHeading___volet_types_de_remise_4"/><text:bookmark-start text:name="volet_types_de_remise"/>Volet Types de remise<text:bookmark-end text:name="__RefHeading___volet_types_de_remise_4"/><text:bookmark-end text:name="volet_types_de_remise"/></text:h>
      <text:p text:style-name="Text_20_body">Choisir le format de remise de fichier <text:span text:style-name="Emphasis">Texte en ligne</text:span> et décocher les deux autres types de remise : </text:p>
      <text:p text:style-name="Text_20_body"><draw:frame draw:style-name="mediacenter" draw:name="3" text:anchor-type="paragraph" draw:z-index="3" svg:width="18.467916666667cm" style:rel-width="100%" svg:height="7.5670833333333cm" style:rel-height="scale"><draw:image xlink:href="Pictures/d88acac08881d68bc95cfbadfe15b3f1.png" xlink:type="simple" xlink:show="embed" xlink:actuate="onLoad"/></draw:frame></text:p>
      <text:p text:style-name="Text_20_body">Il arrive parfois que Moodle n'arrive pas à se connecter au micro de l'étudiant, notamment dans le cas d'un navigateur internet ancien ou qui n'est pas à jour. Pour prévenir ce genre de situation, <text:span text:style-name="Strong_20_Emphasis">nous vous recommandons d'activer en complément la “Remise de fichiers”</text:span> pour permettre à un étudiant de déposer un fichier audio en cas de difficulté. Il pourra alors utiliser les outils de son environnement personnel comme l'enregistreur vocal sous windows (pour plus de détails sur ces outils, vous pouvez consulter la page : <text:a xlink:type="simple" xlink:href="https://webcemu.unicaen.fr/doku.php?id=production_audio_video" text:style-name="Internet_20_link" text:visited-style-name="Visited_20_Internet_20_Link">Production audio et vidéo</text:a>.</text:p>
      <text:p text:style-name="Text_20_body"><draw:frame draw:style-name="mediacenter" draw:name="4" text:anchor-type="paragraph" draw:z-index="4" svg:width="20.584583333333cm" style:rel-width="100%" svg:height="11.641666666667cm" style:rel-height="scale"><draw:image xlink:href="Pictures/52ed0363ce5498f01e8c586f38b595e6.png" xlink:type="simple" xlink:show="embed" xlink:actuate="onLoad"/></draw:frame></text:p>
      <text:h text:style-name="Heading_20_2" text:outline-level="2"><text:bookmark-start text:name="__RefHeading___rendu_cote_etudiant_5"/><text:bookmark-start text:name="rendu_cote_etudiant"/>Rendu côté étudiant<text:bookmark-end text:name="__RefHeading___rendu_cote_etudiant_5"/><text:bookmark-end text:name="rendu_cote_etudiant"/></text:h>
      <text:list text:style-name="List_20_1" text:continue-numbering="false">
        <text:list-item>
          <text:p text:style-name="LastListParagraph_List_20_1_Content_First"> Dans l'espace de cours, cliquer sur le devoir puis cliquer sur ajouter un travail comme dans n’importe quel devoir : </text:p>
        </text:list-item>
      </text:list>
      <text:p text:style-name="Text_20_body"><draw:frame draw:style-name="mediacenter" draw:name="5" text:anchor-type="paragraph" draw:z-index="5" svg:width="19.341041666667cm" style:rel-width="100%" svg:height="20.981458333333cm" style:rel-height="scale"><draw:image xlink:href="Pictures/025b0fb0ee22fed5ba9f5a3d003455ba.png" xlink:type="simple" xlink:show="embed" xlink:actuate="onLoad"/></draw:frame></text:p>
      <text:list text:style-name="List_20_1" text:continue-numbering="false">
        <text:list-item>
          <text:p text:style-name="LastListParagraph_List_20_1_Content_First"> Ensuite, comme indiqué dans les consignes (partie description), cliquer sur le bouton micro : </text:p>
        </text:list-item>
      </text:list>
      <text:p text:style-name="Text_20_body"><draw:frame draw:style-name="mediacenter" draw:name="6" text:anchor-type="paragraph" draw:z-index="6" svg:width="21.801666666667cm" style:rel-width="100%" svg:height="20.79625cm" style:rel-height="scale"><draw:image xlink:href="Pictures/1c217e234481c2b8ea5ea154449b28a1.png" xlink:type="simple" xlink:show="embed" xlink:actuate="onLoad"/></draw:frame></text:p>
      <text:list text:style-name="List_20_1" text:continue-numbering="false">
        <text:list-item>
          <text:p text:style-name="LastListParagraph_List_20_1_Content_First"> Cliquer sur le bouton “Commencer l'enregistrement” : </text:p>
        </text:list-item>
      </text:list>
      <text:p text:style-name="Text_20_body"><draw:frame draw:style-name="mediacenter" draw:name="7" text:anchor-type="paragraph" draw:z-index="7" svg:width="26.934583333333cm" style:rel-width="100%" svg:height="17.012708333333cm" style:rel-height="scale"><draw:image xlink:href="Pictures/b68f981bb038c0912d02202aa1b889b6.png" xlink:type="simple" xlink:show="embed" xlink:actuate="onLoad"/></draw:frame></text:p>
      <text:list text:style-name="List_20_1" text:continue-numbering="false">
        <text:list-item>
          <text:p text:style-name="LastListParagraph_List_20_1_Content_First"> Autoriser l'usage de votre micro : </text:p>
        </text:list-item>
      </text:list>
      <text:p text:style-name="Text_20_body"><draw:frame draw:style-name="mediacenter" draw:name="8" text:anchor-type="paragraph" draw:z-index="8" svg:width="12.85875cm" svg:height="6.0589583333333cm"><draw:image xlink:href="Pictures/9b28cdd67a39a2819382427dea87e94a.png" xlink:type="simple" xlink:show="embed" xlink:actuate="onLoad"/></draw:frame></text:p>
      <text:list text:style-name="List_20_1" text:continue-numbering="false">
        <text:list-item>
          <text:p text:style-name="LastListParagraph_List_20_1_Content_First"> Pour clore l’enregistrement, cliquer sur “Terminer l'enregistrement”</text:p>
        </text:list-item>
      </text:list>
      <text:p text:style-name="Text_20_body"><draw:frame draw:style-name="mediacenter" draw:name="9" text:anchor-type="paragraph" draw:z-index="9" svg:width="30.056666666667cm" style:rel-width="100%" svg:height="8.2285416666667cm" style:rel-height="scale"><draw:image xlink:href="Pictures/f27ee57054227d57541e2f869d59d864.png" xlink:type="simple" xlink:show="embed" xlink:actuate="onLoad"/></draw:frame></text:p>
      <text:list text:style-name="List_20_1" text:continue-numbering="false">
        <text:list-item>
          <text:p text:style-name="LastListParagraph_List_20_1_Content_First"> Vous pouvez vous réécouter, voire enregister de nouveau. Quand votre version est finale, cliquer sur “Joindre l'enregistrement”</text:p>
        </text:list-item>
      </text:list>
      <text:p text:style-name="Text_20_body"><draw:frame draw:style-name="mediacenter" draw:name="10" text:anchor-type="paragraph" draw:z-index="10" svg:width="29.871458333333cm" style:rel-width="100%" svg:height="9.04875cm" style:rel-height="scale"><draw:image xlink:href="Pictures/5da24eaaa24c22cb2fbd1605ec3a65c3.png" xlink:type="simple" xlink:show="embed" xlink:actuate="onLoad"/></draw:frame></text:p>
      <text:list text:style-name="List_20_1" text:continue-numbering="false">
        <text:list-item>
          <text:p text:style-name="LastListParagraph_List_20_1_Content_First"> L'enregistrement est bien présent dans l'éditeur de texte, cliquer sur “Enregistrer” pour déposer le travail : </text:p>
        </text:list-item>
      </text:list>
      <text:p text:style-name="Text_20_body"><draw:frame draw:style-name="mediacenter" draw:name="11" text:anchor-type="paragraph" draw:z-index="11" svg:width="21.695833333333cm" style:rel-width="100%" svg:height="12.964583333333cm" style:rel-height="scale"><draw:image xlink:href="Pictures/5d6a01946b3ed0c23b6dee1298ad4019.png" xlink:type="simple" xlink:show="embed" xlink:actuate="onLoad"/></draw:frame></text:p>
      <text:list text:style-name="List_20_1" text:continue-numbering="false">
        <text:list-item>
          <text:p text:style-name="LastListParagraph_List_20_1_Content_First"> Vérifier que la remise est bien enregistrée et que l'enregistrement est bien lisible :  </text:p>
        </text:list-item>
      </text:list>
      <text:p text:style-name="Text_20_body"><draw:frame draw:style-name="mediacenter" draw:name="12" text:anchor-type="paragraph" draw:z-index="12" svg:width="18.57375cm" style:rel-width="100%" svg:height="21.457708333333cm" style:rel-height="scale"><draw:image xlink:href="Pictures/c0ec0a7343bc4bb96b6ec3e06d42e81b.png" xlink:type="simple" xlink:show="embed" xlink:actuate="onLoad"/></draw:frame></text:p>
      <text:h text:style-name="Heading_20_4" text:outline-level="4"><text:bookmark-start text:name="__RefHeading___deposer_d_autres_enregistrements_6"/><text:bookmark-start text:name="deposer_d_autres_enregistrements"/>Déposer d'autres enregistrements<text:bookmark-end text:name="__RefHeading___deposer_d_autres_enregistrements_6"/><text:bookmark-end text:name="deposer_d_autres_enregistrements"/></text:h>
      <text:list text:style-name="List_20_1" text:continue-numbering="false">
        <text:list-item>
          <text:p text:style-name="LastListParagraph_List_20_1_Content_First"> Il suffit de sauter une ligne et de re-cliquer sur le bouton micro, une fois terminé, il y a aura deux enregistrements : </text:p>
        </text:list-item>
      </text:list>
      <text:p text:style-name="Text_20_body"><draw:frame draw:style-name="mediacenter" draw:name="13" text:anchor-type="paragraph" draw:z-index="13" svg:width="17.62125cm" style:rel-width="100%" svg:height="11.932708333333cm" style:rel-height="scale"><draw:image xlink:href="Pictures/382437d9b339955ef55d4086f1d1c4b2.png" xlink:type="simple" xlink:show="embed" xlink:actuate="onLoad"/></draw:frame></text:p>
      <text:list text:style-name="List_20_1" text:continue-numbering="false">
        <text:list-item>
          <text:p text:style-name="LastListParagraph_List_20_1_Content_First"> Les deux enregistrements sont bien pris en compte dans la tentative : </text:p>
        </text:list-item>
      </text:list>
      <text:p text:style-name="Text_20_body"><draw:frame draw:style-name="mediacenter" draw:name="14" text:anchor-type="paragraph" draw:z-index="14" svg:width="19.446875cm" style:rel-width="100%" svg:height="20.081875cm" style:rel-height="scale"><draw:image xlink:href="Pictures/32e6e676d5ac9b0b8a1a6d89ded00fda.png" xlink:type="simple" xlink:show="embed" xlink:actuate="onLoad"/></draw:frame></text:p>
      <text:h text:style-name="Heading_20_2" text:outline-level="2"><text:bookmark-start text:name="__RefHeading___rendu_cote_enseignant_7"/><text:bookmark-start text:name="rendu_cote_enseignant"/>Rendu côté enseignant<text:bookmark-end text:name="__RefHeading___rendu_cote_enseignant_7"/><text:bookmark-end text:name="rendu_cote_enseignant"/></text:h>
      <text:list text:style-name="List_20_1" text:continue-numbering="false">
        <text:list-item>
          <text:p text:style-name="LastListParagraph_List_20_1_Content_First"> Cliquer sur le devoir, puis sur “Consulter tous les travaux remis” : </text:p>
        </text:list-item>
      </text:list>
      <text:p text:style-name="Text_20_body"><draw:frame draw:style-name="mediacenter" draw:name="15" text:anchor-type="paragraph" draw:z-index="15" svg:width="14.896041666667cm" svg:height="13.97cm"><draw:image xlink:href="Pictures/42d0fcadf311f4e70b464e5551db0f39.png" xlink:type="simple" xlink:show="embed" xlink:actuate="onLoad"/></draw:frame></text:p>
      <text:list text:style-name="List_20_1" text:continue-numbering="false">
        <text:list-item>
          <text:p text:style-name="LastListParagraph_List_20_1_Content_First"> Visualiser les différents dépôts aller plus loin dans l'affichage avec la barre de navigation : </text:p>
        </text:list-item>
      </text:list>
      <text:p text:style-name="Text_20_body"><draw:frame draw:style-name="mediacenter" draw:name="16" text:anchor-type="paragraph" draw:z-index="16" svg:width="21.140208333333cm" style:rel-width="100%" svg:height="17.065625cm" style:rel-height="scale"><draw:image xlink:href="Pictures/2ec652805e6d1f2b62fe071093de2ec6.png" xlink:type="simple" xlink:show="embed" xlink:actuate="onLoad"/></draw:frame></text:p>
      <text:list text:style-name="List_20_1" text:continue-numbering="false">
        <text:list-item>
          <text:p text:style-name="LastListParagraph_List_20_1_Content_First"> Écouter l'enregistrement : </text:p>
        </text:list-item>
      </text:list>
      <text:p text:style-name="Text_20_body"><draw:frame draw:style-name="mediacenter" draw:name="17" text:anchor-type="paragraph" draw:z-index="17" svg:width="18.0975cm" style:rel-width="100%" svg:height="7.064375cm" style:rel-height="scale"><draw:image xlink:href="Pictures/b456ac6a2719cb68e460b0bcf0595496.png" xlink:type="simple" xlink:show="embed" xlink:actuate="onLoad"/></draw:frame></text:p>
      <text:list text:style-name="List_20_1" text:continue-numbering="false">
        <text:list-item>
          <text:p text:style-name="LastListParagraph_List_20_1_Content_First"> En cas de multiples enregistrements (ici deux) : </text:p>
        </text:list-item>
      </text:list>
      <text:p text:style-name="Text_20_body"><draw:frame draw:style-name="mediacenter" draw:name="18" text:anchor-type="paragraph" draw:z-index="18" svg:width="21.087291666667cm" style:rel-width="100%" svg:height="8.9429166666667cm" style:rel-height="scale"><draw:image xlink:href="Pictures/f20894fbb717f913757801942da9aa6c.png" xlink:type="simple" xlink:show="embed" xlink:actuate="onLoad"/></draw:frame></text:p>
      <text:p text:style-name="Text_20_body">Pour la correction, vous pouvez vous reporter aux modalités classiques décrites dans le tutoriel suivant : <text:a xlink:type="simple" xlink:href="https://webcemu.unicaen.fr/doku.php?id=moodle:devoir:noter" text:style-name="Internet_20_link" text:visited-style-name="Visited_20_Internet_20_Link">Consulter les copies et noter les étudi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0::54:46</meta:creation-date>
    <dc:creator>Generated</dc:creator>
    <dc:date>2026-08-12T10::54:46</dc:date>
    <dc:language>en-US</dc:language>
    <meta:editing-cycles>1</meta:editing-cycles>
    <meta:editing-duration>PT0S</meta:editing-duration>
    <dc:title>moodle:devoir:creer_audio</dc:title>
  </office:meta>
</office:document-meta>
</file>