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e9eed138dd4cc790c9fd6145289944.png"/>
  <manifest:file-entry manifest:media-type="image/png" manifest:full-path="Pictures/9a798461f3c8fcbb73fb7b9988f00e26.png"/>
  <manifest:file-entry manifest:media-type="image/png" manifest:full-path="Pictures/8db096295b47a2c9f235417ddec3256c.png"/>
  <manifest:file-entry manifest:media-type="image/png" manifest:full-path="Pictures/f9ac3a07c35a5dd325a072c00a1157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corrections"/><text:bookmark-start text:name="__RefHeading___deposer_l_ensemble_des_copies_de_correction_1"/><text:bookmark-start text:name="deposer_l_ensemble_des_copies_de_correction"/>Déposer l'ensemble des copies de correction<text:bookmark-end text:name="__RefHeading___deposer_l_ensemble_des_copies_de_correction_1"/><text:bookmark-end text:name="deposer_l_ensemble_des_copies_de_correction"/></text:h>
      <text:p text:style-name="Text_20_body">Dans l'interface de visualisation des devoirs, vous pouvez, pour chaque étudiant, lui déposer un fichier de correction de son devoir. Cette opération peut être fastidieuse, car vous les déposez un à un. </text:p>
      <text:p text:style-name="Text_20_body">Il existe une méthode pour déposer l'ensemble des copies et que chaque correction ne soit visible que par son destinataire. </text:p>
      <text:list text:style-name="List_20_1" text:continue-numbering="false">
        <text:list-item>
          <text:p text:style-name="List_20_1_Content_First"> <text:span text:style-name="Strong_20_Emphasis">Etape 1</text:span> : <text:a xlink:type="simple" xlink:href="https://webcemu.unicaen.fr/doku.php?id=moodle:devoir:telecharger_copies" text:style-name="Internet_20_link" text:visited-style-name="Visited_20_Internet_20_Link">Télécharger l’ensemble des devoirs</text:a> </text:p>
        </text:list-item>
        <text:list-item>
          <text:p text:style-name="List_20_1_Content"> <text:span text:style-name="Strong_20_Emphasis">Etape 2</text:span> : après avoir décompressé votre fichier, il apparaît comme un dossier sur votre ordinateur</text:p>
        </text:list-item>
        <text:list-item>
          <text:p text:style-name="List_20_1_Content"> <text:span text:style-name="Strong_20_Emphasis">Etape 3</text:span> : faites une copie de ce dossier et renommez le (exemple: mondevoir_corrections)- évitez les espaces et les accents) </text:p>
        </text:list-item>
        <text:list-item>
          <text:p text:style-name="List_20_1_Content"> <text:span text:style-name="Strong_20_Emphasis">Etape 4</text:span> : corrigez et annotez vos copies <text:span text:style-name="Strong_20_Emphasis">sans modifier les noms des fichiers</text:span> dans ce dossier </text:p>
        </text:list-item>
        <text:list-item>
          <text:p text:style-name="List_20_1_Content"> <text:span text:style-name="Strong_20_Emphasis">Etape 5</text:span> : compressez ce dossier u  * ne fois votre travail de correction terminé</text:p>
        </text:list-item>
        <text:list-item>
          <text:p text:style-name="List_20_1_Content"> <text:span text:style-name="Strong_20_Emphasis">Etape 6</text:span> : déposez ce fichier compressé (.zip) via la page listant les devoirs <draw:frame draw:style-name="media" draw:name="0" text:anchor-type="as-char" draw:z-index="0" svg:width="21.616458333333cm" style:rel-width="100%" svg:height="6.985cm" style:rel-height="scale"><draw:image xlink:href="Pictures/0fe9eed138dd4cc790c9fd6145289944.png" xlink:type="simple" xlink:show="embed" xlink:actuate="onLoad"/></draw:frame></text:p>
        </text:list-item>
        <text:list-item>
          <text:p text:style-name="List_20_1_Content"> <text:span text:style-name="Strong_20_Emphasis">Etape7</text:span> : confirmez <draw:frame draw:style-name="media" draw:name="1" text:anchor-type="as-char" draw:z-index="1" svg:width="33.02cm" style:rel-width="100%" svg:height="11.90625cm" style:rel-height="scale"><draw:image xlink:href="Pictures/9a798461f3c8fcbb73fb7b9988f00e26.png" xlink:type="simple" xlink:show="embed" xlink:actuate="onLoad"/></draw:frame></text:p>
        </text:list-item>
        <text:list-item>
          <text:p text:style-name="List_20_1_Content_Last"> <text:span text:style-name="Strong_20_Emphasis">Etape 8</text:span> : vérifiez que le fichier de correction de chaque participant est déposé sur la page listant les devoirs </text:p>
        </text:list-item>
      </text:list>
      <text:p text:style-name="Text_20_body"> <draw:frame draw:style-name="media" draw:name="2" text:anchor-type="as-char" draw:z-index="2" svg:width="17.965208333333cm" style:rel-width="100%" svg:height="4.7625cm" style:rel-height="scale"><draw:image xlink:href="Pictures/8db096295b47a2c9f235417ddec3256c.png" xlink:type="simple" xlink:show="embed" xlink:actuate="onLoad"/></draw:frame></text:p>
      <text:p text:style-name="Text_20_body"> <draw:frame draw:style-name="media" draw:name="3" text:anchor-type="as-char" draw:z-index="3" svg:width="18.706041666667cm" style:rel-width="100%" svg:height="16.1925cm" style:rel-height="scale"><draw:image xlink:href="Pictures/f9ac3a07c35a5dd325a072c00a1157d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35:12</meta:creation-date>
    <dc:creator>Generated</dc:creator>
    <dc:date>2026-08-15T23::35:12</dc:date>
    <dc:language>en-US</dc:language>
    <meta:editing-cycles>1</meta:editing-cycles>
    <meta:editing-duration>PT0S</meta:editing-duration>
    <dc:title>moodle:devoir:corrections</dc:title>
  </office:meta>
</office:document-meta>
</file>