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ef020310ce3395f3f4a1bc429f25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annoter_pdf"/><text:bookmark-start text:name="__RefHeading___annoter_un_pdf_1"/><text:bookmark-start text:name="annoter_un_pdf"/>Annoter un PDF<text:bookmark-end text:name="__RefHeading___annoter_un_pdf_1"/><text:bookmark-end text:name="annoter_un_pdf"/></text:h>
      <text:p text:style-name="Text_20_body">Vous avez proposé une activité de devoir dans votre espace de cours. Si vos étudiants ont déposé un fichier PDF, vous pouvez le corriger (annoter) directement en ligne.</text:p>
      <text:p text:style-name="Text_20_body">Dans l'activité Devoir, cliquer sur “Consulter/évaluer tous les travaux remis” dans le bloc “Administration”.</text:p>
      <text:p text:style-name="Text_20_body">Quand la liste de vos devoirs apparaît, cliquez sur l'onglet modifier de la production que vous voulez annoter, un menu déroulant apparaît :</text:p>
      <text:p text:style-name="Text_20_body"><draw:frame draw:style-name="mediacenter" draw:name="0" text:anchor-type="paragraph" draw:z-index="0" svg:width="16.66875cm" svg:height="8.9429166666667cm"><draw:image xlink:href="Pictures/c0ef020310ce3395f3f4a1bc429f2553.png" xlink:type="simple" xlink:show="embed" xlink:actuate="onLoad"/></draw:frame></text:p>
      <text:p text:style-name="Text_20_body">Vous sélectionnez ensuite “Note”. La fenêtre suivante apparaî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09:36</meta:creation-date>
    <dc:creator>Generated</dc:creator>
    <dc:date>2026-08-09T23::09:36</dc:date>
    <dc:language>en-US</dc:language>
    <meta:editing-cycles>1</meta:editing-cycles>
    <meta:editing-duration>PT0S</meta:editing-duration>
    <dc:title>moodle:devoir:annoter_pdf</dc:title>
  </office:meta>
</office:document-meta>
</file>