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aaffd8d92581be55a08833af6f83c7.png"/>
  <manifest:file-entry manifest:media-type="image/png" manifest:full-path="Pictures/d6f61b143bbb705c6f469f5b778bb478.png"/>
  <manifest:file-entry manifest:media-type="image/png" manifest:full-path="Pictures/cc1d5f117f579251498424b8c505628a.png"/>
  <manifest:file-entry manifest:media-type="image/png" manifest:full-path="Pictures/cd6d492a851e03d4dcd4047c041d4a93.png"/>
  <manifest:file-entry manifest:media-type="image/png" manifest:full-path="Pictures/9a56e48c0a48aa81d12e235f36fc920a.png"/>
  <manifest:file-entry manifest:media-type="image/png" manifest:full-path="Pictures/60d348552c6dc5307e0730a5c2889b62.png"/>
  <manifest:file-entry manifest:media-type="image/png" manifest:full-path="Pictures/6ef79d63186fb2bdc69daaefa658d752.png"/>
  <manifest:file-entry manifest:media-type="image/png" manifest:full-path="Pictures/09e136746258d53a4c2a58434a14c0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reer_cohorte_prelude"/><text:bookmark-start text:name="__RefHeading___creer_une_cohorte_sur_moodle_prelude_1"/><text:bookmark-start text:name="creer_une_cohorte_sur_moodle_prelude"/>Créer une cohorte sur Moodle PRELUDE<text:bookmark-end text:name="__RefHeading___creer_une_cohorte_sur_moodle_prelude_1"/><text:bookmark-end text:name="creer_une_cohorte_sur_moodle_prelud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Réservé aux rôles “système”  suivants : “<text:span text:style-name="Strong_20_Emphasis">gestionnaire</text:span>” et “<text:span text:style-name="Strong_20_Emphasis">gestionnaire utilisateurs</text:span>”</text:p>
          </table:table-cell>
        </table:table-row>
      </table:tabl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s cohortes sont des groupes d'utilisateurs créés au niveau de la plateforme, on parle de « Cohortes Système », ou au niveau d'une catégorie de cours, on parle de « Cohortes de catégorie ». Elles permettent d'inscrire d'un coup tous les membres d'une cohorte à un cours. Il est ainsi possible d'inscrire manuellement à un cours tous les membres qui composent la cohorte à un instant donné, ou alors, il est possible d'utiliser une Méthode d'inscription appelée Synchronisation des Cohortes qui, comme son nom l'indique, synchronise les membres de la cohorte avec la liste des participants du cours de façon dynamique. </text:p>
      <text:p text:style-name="Text_20_body">Les “cohortes système” sont utilisables dans l'ensemble des cours de la plateforme. Les “cohortes de catégories”, ne sont utilisables que les cours de la même catégorie</text:p>
      <text:p text:style-name="Text_20_body">Contrairement à Ecampus et Collegium, sur PRELUDE, les cohortes ne sont pas automatisée par rapport au système d'information. Il est donc nécessaire de les créer manuellement pour pouvoir les utiliser ensuite , en particulier pour l'inscription en masse (voir <text:a xlink:type="simple" xlink:href="https://webcemu.unicaen.fr/doku.php?id=cemu:import_utilisateurs_prelude" text:style-name="Internet_20_link" text:visited-style-name="Visited_20_Internet_20_Link">Importer des utilisateurs sur la plateforme PRELUDE</text:a>).</text:p>
      <text:h text:style-name="Heading_20_2" text:outline-level="2"><text:bookmark-start text:name="__RefHeading___creer_une_cohorte_de_categorie_3"/><text:bookmark-start text:name="creer_une_cohorte_de_categorie"/>Créer une cohorte de catégorie<text:bookmark-end text:name="__RefHeading___creer_une_cohorte_de_categorie_3"/><text:bookmark-end text:name="creer_une_cohorte_de_categorie"/></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text:span text:style-name="Strong_20_Emphasis">Les cohortes de catégories ne sont utilisables que dans les cours situés dans la catégorie et les sous catégories attenantes.

Il est conseillé , sur Prélude,  de catégoriser les cohortes pour une gestion cohérente des utilisateurs.</text:span> </text:p>
          </table:table-cell>
        </table:table-row>
      </table:table>
      <text:list text:style-name="List_20_1" text:continue-numbering="false">
        <text:list-item>
          <text:p text:style-name="LastListParagraph_List_20_1_Content_First"> <text:span text:style-name="Strong_20_Emphasis">Se rendre dans l'administration, a partir du menu de gauche</text:span> </text:p>
        </text:list-item>
      </text:list>
      <text:p text:style-name="Text_20_body"><draw:frame draw:style-name="media" draw:name="2" text:anchor-type="as-char" draw:z-index="2" svg:width="18.520833333333cm" style:rel-width="100%" svg:height="7.5895153985507cm" style:rel-height="scale"><draw:image xlink:href="Pictures/bbaaffd8d92581be55a08833af6f83c7.png" xlink:type="simple" xlink:show="embed" xlink:actuate="onLoad"/></draw:frame> <draw:frame draw:style-name="media" draw:name="3" text:anchor-type="as-char" draw:z-index="3" svg:width="18.520833333333cm" style:rel-width="100%" svg:height="7.4636194029851cm" style:rel-height="scale"><draw:image xlink:href="Pictures/d6f61b143bbb705c6f469f5b778bb478.png" xlink:type="simple" xlink:show="embed" xlink:actuate="onLoad"/></draw:frame></text:p>
      <text:p text:style-name="Text_20_body"> <text:span text:style-name="Strong_20_Emphasis">OU au niveau de la gestion d'une catégorie</text:span></text:p>
      <text:p text:style-name="Text_20_body">Se rendre dans la catégorie ( via l'onglet “tous les cours , par exemple) , puis cliquer sur la roue dentée, à droite, et enfin, sur “Cohortes” dans le menu déroulant:</text:p>
      <text:p text:style-name="Text_20_body"><draw:frame draw:style-name="media" draw:name="4" text:anchor-type="as-char" draw:z-index="4" svg:width="18.520833333333cm" style:rel-width="100%" svg:height="4.6765766571292cm" style:rel-height="scale"><draw:image xlink:href="Pictures/cc1d5f117f579251498424b8c505628a.png" xlink:type="simple" xlink:show="embed" xlink:actuate="onLoad"/></draw:frame>     <draw:frame draw:style-name="media" draw:name="5" text:anchor-type="as-char" draw:z-index="5" svg:width="18.520833333333cm" style:rel-width="100%" svg:height="4.2259568354121cm" style:rel-height="scale"><draw:image xlink:href="Pictures/cd6d492a851e03d4dcd4047c041d4a93.png" xlink:type="simple" xlink:show="embed" xlink:actuate="onLoad"/></draw:frame></text:p>
      <text:h text:style-name="Heading_20_3" text:outline-level="3"><text:bookmark-start text:name="__RefHeading___configurer_nouvelle_cohorte_4"/><text:bookmark-start text:name="configurer_nouvelle_cohorte"/>Configurer nouvelle cohorte<text:bookmark-end text:name="__RefHeading___configurer_nouvelle_cohorte_4"/><text:bookmark-end text:name="configurer_nouvelle_cohorte"/></text:h>
      <text:p text:style-name="Text_20_body"><draw:frame draw:style-name="media" draw:name="6" text:anchor-type="as-char" draw:z-index="6" svg:width="21.166666666667cm" style:rel-width="100%" svg:height="13.871262197041cm" style:rel-height="scale"><draw:image xlink:href="Pictures/9a56e48c0a48aa81d12e235f36fc920a.png" xlink:type="simple" xlink:show="embed" xlink:actuate="onLoad"/></draw:frame></text:p>
      <text:h text:style-name="Heading_20_2" text:outline-level="2"><text:bookmark-start text:name="__RefHeading___utiliser_les_cohortes_dans_un_cours_5"/><text:bookmark-start text:name="utiliser_les_cohortes_dans_un_cours"/>Utiliser les cohortes dans un cours<text:bookmark-end text:name="__RefHeading___utiliser_les_cohortes_dans_un_cours_5"/><text:bookmark-end text:name="utiliser_les_cohortes_dans_un_cours"/></text:h>
      <text:p text:style-name="Text_20_body">Nous utiliserons la méthode d'inscription “synchronisation des cohortes”. </text:p>
      <text:p text:style-name="Text_20_body">Se rendre dans le cours puis sur la liste des participants, dans le menu de gauche. </text:p>
      <text:p text:style-name="Text_20_body"><draw:frame draw:style-name="media" draw:name="7" text:anchor-type="as-char" draw:z-index="7" svg:width="18.520833333333cm" style:rel-width="100%" svg:height="7.9360160777715cm" style:rel-height="scale"><draw:image xlink:href="Pictures/60d348552c6dc5307e0730a5c2889b62.png" xlink:type="simple" xlink:show="embed" xlink:actuate="onLoad"/></draw:frame>
<draw:frame draw:style-name="media" draw:name="8" text:anchor-type="as-char" draw:z-index="8" svg:width="18.520833333333cm" style:rel-width="100%" svg:height="7.4562320402299cm" style:rel-height="scale"><draw:image xlink:href="Pictures/6ef79d63186fb2bdc69daaefa658d752.png" xlink:type="simple" xlink:show="embed" xlink:actuate="onLoad"/></draw:frame></text:p>
      <text:p text:style-name="Text_20_body"><draw:frame draw:style-name="media" draw:name="9" text:anchor-type="as-char" draw:z-index="9" svg:width="18.520833333333cm" style:rel-width="100%" svg:height="10.049266975309cm" style:rel-height="scale"><draw:image xlink:href="Pictures/09e136746258d53a4c2a58434a14c0e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3::07:06</meta:creation-date>
    <dc:creator>Generated</dc:creator>
    <dc:date>2026-08-25T23::07:06</dc:date>
    <dc:language>en-US</dc:language>
    <meta:editing-cycles>1</meta:editing-cycles>
    <meta:editing-duration>PT0S</meta:editing-duration>
    <dc:title>moodle:creer_cohorte_prelude</dc:title>
  </office:meta>
</office:document-meta>
</file>