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urs_format_image"/><text:bookmark-start text:name="__RefHeading___passer_son_cours_au_format_image_1"/><text:bookmark-start text:name="passer_son_cours_au_format_image"/>Passer son cours au format image<text:bookmark-end text:name="__RefHeading___passer_son_cours_au_format_image_1"/><text:bookmark-end text:name="passer_son_cours_au_format_image"/></text:h>
      <text:p text:style-name="Text_20_body">Cette page a été déplacée, veuillez vous reporter à la page suivante : <text:a xlink:type="simple" xlink:href="https://webcemu.unicaen.fr/doku.php?id=moodle:format-de-cours:image" text:style-name="Internet_20_link" text:visited-style-name="Visited_20_Internet_20_Link">Passer son cours au format imag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2::46:41</meta:creation-date>
    <dc:creator>Generated</dc:creator>
    <dc:date>2026-08-24T22::46:41</dc:date>
    <dc:language>en-US</dc:language>
    <meta:editing-cycles>1</meta:editing-cycles>
    <meta:editing-duration>PT0S</meta:editing-duration>
    <dc:title>moodle:cours_format_image</dc:title>
  </office:meta>
</office:document-meta>
</file>