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e340c7f66264a6869477dca5d1ed69.png"/>
  <manifest:file-entry manifest:media-type="image/png" manifest:full-path="Pictures/a1a4e3d596db918cf7c8eba5621a79bd.png"/>
  <manifest:file-entry manifest:media-type="image/png" manifest:full-path="Pictures/e55efb24336bcb22c339ba55d32a3b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sultation:creation"/><text:bookmark-start text:name="__RefHeading___creer_et_parametrer_une_nouvelle_activite_consultation_1"/><text:bookmark-start text:name="creer_et_parametrer_une_nouvelle_activite_consultation"/>Créer et paramétrer une nouvelle activité consultation<text:bookmark-end text:name="__RefHeading___creer_et_parametrer_une_nouvelle_activite_consultation_1"/><text:bookmark-end text:name="creer_et_parametrer_une_nouvelle_activite_consultation"/></text:h>
      <text:list text:style-name="List_20_1" text:continue-numbering="false">
        <text:list-item>
          <text:p text:style-name="LastListParagraph_List_20_1_Content_First"> Tout d'abord cliquer sur ajouter une activité ou ressource</text:p>
        </text:list-item>
      </text:list>
      <text:p text:style-name="Text_20_body"><draw:frame draw:style-name="media" draw:name="{{:moodle:consultation:ajouter_activite.png?direct&amp;400 | Legend" text:anchor-type="as-char" draw:z-index="0" svg:width="10.583333333333cm" style:rel-width="100%"><draw:text-box><text:p text:style-name="legendcenter"><draw:frame draw:style-name="media" draw:name="{{:moodle:consultation:ajouter_activite.png?direct&amp;400 |" text:anchor-type="as-char" draw:z-index="0" svg:width="10.583333333333cm" style:rel-width="100%" svg:height="5.8304048234281cm" style:rel-height="scale"><draw:image xlink:href="Pictures/87e340c7f66264a6869477dca5d1ed69.png" xlink:type="simple" xlink:show="embed" xlink:actuate="onLoad"/></draw:frame>{{:moodle:consultation:ajouter_activite.png?direct&amp;400 |</text:p></draw:text-box></draw:frame>}}</text:p>
      <text:list text:style-name="List_20_1" text:continue-numbering="false">
        <text:list-item>
          <text:p text:style-name="LastListParagraph_List_20_1_Content_First"> Ensuite choisir l'activité consultation dans la liste des activités proposées</text:p>
        </text:list-item>
      </text:list>
      <text:p text:style-name="Text_20_body"><draw:frame draw:style-name="media" draw:name="1" text:anchor-type="as-char" draw:z-index="1" svg:width="10.583333333333cm" style:rel-width="100%" svg:height="12.213561076605cm" style:rel-height="scale"><draw:image xlink:href="Pictures/a1a4e3d596db918cf7c8eba5621a79bd.png" xlink:type="simple" xlink:show="embed" xlink:actuate="onLoad"/></draw:frame></text:p>
      <text:list text:style-name="List_20_1" text:continue-numbering="false">
        <text:list-item>
          <text:p text:style-name="LastListParagraph_List_20_1_Content_First"> Ensuite, après avoir donné un nom à l'activité, choisir le questionnaire souhaité parmi la liste de questionnaires proposée dans le menu déroulant.</text:p>
        </text:list-item>
      </text:list>
      <text:p text:style-name="Text_20_body"><draw:frame draw:style-name="media" draw:name="{{:moodle:consultation:parametre_consultation.png?direct&amp;400 | Legend" text:anchor-type="as-char" draw:z-index="0" svg:width="10.583333333333cm" style:rel-width="100%"><draw:text-box><text:p text:style-name="legendcenter"><draw:frame draw:style-name="media" draw:name="{{:moodle:consultation:parametre_consultation.png?direct&amp;400 |" text:anchor-type="as-char" draw:z-index="2" svg:width="10.583333333333cm" style:rel-width="100%" svg:height="5.7712152959665cm" style:rel-height="scale"><draw:image xlink:href="Pictures/e55efb24336bcb22c339ba55d32a3b5d.png" xlink:type="simple" xlink:show="embed" xlink:actuate="onLoad"/></draw:frame>{{:moodle:consultation:parametre_consultation.png?direct&amp;400 |</text:p></draw:text-box></draw:frame>}}</text:p>
      <text:list text:style-name="List_20_1" text:continue-numbering="false">
        <text:list-item>
          <text:p text:style-name="LastListParagraph_List_20_1_Content_First"> Configurer le reste des paramétrages selon le choix de l'enseigna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56:42</meta:creation-date>
    <dc:creator>Generated</dc:creator>
    <dc:date>2026-08-11T23::56:42</dc:date>
    <dc:language>en-US</dc:language>
    <meta:editing-cycles>1</meta:editing-cycles>
    <meta:editing-duration>PT0S</meta:editing-duration>
    <dc:title>moodle:consultation:creation</dc:title>
  </office:meta>
</office:document-meta>
</file>