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9a82ef59ac71158f3c661b964a655f.png"/>
  <manifest:file-entry manifest:media-type="image/png" manifest:full-path="Pictures/c40e1aeac303fee01ba96c84383941c2.png"/>
  <manifest:file-entry manifest:media-type="image/png" manifest:full-path="Pictures/66b77f2457a8d1d0dabdb5b0fadcfb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depuis_universitice"/><text:bookmark-start text:name="__RefHeading___se_connecter_sur_ecampus_depuis_votre_compte_universitice_multipass_-_universite_de_rouen_1"/><text:bookmark-start text:name="se_connecter_sur_ecampus_depuis_votre_compte_universitice_multipass_-_universite_de_rouen"/>Se connecter sur Ecampus depuis votre compte Universitice (multipass - Université de Rouen)<text:bookmark-end text:name="__RefHeading___se_connecter_sur_ecampus_depuis_votre_compte_universitice_multipass_-_universite_de_rouen_1"/><text:bookmark-end text:name="se_connecter_sur_ecampus_depuis_votre_compte_universitice_multipass_-_universite_de_rouen"/></text:h>
      <text:p text:style-name="Text_20_body">Il est possible de vous connecter sur Ecampus depuis votre compte Universitice. Pour cela : 
Connectez vous à Ecampus - <text:a xlink:type="simple" xlink:href="https://ecampus.unicaen.fr/" text:style-name="Internet_20_link" text:visited-style-name="Visited_20_Internet_20_Link">https://ecampus.unicaen.fr/</text:a>. . Vous accéderez alors à une page d’authentification. Sélectionnez connexion via <text:span text:style-name="Strong_20_Emphasis">Universitice</text:span>.</text:p>
      <text:p text:style-name="Text_20_body"><draw:frame draw:style-name="mediacenter" draw:name="0" text:anchor-type="paragraph" draw:z-index="0" svg:width="18.520833333333cm" style:rel-width="100%" svg:height="14.060437041565cm" style:rel-height="scale"><draw:image xlink:href="Pictures/739a82ef59ac71158f3c661b964a655f.png" xlink:type="simple" xlink:show="embed" xlink:actuate="onLoad"/></draw:frame></text:p>
      <text:p text:style-name="Text_20_body">Vous arrivez sur une page Universitice. Sélectionnez alors « <text:span text:style-name="Strong_20_Emphasis">étudiant et personnel de l’université de ROUEN</text:span> »</text:p>
      <text:p text:style-name="Text_20_body"><draw:frame draw:style-name="mediacenter" draw:name="1" text:anchor-type="paragraph" draw:z-index="1" svg:width="18.706041666667cm" style:rel-width="100%" svg:height="6.2970833333333cm" style:rel-height="scale"><draw:image xlink:href="Pictures/c40e1aeac303fee01ba96c84383941c2.png" xlink:type="simple" xlink:show="embed" xlink:actuate="onLoad"/></draw:frame></text:p>
      <text:p text:style-name="Text_20_body">Vous arrivez ensuite sur votre page d’authentification rouennaise. Rentrez vos identifiants multipass.</text:p>
      <text:p text:style-name="Text_20_body"><draw:frame draw:style-name="mediacenter" draw:name="2" text:anchor-type="paragraph" draw:z-index="2" svg:width="21.166666666667cm" style:rel-width="100%" svg:height="11.925118858954cm" style:rel-height="scale"><draw:image xlink:href="Pictures/66b77f2457a8d1d0dabdb5b0fadcfb90.png" xlink:type="simple" xlink:show="embed" xlink:actuate="onLoad"/></draw:frame></text:p>
      <text:p text:style-name="Text_20_body">Vous êtes alors connecté(e) sur la plateforme ecampus. Lors de votre première connexion, votre espace ecampus est vide. Vous pouvez alors être rattaché(e) aux espaces de cours concern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27:26</meta:creation-date>
    <dc:creator>Generated</dc:creator>
    <dc:date>2026-08-25T18::27:26</dc:date>
    <dc:language>en-US</dc:language>
    <meta:editing-cycles>1</meta:editing-cycles>
    <meta:editing-duration>PT0S</meta:editing-duration>
    <dc:title>moodle:connexion_depuis_universitice</dc:title>
  </office:meta>
</office:document-meta>
</file>