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efa521a5122009f745a3bb456b0b66.png"/>
  <manifest:file-entry manifest:media-type="image/png" manifest:full-path="Pictures/6f4d065f24f580caa84a1f7da5bd6a95.png"/>
  <manifest:file-entry manifest:media-type="image/png" manifest:full-path="Pictures/eda97b53dac9076cce0002853353b0b1.png"/>
  <manifest:file-entry manifest:media-type="image/png" manifest:full-path="Pictures/37c932366bd2d8997b4e05a65a860a2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onnexion_depuis_eureka"/><text:bookmark-start text:name="__RefHeading___se_connecter_sur_ecampus_depuis_la_plateforme_eureka_universite_du_havre_1"/><text:bookmark-start text:name="se_connecter_sur_ecampus_depuis_la_plateforme_eureka_universite_du_havre"/>Se connecter sur Ecampus depuis la plateforme Eurêka (Université du Havre)<text:bookmark-end text:name="__RefHeading___se_connecter_sur_ecampus_depuis_la_plateforme_eureka_universite_du_havre_1"/><text:bookmark-end text:name="se_connecter_sur_ecampus_depuis_la_plateforme_eureka_universite_du_havre"/></text:h>
      <text:p text:style-name="Text_20_body">Il est possible de vous connecter sur Ecampus depuis la plateforme Eurêka en utilisant vos identifiants numériques de l'Université du Havre. Pour cela : </text:p>
      <text:p text:style-name="Text_20_body">1. Connectez vous à l'adresse <text:span text:style-name="Strong_20_Emphasis"><text:a xlink:type="simple" xlink:href="https://ecampus.unicaen.fr" text:style-name="Internet_20_link" text:visited-style-name="Visited_20_Internet_20_Link">https://ecampus.unicaen.fr</text:a></text:span>. Sur cette page, cliquez sur le bouton « <text:span text:style-name="Strong_20_Emphasis"><text:a xlink:type="simple" xlink:href="https://eureka.univ-lehavre.fr" text:style-name="Internet_20_link" text:visited-style-name="Visited_20_Internet_20_Link">https://eureka.univ-lehavre.fr</text:a></text:span> ».
<draw:frame draw:style-name="mediacenter" draw:name="0" text:anchor-type="paragraph" draw:z-index="0" svg:width="26.458333333333cm" style:rel-width="100%" svg:height="13.559895833333cm" style:rel-height="scale"><draw:image xlink:href="Pictures/77efa521a5122009f745a3bb456b0b66.png" xlink:type="simple" xlink:show="embed" xlink:actuate="onLoad"/></draw:frame></text:p>
      <text:p text:style-name="Text_20_body">2. Vous arrivez sur la page d'authentification de la plateforme Eurêka. Sous « Se connecter au moyen du compte », <text:span text:style-name="Strong_20_Emphasis">cliquez sur « Université Le Havre Normandie »</text:span>. 
<draw:frame draw:style-name="mediacenter" draw:name="1" text:anchor-type="paragraph" draw:z-index="1" svg:width="26.458333333333cm" style:rel-width="100%" svg:height="13.835503472222cm" style:rel-height="scale"><draw:image xlink:href="Pictures/6f4d065f24f580caa84a1f7da5bd6a95.png" xlink:type="simple" xlink:show="embed" xlink:actuate="onLoad"/></draw:frame></text:p>
      <text:p text:style-name="Text_20_body">3. Vous arrivez alors sur la page d'authentification de l'Université du Havre. <text:span text:style-name="Strong_20_Emphasis">Saisissez votre identifiant et votre mot de passe de l'Université du Havre.</text:span> Cliquez sur « Se connecter ».
<draw:frame draw:style-name="mediacenter" draw:name="2" text:anchor-type="paragraph" draw:z-index="2" svg:width="26.458333333333cm" style:rel-width="100%" svg:height="13.725260416667cm" style:rel-height="scale"><draw:image xlink:href="Pictures/eda97b53dac9076cce0002853353b0b1.png" xlink:type="simple" xlink:show="embed" xlink:actuate="onLoad"/></draw:frame></text:p>
      <text:p text:style-name="Text_20_body">4. Vous êtes alors connecté(e) sur la plateforme Ecampus. Lors de votre première connexion, votre tableau de bord Ecampus est vide. Cette première connexion permet à l'équipe administrative, à l'équipe technique ou à vos enseignants de vous trouver parmi les utilisateurs d'Ecampus. <text:span text:style-name="Strong_20_Emphasis">Cette première connexion est indispensable pour que quelqu'un vous donne accès à vos espaces de cours.</text:span>
<draw:frame draw:style-name="mediacenter" draw:name="3" text:anchor-type="paragraph" draw:z-index="3" svg:width="26.458333333333cm" style:rel-width="100%" svg:height="14.741318310472cm" style:rel-height="scale"><draw:image xlink:href="Pictures/37c932366bd2d8997b4e05a65a860a2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2::27:37</meta:creation-date>
    <dc:creator>Generated</dc:creator>
    <dc:date>2026-08-25T22::27:37</dc:date>
    <dc:language>en-US</dc:language>
    <meta:editing-cycles>1</meta:editing-cycles>
    <meta:editing-duration>PT0S</meta:editing-duration>
    <dc:title>moodle:connexion_depuis_eureka</dc:title>
  </office:meta>
</office:document-meta>
</file>