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6963ae90785ba62e90e8807e63f392e.png"/>
  <manifest:file-entry manifest:media-type="image/png" manifest:full-path="Pictures/5ad24ea9cfd131c7a217923eae44fdf2.png"/>
  <manifest:file-entry manifest:media-type="image/png" manifest:full-path="Pictures/69d9512e226d1d4d52b746bc839dde1f.png"/>
  <manifest:file-entry manifest:media-type="image/png" manifest:full-path="Pictures/bbb7f9223d4a2a824995982645a56637.png"/>
  <manifest:file-entry manifest:media-type="image/png" manifest:full-path="Pictures/870509f47868137cc16dc15f90e6c061.png"/>
  <manifest:file-entry manifest:media-type="image/png" manifest:full-path="Pictures/5f141c03d03216f84ba8dbbccce0408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connexion"/><text:bookmark-start text:name="__RefHeading___acceder_a_la_plateforme_ecampus_1"/><text:bookmark-start text:name="acceder_a_la_plateforme_ecampus"/>Accéder à la plateforme Ecampus<text:bookmark-end text:name="__RefHeading___acceder_a_la_plateforme_ecampus_1"/><text:bookmark-end text:name="acceder_a_la_plateforme_ecampus"/></text:h>
      <text:p text:style-name="Text_20_body">1 - Saisissez dans votre navigateur l'adresse suivante : <text:a xlink:type="simple" xlink:href="https://ecampus.unicaen.fr/" text:style-name="Internet_20_link" text:visited-style-name="Visited_20_Internet_20_Link">https://ecampus.unicaen.fr/</text:a></text:p>
      <text:p text:style-name="Text_20_body">2 - Vous accédez à la page de connexion de la plateforme Ecampus Unicaen.</text:p>
      <text:h text:style-name="Heading_20_2" text:outline-level="2"><text:bookmark-start text:name="__RefHeading___acces_avec_authentification_2"/><text:bookmark-start text:name="acces_avec_authentification"/>Accès avec authentification<text:bookmark-end text:name="__RefHeading___acces_avec_authentification_2"/><text:bookmark-end text:name="acces_avec_authentification"/></text:h>
      <text:p text:style-name="Text_20_body"><text:span text:style-name="Strong_20_Emphasis">Vous êtes usager Unicaen (compte numérique)</text:span></text:p>
      <text:h text:style-name="Heading_20_3" text:outline-level="3"><text:bookmark-start text:name="__RefHeading___cliquez_sur_cas_compte_numerique_3"/><text:bookmark-start text:name="cliquez_sur_cas_compte_numerique"/>Cliquez sur "CAS compte numérique"<text:bookmark-end text:name="__RefHeading___cliquez_sur_cas_compte_numerique_3"/><text:bookmark-end text:name="cliquez_sur_cas_compte_numerique"/></text:h>
      <text:p text:style-name="Text_20_body"><draw:frame draw:style-name="media" draw:name="0" text:anchor-type="as-char" draw:z-index="0" svg:width="15.875cm" style:rel-width="100%" svg:height="9.6872043519395cm" style:rel-height="scale"><draw:image xlink:href="Pictures/f6963ae90785ba62e90e8807e63f392e.png" xlink:type="simple" xlink:show="embed" xlink:actuate="onLoad"/></draw:frame></text:p>
      <text:h text:style-name="Heading_20_3" text:outline-level="3"><text:bookmark-start text:name="__RefHeading___identifiez-vous_4"/><text:bookmark-start text:name="identifiez-vous"/>Identifiez-vous<text:bookmark-end text:name="__RefHeading___identifiez-vous_4"/><text:bookmark-end text:name="identifiez-vous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otre compte numérique (CAEN) vous permet d'accéder à tous les services et outils numériques de l'Université.+ Infos sur :<text:a xlink:type="simple" xlink:href="https://moncomptenumerique.unicaen.fr/" text:style-name="Internet_20_link" text:visited-style-name="Visited_20_Internet_20_Link">https://moncomptenumerique.unicaen.fr/</text:a></text:p>
            <text:p text:style-name="Text_20_body">+ Infos sur : <text:a xlink:type="simple" xlink:href="https://www.unicaen.fr/votre-compte-numerique-evolue/" text:style-name="Internet_20_link" text:visited-style-name="Visited_20_Internet_20_Link">https://www.unicaen.fr/votre-compte-numerique-evolue/</text:a></text:p>
          </table:table-cell>
        </table:table-row>
      </table:table>
      <text:list text:style-name="List_20_1" text:continue-numbering="false">
        <text:list-item>
          <text:p text:style-name="List_20_1_Content_First"> Identifiez-vous à l'aide de votre compte numérique : identifiant et mot de passe.</text:p>
        </text:list-item>
        <text:list-item>
          <text:p text:style-name="List_20_1_Content_Last"> Cliquez sur “Se connecter”.</text:p>
        </text:list-item>
      </text:list>
      <text:p text:style-name="Text_20_body"><draw:frame draw:style-name="media" draw:name="2" text:anchor-type="as-char" draw:z-index="2" svg:width="15.875cm" style:rel-width="100%" svg:height="21.516730769231cm" style:rel-height="scale"><draw:image xlink:href="Pictures/69d9512e226d1d4d52b746bc839dde1f.png" xlink:type="simple" xlink:show="embed" xlink:actuate="onLoad"/></draw:frame></text:p>
      <text:list text:style-name="List_20_1" text:continue-numbering="false">
        <text:list-item>
          <text:p text:style-name="LastListParagraph_List_20_1_Content_First"> Vous accédez à votre page personnelle appelée “Tableau de bord”.</text:p>
        </text:list-item>
      </text:list>
      <text:h text:style-name="Heading_20_2" text:outline-level="2"><text:bookmark-start text:name="__RefHeading___acces_anonyme_5"/><text:bookmark-start text:name="acces_anonyme"/>Accès anonyme<text:bookmark-end text:name="__RefHeading___acces_anonyme_5"/><text:bookmark-end text:name="acces_anonyme"/></text:h>
      <text:p text:style-name="Text_20_body"><text:span text:style-name="Strong_20_Emphasis"> Vous n'êtes pas usager Unicaen </text:span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3" text:anchor-type="as-char" draw:z-index="3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L'enseignant doit avoir donné accès à son cours avec <text:a xlink:type="simple" xlink:href="https://webcemu.unicaen.fr/doku.php?id=moodle4:anonyme" text:style-name="Internet_20_link" text:visited-style-name="Visited_20_Internet_20_Link">la méthode d'inscription "accès anonyme"</text:a></text:p>
          </table:table-cell>
        </table:table-row>
      </table:table>
      <text:list text:style-name="Numbering_20_1" text:continue-numbering="false">
        <text:list-item>
          <text:p text:style-name="Numbering_20_1_Content_First"> Etape 1 : connaître le lien vers le cours + le mot de passe “inscription anonyme” (facultatif)</text:p>
        </text:list-item>
        <text:list-item>
          <text:p text:style-name="Numbering_20_1_Content"> Etape 2 : cliquer sur le lien du cours</text:p>
        </text:list-item>
        <text:list-item>
          <text:p text:style-name="Numbering_20_1_Content_Last"> Etape 3 : cliquer sur “Connexion anonyme” </text:p>
        </text:list-item>
      </text:list>
      <text:p text:style-name="Text_20_body">(réitérer l'opération si vous êtes dirigé vers une page avec message d'erreur : retour en arrière, puis à nouveau clic sur “connexion anonyme”)
<draw:frame draw:style-name="media" draw:name="4" text:anchor-type="as-char" draw:z-index="4" svg:width="10.583333333333cm" style:rel-width="100%" svg:height="8.4958465889007cm" style:rel-height="scale"><draw:image xlink:href="Pictures/870509f47868137cc16dc15f90e6c061.png" xlink:type="simple" xlink:show="embed" xlink:actuate="onLoad"/></draw:frame></text:p>
      <text:list text:style-name="Numbering_20_1" text:continue-numbering="false">
        <text:list-item>
          <text:p text:style-name="LastListParagraph_Numbering_20_1_Content_First"> Etape 4 (facultatif, si un mot de passe a été créé) : entrer le mot de passe dans le champ “Mot de passe” et cliquer sur “Envoyer”</text:p>
        </text:list-item>
      </text:list>
      <text:p text:style-name="Text_20_body"><draw:frame draw:style-name="media" draw:name="5" text:anchor-type="as-char" draw:z-index="5" svg:width="10.583333333333cm" style:rel-width="100%" svg:height="2.3467391304348cm" style:rel-height="scale"><draw:image xlink:href="Pictures/5f141c03d03216f84ba8dbbccce0408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5::08:44</meta:creation-date>
    <dc:creator>Generated</dc:creator>
    <dc:date>2026-09-12T15::08:44</dc:date>
    <dc:language>en-US</dc:language>
    <meta:editing-cycles>1</meta:editing-cycles>
    <meta:editing-duration>PT0S</meta:editing-duration>
    <dc:title>moodle:connexion</dc:title>
  </office:meta>
</office:document-meta>
</file>