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mpte_numerique"/><text:bookmark-start text:name="__RefHeading___compte_numerique_1"/><text:bookmark-start text:name="compte_numerique"/>Compte numérique<text:bookmark-end text:name="__RefHeading___compte_numerique_1"/><text:bookmark-end text:name="compte_numerique"/></text:h>
      <text:p text:style-name="Text_20_body">Le compte numérique permet à tous des usagers de l’université de Caen, étudiants comme enseignants ainsi que le personnel de l’université de se connecter aux plateformes pédagogiques (Ecampus, Collegium, Prélude…) mais aussi à l'ensemble des services (<text:a xlink:type="simple" xlink:href="https://catalogue-de-services.unicaen.fr/service" text:style-name="Internet_20_link" text:visited-style-name="Visited_20_Internet_20_Link">https://catalogue-de-services.unicaen.fr/service</text:a>) numériques mis à disposition par l'université. Mis en place depuis le mois le mai 2021, Il remplace les anciens comptes étudiants (etupass) et enseignants (persopass). </text:p>
      <text:h text:style-name="Heading_20_2" text:outline-level="2"><text:bookmark-start text:name="__RefHeading___se_connecter_2"/><text:bookmark-start text:name="se_connecter"/>Se connecter<text:bookmark-end text:name="__RefHeading___se_connecter_2"/><text:bookmark-end text:name="se_connecter"/></text:h>
      <text:p text:style-name="Text_20_body">Pour y accéder il suffit de se connecter à  <text:a xlink:type="simple" xlink:href="https://moncomptenumerique.unicaen.fr/" text:style-name="Internet_20_link" text:visited-style-name="Visited_20_Internet_20_Link">https://moncomptenumerique.unicaen.fr/</text:a>
Pour l’ensemble des usagers ayant déjà un compte, leurs identifiants restent les même. La particularité de ce nouveau compte numérique est que les usagers peuvent renfoncer la sécurité de leur compte en modifiant leur mot de passe ou ajoutant une question secrète</text:p>
      <text:h text:style-name="Heading_20_2" text:outline-level="2"><text:bookmark-start text:name="__RefHeading___creer_activer_son_compte_numerique_3"/><text:bookmark-start text:name="creer_activer_son_compte_numerique"/>Créer/activer son compte numérique<text:bookmark-end text:name="__RefHeading___creer_activer_son_compte_numerique_3"/><text:bookmark-end text:name="creer_activer_son_compte_numerique"/></text:h>
      <text:p text:style-name="Text_20_body">S'il s'agit d'un nouvel usager ou d'un ancien usager dont le compte a été désactivé, il lui est possible de créer son compte à cette adresse : <text:a xlink:type="simple" xlink:href="https://moncomptenumerique.unicaen.fr/compte/activer" text:style-name="Internet_20_link" text:visited-style-name="Visited_20_Internet_20_Link">https://moncomptenumerique.unicaen.fr/compte/activer</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Pour plus d'informations concernant le compte numérique: <text:a xlink:type="simple" xlink:href="https://www.unicaen.fr/votre-compte-numerique-evolue/" text:style-name="Internet_20_link" text:visited-style-name="Visited_20_Internet_20_Link">https://www.unicaen.fr/votre-compte-numerique-evolue/</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3::34:39</meta:creation-date>
    <dc:creator>Generated</dc:creator>
    <dc:date>2026-08-09T13::34:39</dc:date>
    <dc:language>en-US</dc:language>
    <meta:editing-cycles>1</meta:editing-cycles>
    <meta:editing-duration>PT0S</meta:editing-duration>
    <dc:title>moodle:compte_numerique</dc:title>
  </office:meta>
</office:document-meta>
</file>