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5fa6e6fbe8e4b092357f224b276193.png"/>
  <manifest:file-entry manifest:media-type="image/png" manifest:full-path="Pictures/e6570959e8ba3391fd660066dd85323d.png"/>
  <manifest:file-entry manifest:media-type="image/png" manifest:full-path="Pictures/687a0996ac31d48ecb76df2af57cfed0.png"/>
  <manifest:file-entry manifest:media-type="image/png" manifest:full-path="Pictures/e969bd3d94c0d6ab3f4adb1756eaf861.png"/>
  <manifest:file-entry manifest:media-type="image/png" manifest:full-path="Pictures/a82da1f2271baf46a926803c39ea0244.png"/>
  <manifest:file-entry manifest:media-type="image/png" manifest:full-path="Pictures/a4c5479b796f1e0e46f3d270db01d7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hat:creer"/><text:bookmark-start text:name="__RefHeading___creer_un_chat_1"/><text:bookmark-start text:name="creer_un_chat"/>Créer un chat<text:bookmark-end text:name="__RefHeading___creer_un_chat_1"/><text:bookmark-end text:name="creer_un_chat"/></text:h>
      <text:h text:style-name="Heading_20_3" text:outline-level="3"><text:bookmark-start text:name="__RefHeading___cliquez_sur_le_bouton_activer_le_mode_edition_en_haut_a_droite_de_la_page_2"/><text:bookmark-start text:name="cliquez_sur_le_bouton_activer_le_mode_edition_en_haut_a_droite_de_la_page"/>1. Cliquez sur le bouton « Activer le mode édition » en haut à droite de la page<text:bookmark-end text:name="__RefHeading___cliquez_sur_le_bouton_activer_le_mode_edition_en_haut_a_droite_de_la_page_2"/><text:bookmark-end text:name="cliquez_sur_le_bouton_activer_le_mode_edition_en_haut_a_droite_de_la_page"/></text:h>
      <text:p text:style-name="Text_20_body"><draw:frame draw:style-name="mediacenter" draw:name="0" text:anchor-type="paragraph" draw:z-index="0" svg:width="11.7475cm" svg:height="4.0745833333333cm"><draw:image xlink:href="Pictures/f45fa6e6fbe8e4b092357f224b276193.png" xlink:type="simple" xlink:show="embed" xlink:actuate="onLoad"/></draw:frame></text:p>
      <text:h text:style-name="Heading_20_3" text:outline-level="3"><text:bookmark-start text:name="__RefHeading___cliquez_sur_ajouter_une_activite_ou_une_ressource_3"/><text:bookmark-start text:name="cliquez_sur_ajouter_une_activite_ou_une_ressource"/>2. Cliquez sur « Ajouter une activité ou une ressource »<text:bookmark-end text:name="__RefHeading___cliquez_sur_ajouter_une_activite_ou_une_ressource_3"/><text:bookmark-end text:name="cliquez_sur_ajouter_une_activite_ou_une_ressource"/></text:h>
      <text:p text:style-name="Text_20_body"><draw:frame draw:style-name="mediacenter" draw:name="1" text:anchor-type="paragraph" draw:z-index="1" svg:width="19.632083333333cm" style:rel-width="100%" svg:height="9.9747916666667cm" style:rel-height="scale"><draw:image xlink:href="Pictures/e6570959e8ba3391fd660066dd85323d.png" xlink:type="simple" xlink:show="embed" xlink:actuate="onLoad"/></draw:frame></text:p>
      <text:h text:style-name="Heading_20_3" text:outline-level="3"><text:bookmark-start text:name="__RefHeading___selectionnez_l_activite_chat_en_cliquant_sur_l_icone_correspondante._vous_etes_renvoye_vers_la_page_de_parametrage_du_chat_4"/><text:bookmark-start text:name="selectionnez_l_activite_chat_en_cliquant_sur_l_icone_correspondante._vous_etes_renvoye_vers_la_page_de_parametrage_du_chat"/>3. Sélectionnez l'activité Chat en cliquant sur l'icône correspondante. Vous êtes renvoyé vers la page de paramétrage du chat<text:bookmark-end text:name="__RefHeading___selectionnez_l_activite_chat_en_cliquant_sur_l_icone_correspondante._vous_etes_renvoye_vers_la_page_de_parametrage_du_chat_4"/><text:bookmark-end text:name="selectionnez_l_activite_chat_en_cliquant_sur_l_icone_correspondante._vous_etes_renvoye_vers_la_page_de_parametrage_du_chat"/></text:h>
      <text:p text:style-name="Text_20_body"><draw:frame draw:style-name="media" draw:name="2" text:anchor-type="as-char" draw:z-index="2" svg:width="20.32cm" style:rel-width="100%" svg:height="8.016875cm" style:rel-height="scale"><draw:image xlink:href="Pictures/687a0996ac31d48ecb76df2af57cfed0.png" xlink:type="simple" xlink:show="embed" xlink:actuate="onLoad"/></draw:frame></text:p>
      <text:h text:style-name="Heading_20_3" text:outline-level="3"><text:bookmark-start text:name="__RefHeading___donnez_un_nom_au_chat_dans_le_champ_nom_de_ce_salon_5"/><text:bookmark-start text:name="donnez_un_nom_au_chat_dans_le_champ_nom_de_ce_salon"/>4. Donnez un nom au chat dans le champ « Nom de ce salon »<text:bookmark-end text:name="__RefHeading___donnez_un_nom_au_chat_dans_le_champ_nom_de_ce_salon_5"/><text:bookmark-end text:name="donnez_un_nom_au_chat_dans_le_champ_nom_de_ce_salon"/></text:h>
      <text:p text:style-name="Text_20_body"><draw:frame draw:style-name="mediacenter" draw:name="3" text:anchor-type="paragraph" draw:z-index="3" svg:width="17.065625cm" style:rel-width="100%" svg:height="3.1220833333333cm" style:rel-height="scale"><draw:image xlink:href="Pictures/e969bd3d94c0d6ab3f4adb1756eaf861.png" xlink:type="simple" xlink:show="embed" xlink:actuate="onLoad"/></draw:frame></text:p>
      <text:h text:style-name="Heading_20_3" text:outline-level="3"><text:bookmark-start text:name="__RefHeading___faites_defiler_la_page_et_cliquez_sur_enregistrer_et_afficher_pour_acceder_au_chat_6"/><text:bookmark-start text:name="faites_defiler_la_page_et_cliquez_sur_enregistrer_et_afficher_pour_acceder_au_chat"/>5. Faites défiler la page et cliquez sur « Enregistrer et afficher » pour accéder au chat<text:bookmark-end text:name="__RefHeading___faites_defiler_la_page_et_cliquez_sur_enregistrer_et_afficher_pour_acceder_au_chat_6"/><text:bookmark-end text:name="faites_defiler_la_page_et_cliquez_sur_enregistrer_et_afficher_pour_acceder_au_chat"/></text:h>
      <text:p text:style-name="Text_20_body"><draw:frame draw:style-name="mediacenter" draw:name="4" text:anchor-type="paragraph" draw:z-index="4" svg:width="18.679583333333cm" style:rel-width="100%" svg:height="12.461875cm" style:rel-height="scale"><draw:image xlink:href="Pictures/a82da1f2271baf46a926803c39ea0244.png" xlink:type="simple" xlink:show="embed" xlink:actuate="onLoad"/></draw:frame></text:p>
      <text:h text:style-name="Heading_20_3" text:outline-level="3"><text:bookmark-start text:name="__RefHeading___le_chat_est_cree._pour_y_participer_cliquez_sur_cliquer_ici_pour_participer_au_chat_cet_affichage_est_identique_pour_les_enseignants_et_les_etudiants_7"/><text:bookmark-start text:name="le_chat_est_cree._pour_y_participer_cliquez_sur_cliquer_ici_pour_participer_au_chat_cet_affichage_est_identique_pour_les_enseignants_et_les_etudiants"/>6. Le chat est créé. Pour y participer, cliquez sur « Cliquer ici pour participer au chat » (cet affichage est identique pour les enseignants et les étudiants).<text:bookmark-end text:name="__RefHeading___le_chat_est_cree._pour_y_participer_cliquez_sur_cliquer_ici_pour_participer_au_chat_cet_affichage_est_identique_pour_les_enseignants_et_les_etudiants_7"/><text:bookmark-end text:name="le_chat_est_cree._pour_y_participer_cliquez_sur_cliquer_ici_pour_participer_au_chat_cet_affichage_est_identique_pour_les_enseignants_et_les_etudiants"/></text:h>
      <text:p text:style-name="Text_20_body"><draw:frame draw:style-name="mediacenter" draw:name="5" text:anchor-type="paragraph" draw:z-index="5" svg:width="8.7047916666667cm" svg:height="4.60375cm"><draw:image xlink:href="Pictures/a4c5479b796f1e0e46f3d270db01d7a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0::33:04</meta:creation-date>
    <dc:creator>Generated</dc:creator>
    <dc:date>2026-08-10T20::33:04</dc:date>
    <dc:language>en-US</dc:language>
    <meta:editing-cycles>1</meta:editing-cycles>
    <meta:editing-duration>PT0S</meta:editing-duration>
    <dc:title>moodle:chat:creer</dc:title>
  </office:meta>
</office:document-meta>
</file>