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e00cff9142011ed18e580ed50388b3.png"/>
  <manifest:file-entry manifest:media-type="image/png" manifest:full-path="Pictures/c2025f7ec7467bc1d6da2bfffe0648ee.png"/>
  <manifest:file-entry manifest:media-type="image/png" manifest:full-path="Pictures/27cac8a67ea62735dbce9c58841ebc51.png"/>
  <manifest:file-entry manifest:media-type="image/png" manifest:full-path="Pictures/0edc127ef22a8e949ab20a6ed9ca16e4.png"/>
  <manifest:file-entry manifest:media-type="image/png" manifest:full-path="Pictures/737e06b096f9b93a8b95d0478f0b75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carte_mentale_web2"/>Les outils du WEB 2.0 offre des possibilités importantes de partages de contenus. </text:p>
      <text:p text:style-name="Text_20_body">Sur Moodle, il est aisé de partager le contenu via l'intégration d'un cadre en ligne de type <text:a xlink:type="simple" xlink:href="https://fr.wikipedia.org/wiki/%C3%89l%C3%A9ment_HTML#%3Ciframe%3E" text:style-name="Internet_20_link" text:visited-style-name="Visited_20_Internet_20_Link">iframe</text:a> ou le partage de liens. </text:p>
      <text:p text:style-name="Text_20_body">Les plus connus sont les outils de partage Vidéo comme Youtube ou Daily Motion. </text:p>
      <text:p text:style-name="Text_20_body">Nous pouvons aussi partager d'autre contenus produits par des applications “en ligne” ( ex : Prezi, Cacoa,Meindmeister  etc.)</text:p>
      <text:p text:style-name="Text_20_body"><text:span text:style-name="Strong_20_Emphasis">Les outils en ligne proposés par Framasoft permettent aussi cette intégration (<text:a xlink:type="simple" xlink:href="https://framasoft.org/fr/" text:style-name="Internet_20_link" text:visited-style-name="Visited_20_Internet_20_Link">https://framasoft.org/fr/</text:a> onglet “Services libres”. C'est le cas de Framindmap : <text:a xlink:type="simple" xlink:href="https://framindmap.org/" text:style-name="Internet_20_link" text:visited-style-name="Visited_20_Internet_20_Link">https://framindmap.org/</text:a>.</text:span></text:p>
      <text:p text:style-name="Text_20_body">Sur le service <text:span text:style-name="Emphasis">framindmap</text:span></text:p>
      <text:list text:style-name="Numbering_20_1" text:continue-numbering="false">
        <text:list-item>
          <text:p text:style-name="Numbering_20_1_Content_First"> se créer un compte sur le service. </text:p>
        </text:list-item>
        <text:list-item>
          <text:p text:style-name="Numbering_20_1_Content"> créer sa carte mentale</text:p>
        </text:list-item>
        <text:list-item>
          <text:p text:style-name="Numbering_20_1_Content_Last"> la partager (l'url, même si elle est “publique” ressemble à une URL secrète, car extrêmement compliquée à retenir  - sachez que les contenus des “frama” ne sont pas indexés par Google- )</text:p>
        </text:list-item>
      </text:list>
      <text:p text:style-name="Text_20_body"><draw:frame draw:style-name="media" draw:name="0" text:anchor-type="as-char" draw:z-index="0" svg:width="17.806458333333cm" style:rel-width="100%" svg:height="19.3675cm" style:rel-height="scale"><draw:image xlink:href="Pictures/a0e00cff9142011ed18e580ed50388b3.png" xlink:type="simple" xlink:show="embed" xlink:actuate="onLoad"/></draw:frame>
<text:span text:style-name="Strong_20_Emphasis">Attention pour partager en mode lecture, cliquez sur “publier ” dans le menu!</text:span>
<draw:frame draw:style-name="media" draw:name="1" text:anchor-type="as-char" draw:z-index="1" svg:width="13.070416666667cm" svg:height="4.841875cm"><draw:image xlink:href="Pictures/c2025f7ec7467bc1d6da2bfffe0648ee.png" xlink:type="simple" xlink:show="embed" xlink:actuate="onLoad"/></draw:frame></text:p>
      <text:p text:style-name="Text_20_body">Dans un cours Moodle</text:p>
      <text:list text:style-name="Numbering_20_1" text:continue-numbering="false">
        <text:list-item>
          <text:p text:style-name="Numbering_20_1_Content_First"> créez ou ouvrez une ressource étiquette ( mode “édition”)</text:p>
        </text:list-item>
        <text:list-item>
          <text:p text:style-name="Numbering_20_1_Content"> dépliez l'éditeur et cochez le mode “html” en cliquant sur &lt;&gt;</text:p>
        </text:list-item>
        <text:list-item>
          <text:p text:style-name="Numbering_20_1_Content_Last"> copiez-collez le code l'iframe récupéré lors du partage</text:p>
        </text:list-item>
      </text:list>
      <text:p text:style-name="Text_20_body"><draw:frame draw:style-name="media" draw:name="2" text:anchor-type="as-char" draw:z-index="2" svg:width="33.3375cm" style:rel-width="100%" svg:height="10.980208333333cm" style:rel-height="scale"><draw:image xlink:href="Pictures/27cac8a67ea62735dbce9c58841ebc51.png" xlink:type="simple" xlink:show="embed" xlink:actuate="onLoad"/></draw:frame></text:p>
      <text:p text:style-name="Text_20_body">Si vous souhaitez que cette carte soit “éditable” en mode collaboratif, vous devez préalablement inviter les collaborateur en cliquant sur le lien “partager” dans le menu :
<draw:frame draw:style-name="media" draw:name="3" text:anchor-type="as-char" draw:z-index="3" svg:width="13.070416666667cm" svg:height="4.841875cm"><draw:image xlink:href="Pictures/0edc127ef22a8e949ab20a6ed9ca16e4.png" xlink:type="simple" xlink:show="embed" xlink:actuate="onLoad"/></draw:frame>
puis
<draw:frame draw:style-name="media" draw:name="4" text:anchor-type="as-char" draw:z-index="4" svg:width="15.319375cm" svg:height="15.451666666667cm"><draw:image xlink:href="Pictures/737e06b096f9b93a8b95d0478f0b755a.png" xlink:type="simple" xlink:show="embed" xlink:actuate="onLoad"/></draw:frame></text:p>
      <text:p text:style-name="Text_20_body"> et penser à leur fournir le lien en édition (via le message d’invitation par exemple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2::21:44</meta:creation-date>
    <dc:creator>Generated</dc:creator>
    <dc:date>2026-08-10T02::21:44</dc:date>
    <dc:language>en-US</dc:language>
    <meta:editing-cycles>1</meta:editing-cycles>
    <meta:editing-duration>PT0S</meta:editing-duration>
    <dc:title>moodle:carte_mentale_web2</dc:title>
  </office:meta>
</office:document-meta>
</file>