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82b44ac996885dacec0aa62bf6cb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arnet_de_notes"/><text:bookmark-start text:name="__RefHeading___carnet_de_notes_1"/><text:bookmark-start text:name="carnet_de_notes"/>Carnet de notes<text:bookmark-end text:name="__RefHeading___carnet_de_notes_1"/><text:bookmark-end text:name="carnet_de_notes"/></text:h>
      <text:p text:style-name="Text_20_body">Le carnet de notes est constitué d'éléments de note ayant été recueillies depuis le résultat des différentes évaluations dans un espace de cours. </text:p>
      <text:p text:style-name="Text_20_body">Il permet de les visualiser, les modifier mais également de les organiser en catégories d’effectuer les calculs totaux de diverses manières. </text:p>
      <text:p text:style-name="Text_20_body">Pour y accéder depuis l'affichage de son espace de cours, il suffit de cliquer dans le menu latéral gauche, sur <text:span text:style-name="Strong_20_Emphasis">notes</text:span>.</text:p>
      <text:p text:style-name="Text_20_body"><draw:frame draw:style-name="mediacenter" draw:name="0" text:anchor-type="paragraph" draw:z-index="0" svg:width="50.508958333333cm" style:rel-width="100%" svg:height="24.103541666667cm" style:rel-height="scale"><draw:image xlink:href="Pictures/0082b44ac996885dacec0aa62bf6cb37.png" xlink:type="simple" xlink:show="embed" xlink:actuate="onLoad"/></draw:frame></text:p>
      <text:h text:style-name="Heading_20_2" text:outline-level="2"><text:bookmark-start text:name="__RefHeading___affichage_et_elements_2"/><text:bookmark-start text:name="affichage_et_elements"/>Affichage et éléments<text:bookmark-end text:name="__RefHeading___affichage_et_elements_2"/><text:bookmark-end text:name="affichage_et_elements"/></text:h>
      <text:p text:style-name="Text_20_body">En cliquant sur affichage / rapport de l’évaluateur, l’enseignant peut voir l'ensemble des participants ainsi que les notes qu’ils ont obtenu pour ceux qui ont répondu à une activité notée. Ces éléments sont regroupés en différentes colonnes ; </text:p>
      <text:p text:style-name="Text_20_body">une colonne pour chaque activité notée et une colonne pour la note globale du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05:56</meta:creation-date>
    <dc:creator>Generated</dc:creator>
    <dc:date>2026-08-11T00::05:56</dc:date>
    <dc:language>en-US</dc:language>
    <meta:editing-cycles>1</meta:editing-cycles>
    <meta:editing-duration>PT0S</meta:editing-duration>
    <dc:title>moodle:carnet_de_notes</dc:title>
  </office:meta>
</office:document-meta>
</file>