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2bab25d1258bc42af4aeeaea04a0c8.png"/>
  <manifest:file-entry manifest:media-type="image/png" manifest:full-path="Pictures/75ac6fe136f6d0e1c3075129d7e8b52a.png"/>
  <manifest:file-entry manifest:media-type="image/png" manifest:full-path="Pictures/bf84101421b73fd1931fe44e2a980c41.png"/>
  <manifest:file-entry manifest:media-type="image/png" manifest:full-path="Pictures/382ce7dda1448ca9e833e64698d517e4.png"/>
  <manifest:file-entry manifest:media-type="image/png" manifest:full-path="Pictures/b104c930e1c820300d76ecba4e07fa7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acher_les_notes_des_etudiants_avant_une_date_donnee"/><text:bookmark-start text:name="__RefHeading___cacher_les_notes_des_etudiants_1"/><text:bookmark-start text:name="cacher_les_notes_des_etudiants"/>Cacher les notes des étudiants<text:bookmark-end text:name="__RefHeading___cacher_les_notes_des_etudiants_1"/><text:bookmark-end text:name="cacher_les_notes_des_etudiants"/></text:h>
      <text:p text:style-name="Text_20_body">Vous pouvez si vous souhaitez cacher les notes des devoirs aux étudiants pour ne pas, par exemple, qu’ils les aient au fil de vos corrections mais en simultané, à l’issue de toutes vos corrections. Vous pouvez cacher vos notes de deux façons : manuellement ou jusqu'à une date donnée. </text:p>
      <text:p text:style-name="Text_20_body">Sur votre espace de cours : </text:p>
      <text:p text:style-name="Text_20_body"><draw:frame draw:style-name="mediacenter" draw:name="0" text:anchor-type="paragraph" draw:z-index="0" svg:width="41.43375cm" style:rel-width="100%" svg:height="9.68375cm" style:rel-height="scale"><draw:image xlink:href="Pictures/382bab25d1258bc42af4aeeaea04a0c8.png" xlink:type="simple" xlink:show="embed" xlink:actuate="onLoad"/></draw:frame></text:p>
      <text:p text:style-name="Text_20_body">Une ligne « commande » apparait au-dessus des noms de vos étudiants. Cliquez, dans cette ligne, sur la colonne qui concerne votre test, sur la route crantée.</text:p>
      <text:p text:style-name="Text_20_body"><draw:frame draw:style-name="mediacenter" draw:name="1" text:anchor-type="paragraph" draw:z-index="1" svg:width="40.110833333333cm" style:rel-width="100%" svg:height="12.779375cm" style:rel-height="scale"><draw:image xlink:href="Pictures/75ac6fe136f6d0e1c3075129d7e8b52a.png" xlink:type="simple" xlink:show="embed" xlink:actuate="onLoad"/></draw:frame></text:p>
      <text:p text:style-name="Text_20_body">Vous avez alors accès à différents paramètres. </text:p>
      <text:h text:style-name="Heading_20_2" text:outline-level="2"><text:bookmark-start text:name="__RefHeading___cacher_rendre_visible_manuellement_2"/><text:bookmark-start text:name="cacher_rendre_visible_manuellement"/>Cacher/ rendre visible manuellement<text:bookmark-end text:name="__RefHeading___cacher_rendre_visible_manuellement_2"/><text:bookmark-end text:name="cacher_rendre_visible_manuellement"/></text:h>
      <text:p text:style-name="Text_20_body"><draw:frame draw:style-name="mediacenter" draw:name="2" text:anchor-type="paragraph" draw:z-index="2" svg:width="24.897291666667cm" style:rel-width="100%" svg:height="9.3133333333333cm" style:rel-height="scale"><draw:image xlink:href="Pictures/bf84101421b73fd1931fe44e2a980c41.png" xlink:type="simple" xlink:show="embed" xlink:actuate="onLoad"/></draw:frame></text:p>
      <text:p text:style-name="Text_20_body">Les étudiants n'ont plus accès à leur note. Pour rendre les notes visibles, <text:span text:style-name="Strong_20_Emphasis">effectuer la même démarche en décochant “cacher”</text:span>. Les notes des étudiants seront alors accessibles sur l'espace de cours. </text:p>
      <text:h text:style-name="Heading_20_2" text:outline-level="2"><text:bookmark-start text:name="__RefHeading___jusqu_a_une_date_donnee_3"/><text:bookmark-start text:name="jusqu_a_une_date_donnee"/>Jusqu'à une date donnée<text:bookmark-end text:name="__RefHeading___jusqu_a_une_date_donnee_3"/><text:bookmark-end text:name="jusqu_a_une_date_donnee"/></text:h>
      <text:p text:style-name="Text_20_body">Vous pouvez également rendre accessible automatiquement les notes à partir d'une date donnée. Pour cela : </text:p>
      <text:p text:style-name="Text_20_body"><draw:frame draw:style-name="mediacenter" draw:name="3" text:anchor-type="paragraph" draw:z-index="3" svg:width="21.404791666667cm" style:rel-width="100%" svg:height="8.016875cm" style:rel-height="scale"><draw:image xlink:href="Pictures/382ce7dda1448ca9e833e64698d517e4.png" xlink:type="simple" xlink:show="embed" xlink:actuate="onLoad"/></draw:frame></text:p>
      <text:p text:style-name="Text_20_body"><draw:frame draw:style-name="mediacenter" draw:name="4" text:anchor-type="paragraph" draw:z-index="4" svg:width="33.628541666667cm" style:rel-width="100%" svg:height="9.2339583333333cm" style:rel-height="scale"><draw:image xlink:href="Pictures/b104c930e1c820300d76ecba4e07fa72.png" xlink:type="simple" xlink:show="embed" xlink:actuate="onLoad"/></draw:frame></text:p>
      <text:p text:style-name="Text_20_body">Les notes seront alors accessibles aux étudiants automatiquement à partir de la date renseigné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09::28:12</meta:creation-date>
    <dc:creator>Generated</dc:creator>
    <dc:date>2026-08-21T09::28:12</dc:date>
    <dc:language>en-US</dc:language>
    <meta:editing-cycles>1</meta:editing-cycles>
    <meta:editing-duration>PT0S</meta:editing-duration>
    <dc:title>moodle:cacher_les_notes_des_etudiants_avant_une_date_donnee</dc:title>
  </office:meta>
</office:document-meta>
</file>