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c4f85ccfd3abf273e8c37f02e621cba.png"/>
  <manifest:file-entry manifest:media-type="image/png" manifest:full-path="Pictures/3f458ace026a56ab6656343469d0c3af.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bug_panier_activites_import_quiz"/><text:bookmark-start text:name="__RefHeading___bug_du_panier_d_activite_a_l_import_de_quiz_1"/><text:bookmark-start text:name="bug_du_panier_d_activite_a_l_import_de_quiz"/>Bug du panier d'activité à l'import de quiz<text:bookmark-end text:name="__RefHeading___bug_du_panier_d_activite_a_l_import_de_quiz_1"/><text:bookmark-end text:name="bug_du_panier_d_activite_a_l_import_de_quiz"/></text:h>
      <text:p text:style-name="Text_20_body">Avec la version de Moodle (3.11) actuellement installée pour nos plateformes Ecampus, Collegium Santé et Prelude, il existe un bug sur le panier d'activités.</text:p>
      <text:h text:style-name="Heading_20_2" text:outline-level="2"><text:bookmark-start text:name="__RefHeading___les_symptomes_2"/><text:bookmark-start text:name="les_symptomes"/>Les symptômes<text:bookmark-end text:name="__RefHeading___les_symptomes_2"/><text:bookmark-end text:name="les_symptomes"/></text:h>
      <text:p text:style-name="Text_20_body">Lors de l'import d'une activité test (quiz) depuis le panier d'activités, un message d'erreur apparaît : <text:span text:style-name="Source_20_Text">Une erreur inattendue est survenue</text:span></text:p>
      <text:p text:style-name="Text_20_body"><draw:frame draw:style-name="mediacenter" draw:name="0" text:anchor-type="paragraph" draw:z-index="0" svg:width="33.81375cm" style:rel-width="100%" svg:height="6.0325cm" style:rel-height="scale"><draw:image xlink:href="Pictures/dc4f85ccfd3abf273e8c37f02e621cba.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Parfois, un message “<text:span text:style-name="Emphasis">Identifiant de module de cours non valide</text:span>” peut aussi apparaître.
</text:p>
          </table:table-cell>
        </table:table-row>
      </table:table>
      <text:h text:style-name="Heading_20_3" text:outline-level="3"><text:bookmark-start text:name="__RefHeading___autres_consequences_3"/><text:bookmark-start text:name="autres_consequences"/>Autres conséquences<text:bookmark-end text:name="__RefHeading___autres_consequences_3"/><text:bookmark-end text:name="autres_consequences"/></text:h>
      <text:p text:style-name="Text_20_body">Le bug abîme le cours dans la base de données (rupture d'intégrité dans les références entre modules et sections). 
L'affichage de messages d'erreurs du type <text:span text:style-name="Source_20_Text">Identifiant de module de cours non valide</text:span> peut apparaître :</text:p>
      <text:list text:style-name="List_20_1" text:continue-numbering="false">
        <text:list-item>
          <text:p text:style-name="List_20_1_Content_First"> lors de la consultation du carnet de notes (le message d'erreur apparaît pendant la phase initiale de recalcul des notes, empêchant la consultation du carnet)</text:p>
        </text:list-item>
        <text:list-item>
          <text:p text:style-name="List_20_1_Content"> lors de l'accès au paramétrage du quiz</text:p>
        </text:list-item>
        <text:list-item>
          <text:p text:style-name="List_20_1_Content"> lors de l'envoi des tentatives par les étudiants (<text:span text:style-name="Strong_20_Emphasis">ce qui peut bloquer l'enregistrement des tentatives</text:span>)</text:p>
        </text:list-item>
        <text:list-item>
          <text:p text:style-name="List_20_1_Content"> lors de l'exécution de certaines tâches programmées sur le serveur (tâches en erreur)</text:p>
        </text:list-item>
        <text:list-item>
          <text:p text:style-name="List_20_1_Content_Last"> …et probablement d'autres effets non encore répertoriés.</text:p>
        </text:list-item>
      </text:list>
      <text:h text:style-name="Heading_20_2" text:outline-level="2"><text:bookmark-start text:name="__RefHeading___conditions_de_survenu_du_bug_4"/><text:bookmark-start text:name="conditions_de_survenu_du_bug"/>Conditions de survenu du bug<text:bookmark-end text:name="__RefHeading___conditions_de_survenu_du_bug_4"/><text:bookmark-end text:name="conditions_de_survenu_du_bug"/></text:h>
      <text:p text:style-name="Text_20_body">Pour que ce bug se manifeste, il faut l'existence de 4 conditions simultanées.</text:p>
      <text:list text:style-name="Numbering_20_1" text:continue-numbering="false">
        <text:list-item>
          <text:p text:style-name="Numbering_20_1_Content_First"> l'élément placé dans le panier d'activité est, ou contient, un <text:span text:style-name="Strong_20_Emphasis">quiz avec un critère d'achèvement sur l'obtention d'une note</text:span></text:p>
        </text:list-item>
        <text:list-item>
          <text:p text:style-name="Numbering_20_1_Content"> <text:span text:style-name="Strong_20_Emphasis">l'espace cours source comporte plus d'éléments notés qu'il y en a dans le panier d'activités</text:span> (= il existe au moins un élément noté dans le cours source avant insertion du panier d'activités)</text:p>
        </text:list-item>
        <text:list-item>
          <text:p text:style-name="Numbering_20_1_Content"> l'import depuis le panier d'activités se fait dans une <text:span text:style-name="Strong_20_Emphasis">section cachée</text:span> de l'espace cours de destination</text:p>
        </text:list-item>
        <text:list-item>
          <text:p text:style-name="Numbering_20_1_Content_Last"> <text:span text:style-name="Strong_20_Emphasis">Au moins une note</text:span> a déjà attribuée à un étudiant sur une activité du cours de destination</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9">
            <text:list text:style-name="List_20_1" text:continue-numbering="false">
              <text:list-item>
                <text:p text:style-name="List_20_1_Content_First"> Sans la condition 1, le bug existe, mais fait moins de dégâts (pas de rupture d'intégrité en base de données)</text:p>
              </text:list-item>
              <text:list-item>
                <text:p text:style-name="List_20_1_Content"> Les conditions 1, 2 et 3 existent lors d'un usage standard du <text:a xlink:type="simple" xlink:href="https://webcemu.unicaen.fr/doku.php?id=cemu:plateformes:moodle:administration:kit_epreuve_examen" text:style-name="Internet_20_link" text:visited-style-name="Visited_20_Internet_20_Link">Kit d'évaluation pour les épreuves d'examen</text:a></text:p>
              </text:list-item>
              <text:list-item>
                <text:p text:style-name="List_20_1_Content_Last"> ce bug n'existait pas sur la version de Moodle utilisée l'année précédente (2020-2021, Moodle 3.9) et n'existera pas sur celle de l'année prochaine (Moodle 4.0)</text:p>
              </text:list-item>
            </text:list>
          </table:table-cell>
        </table:table-row>
      </table:table>
      <text:h text:style-name="Heading_20_2" text:outline-level="2"><text:bookmark-start text:name="__RefHeading___mesures_palliatives_5"/><text:bookmark-start text:name="mesures_palliatives"/>Mesures palliatives<text:bookmark-end text:name="__RefHeading___mesures_palliatives_5"/><text:bookmark-end text:name="mesures_palliatives"/></text:h>
      <text:p text:style-name="Text_20_body">Pour ne pas avoir ce bug, il ne faut pas importer de quiz, depuis le panier d'activité, dans une <text:span text:style-name="Strong_20_Emphasis">section cachée</text:span>, mais, au contraire :</text:p>
      <text:list text:style-name="Numbering_20_1" text:continue-numbering="false">
        <text:list-item>
          <text:p text:style-name="Numbering_20_1_Content_First"> rendre la section visible avant l'import</text:p>
        </text:list-item>
        <text:list-item>
          <text:p text:style-name="Numbering_20_1_Content"> faire l'import depuis le panier d'activités</text:p>
        </text:list-item>
        <text:list-item>
          <text:p text:style-name="Numbering_20_1_Content_Last"> cacher la section ensuite si c'est souhaité</text:p>
        </text:list-item>
      </text:list>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text:span text:style-name="Strong_20_Emphasis">ATTENTION !</text:span>Si le bug s'est produit au moins une fois dans un espace cours, celui-ci a probablement été abîmé en base de données, ce qui produira probablement des effets indésirables (déjà listé plus haut). Il faut donc IMPERATIVEMENT prévenir l'ingénieur technopédagogique en charge de votre composante pour qu'une intervention d'assainissement de l'espace cours soit effectuée par les administrateurs de la plateforme. A défaut, envoyer un mail à <text:span text:style-name="Source_20_Text">cemu.assistance@unicaen.fr</text:span> avec dans l'objet <text:span text:style-name="Source_20_Text">[bug panier d'activité import quiz]</text:span></text:p>
          </table:table-cell>
        </table:table-row>
      </table:table>
      <text:h text:style-name="Heading_20_2" text:outline-level="2"><text:bookmark-start text:name="__RefHeading___pour_en_savoir_plus_6"/><text:bookmark-start text:name="pour_en_savoir_plus"/>Pour en savoir plus<text:bookmark-end text:name="__RefHeading___pour_en_savoir_plus_6"/><text:bookmark-end text:name="pour_en_savoir_plus"/></text:h>
      <text:p text:style-name="Text_20_body">Ce bug a été signalé à la communauté Moodle.</text:p>
      <text:p text:style-name="Text_20_body">Voir (en anglais)</text:p>
      <text:list text:style-name="List_20_1" text:continue-numbering="false">
        <text:list-item>
          <text:p text:style-name="LastListParagraph_List_20_1_Content_First"> <text:a xlink:type="simple" xlink:href="https://tracker.moodle.org/browse/CONTRIB-8785" text:style-name="Internet_20_link" text:visited-style-name="Visited_20_Internet_20_Link">https://tracker.moodle.org/browse/CONTRIB-8785</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6::54:43</meta:creation-date>
    <dc:creator>Generated</dc:creator>
    <dc:date>2026-08-26T16::54:43</dc:date>
    <dc:language>en-US</dc:language>
    <meta:editing-cycles>1</meta:editing-cycles>
    <meta:editing-duration>PT0S</meta:editing-duration>
    <dc:title>moodle:bug_panier_activites_import_quiz</dc:title>
  </office:meta>
</office:document-meta>
</file>