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1ab630b0d3efcf99e646dc07b33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2.120416666667cm" style:rel-width="100%" svg:height="19.52625cm" style:rel-height="scale"><draw:image xlink:href="Pictures/db1ab630b0d3efcf99e646dc07b33f0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7::49:33</meta:creation-date>
    <dc:creator>Generated</dc:creator>
    <dc:date>2026-08-20T07::49:33</dc:date>
    <dc:language>en-US</dc:language>
    <meta:editing-cycles>1</meta:editing-cycles>
    <meta:editing-duration>PT0S</meta:editing-duration>
    <dc:title>moodle:bdd1_champs</dc:title>
  </office:meta>
</office:document-meta>
</file>