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moodle:ateliers_groupes_separes"/>Attribution des travaux dans l’évaluation par les pairs de l'activité atelier</text:span></text:p>
      <text:p text:style-name="Text_20_body">Objectif : attribuer les travaux aux membres d'un même groupes (on souhaite que les étudiants ne puissent évaluer que les membres de leur groupe)</text:p>
      <text:p text:style-name="Text_20_body">1/ Après avoir cliqué sur <text:span text:style-name="Strong_20_Emphasis">Phase d'évaluation</text:span> pour l'activer, il faut attribuer les travaux aux groupes pour l'évaluation.</text:p>
      <text:p text:style-name="Text_20_body">Cliquer sur <text:span text:style-name="Strong_20_Emphasis">Attribuer les travaux</text:span>(dans le bloc Administration)</text:p>
      <text:p text:style-name="Text_20_body">2/ Cliquer sur l'onglet <text:span text:style-name="Strong_20_Emphasis">Attribution aléatoire</text:span></text:p>
      <text:p text:style-name="Text_20_body">3/ Mode de groupe : <text:span text:style-name="Strong_20_Emphasis">Groupes séparés</text:span></text:p>
      <text:p text:style-name="Text_20_body"><text:span text:style-name="Strong_20_Emphasis">Nombre d'évaluation</text:span>s (Choisir un nombre en fonction du nombre d'étudiants dans le groupe) et choisir Par travail remis</text:p>
      <text:p text:style-name="Text_20_body">4/ <text:span text:style-name="Strong_20_Emphasis">Cliquer sur Enregistrer</text:span></text:p>
      <text:p text:style-name="Text_20_body">5/ <text:span text:style-name="Strong_20_Emphasis">Vérification :</text:span> Vous pouvez vérifier dans l'onglet Attribution manuelle que chaque étudiant peut bien être évaluer par les autres membres de son groupe (colonne de gauche) et peut évaluer les membres de son groupe (colonne de dro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3::32:28</meta:creation-date>
    <dc:creator>Generated</dc:creator>
    <dc:date>2026-08-21T23::32:28</dc:date>
    <dc:language>en-US</dc:language>
    <meta:editing-cycles>1</meta:editing-cycles>
    <meta:editing-duration>PT0S</meta:editing-duration>
    <dc:title>moodle:ateliers_groupes_separes</dc:title>
  </office:meta>
</office:document-meta>
</file>