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c21f1c202cb20614235e3d93103d0.png"/>
  <manifest:file-entry manifest:media-type="image/png" manifest:full-path="Pictures/6f5004b1a7863a6eaf418c3eb031f0a7.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ed6a3a8377319a7849cc98efbf03c8d5.png"/>
  <manifest:file-entry manifest:media-type="image/png" manifest:full-path="Pictures/ada8829e48dc02473e9aaefc89f53d15.png"/>
  <manifest:file-entry manifest:media-type="image/png" manifest:full-path="Pictures/80cf8075ab8895d4a9830c86aa366bed.png"/>
  <manifest:file-entry manifest:media-type="image/png" manifest:full-path="Pictures/0d76e0cc5195685167e55ac85c91d06a.png"/>
  <manifest:file-entry manifest:media-type="image/png" manifest:full-path="Pictures/38ca99e00082d85bd442999a4a47192d.png"/>
  <manifest:file-entry manifest:media-type="image/png" manifest:full-path="Pictures/22416696fcedba2a2be36548191a9614.png"/>
  <manifest:file-entry manifest:media-type="image/png" manifest:full-path="Pictures/291718a354d34abdf5f8b916b9dcbbcb.png"/>
  <manifest:file-entry manifest:media-type="image/png" manifest:full-path="Pictures/f7814c0ed47058459d1fa8aaf5946d8d.png"/>
  <manifest:file-entry manifest:media-type="image/png" manifest:full-path="Pictures/97d2d96bde8a13cbdbc0782aa3dbb884.png"/>
  <manifest:file-entry manifest:media-type="image/png" manifest:full-path="Pictures/be830345c29cee9e077559532cdb223b.png"/>
  <manifest:file-entry manifest:media-type="image/png" manifest:full-path="Pictures/13b09252ba7a304aeb1d88263ebfdef5.png"/>
  <manifest:file-entry manifest:media-type="image/png" manifest:full-path="Pictures/90b764efa57593aee5fbfe1a2559e402.png"/>
  <manifest:file-entry manifest:media-type="image/png" manifest:full-path="Pictures/b85473a90f74d06a45a5bd82de182cfc.png"/>
  <manifest:file-entry manifest:media-type="image/png" manifest:full-path="Pictures/af0a98029be4d0107598533f20dffaad.png"/>
  <manifest:file-entry manifest:media-type="image/png" manifest:full-path="Pictures/5075213ae16cf750e81365a4e6604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9.9747916666667cm" svg:height="11.244791666667cm"><draw:image xlink:href="Pictures/277c21f1c202cb20614235e3d93103d0.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Le nombre de travaux attendus, c’est-à-dire le nombre d’étudiants devant déposer un travail.</text:p>
        </text:list-item>
        <text:list-item>
          <text:p text:style-name="List_20_1_Content"> Le nombre de travaux remis, en d’autres termes le nombre d’étudiants ayant déjà remis leur travail.</text:p>
        </text:list-item>
        <text:list-item>
          <text:p text:style-name="List_20_1_Content_Last">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La date et l’heure à partir de laquelle les étudiants sont autorisés à remettre leur travail – « Ouvert pour la remise des travaux dès le X, X.</text:p>
        </text:list-item>
        <text:list-item>
          <text:p text:style-name="List_20_1_Content"> La date et l’heure jusqu’à laquelle les étudiants sont autorisés à remettre leur travail – « Délai de remise des travaux : X, X.</text:p>
        </text:list-item>
        <text:list-item>
          <text:p text:style-name="List_20_1_Content_Last"> Le fait que vous n’êtes pas concerné par les échéances de remise des travaux – « Les restrictions de temps ne s’appliquent pas à vous.</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1" text:anchor-type="paragraph" draw:z-index="1" svg:width="39.713958333333cm" style:rel-width="100%" svg:height="14.710833333333cm" style:rel-height="scale"><draw:image xlink:href="Pictures/6f5004b1a7863a6eaf418c3eb031f0a7.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text:span text:style-name="Strong_20_Emphasis">1.</text:span>	Lorsque la date et l’heure de remise des travaux sont dépassées ou que tous les étudiants ont déposé leur travail, cliquez sur « Attribuer les travaux ».
<draw:frame draw:style-name="mediacenter" draw:name="2" text:anchor-type="paragraph" draw:z-index="2" svg:width="23.33625cm" style:rel-width="100%" svg:height="12.7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3" text:anchor-type="paragraph" draw:z-index="3" svg:width="21.881041666667cm" style:rel-width="100%" svg:height="6.2970833333333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 », sélectionnez le nombre de travaux que devra évaluer chaque étudiant – « par travail remis » – ou combien de fois chaque travail sera évalué – « par évaluateur » – dans les menus déroulants prévus à cet effet.
<draw:frame draw:style-name="mediacenter" draw:name="4" text:anchor-type="paragraph" draw:z-index="4" svg:width="26.008541666667cm" style:rel-width="100%" svg:height="13.202708333333cm" style:rel-height="scale"><draw:image xlink:href="Pictures/ed6a3a8377319a7849cc98efbf03c8d5.png" xlink:type="simple" xlink:show="embed" xlink:actuate="onLoad"/></draw:frame></text:p>
      <text:p text:style-name="Horizontal_20_Line"/>
      <text:p text:style-name="Text_20_body"><text:span text:style-name="Strong_20_Emphasis">4.</text:span>	Pour permettre aux étudiants qui n’ont pas participer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text:span text:style-name="Strong_20_Emphasis">5.</text:span>	Cochez la case « Ajouter les auto-évaluations » pour que chaque étudiant évalue son travail en plus de ceux de ses pairs.</text:p>
      <text:p text:style-name="Text_20_body"><text:span text:style-name="Strong_20_Emphasis">6.</text:span>	Validez l’attribution des travaux en cliquant sur le bouton gris « Enregister ».
<draw:frame draw:style-name="mediacenter" draw:name="5" text:anchor-type="paragraph" draw:z-index="5" svg:width="25.585208333333cm" style:rel-width="100%" svg:height="13.308541666667cm" style:rel-height="scale"><draw:image xlink:href="Pictures/ada8829e48dc02473e9aaefc89f53d15.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6" text:anchor-type="paragraph" draw:z-index="6" svg:width="19.632083333333cm" style:rel-width="100%" svg:height="4.8947916666667cm" style:rel-height="scale"><draw:image xlink:href="Pictures/80cf8075ab8895d4a9830c86aa366bed.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7" text:anchor-type="paragraph" draw:z-index="7" svg:width="29.130625cm" style:rel-width="100%" svg:height="8.175625cm" style:rel-height="scale"><draw:image xlink:href="Pictures/0d76e0cc5195685167e55ac85c91d06a.png" xlink:type="simple" xlink:show="embed" xlink:actuate="onLoad"/></draw:frame></text:p>
      <text:p text:style-name="Horizontal_20_Line"/>
      <text:p text:style-name="Text_20_body"><text:span text:style-name="Strong_20_Emphasis">9.</text:span>	Pour revenir au tableau des phases, faites défiler la page vers le haut et cliquez sur l’intitulé de votre activité « atelier ».
<draw:frame draw:style-name="mediacenter" draw:name="8" text:anchor-type="paragraph" draw:z-index="8" svg:width="25.585208333333cm" style:rel-width="100%" svg:height="12.170833333333cm" style:rel-height="scale"><draw:image xlink:href="Pictures/38ca99e00082d85bd442999a4a47192d.png" xlink:type="simple" xlink:show="embed" xlink:actuate="onLoad"/></draw:frame></text:p>
      <text:p text:style-name="Horizontal_20_Line"/>
      <text:p text:style-name="Text_20_body"><text:span text:style-name="Strong_20_Emphasis">10.</text:span>	De retour à la page sur laquelle se trouve le tableau des phases, constatez que le nombre de nombre de travaux « à attribuer » est « 0 ».
<draw:frame draw:style-name="mediacenter" draw:name="9" text:anchor-type="paragraph" draw:z-index="9" svg:width="15.372291666667cm" svg:height="12.7cm"><draw:image xlink:href="Pictures/22416696fcedba2a2be36548191a9614.png" xlink:type="simple" xlink:show="embed" xlink:actuate="onLoad"/></draw:frame></text:p>
      <text:h text:style-name="Heading_20_2" text:outline-level="2"><text:bookmark-start text:name="__RefHeading___vue_etudiant_3"/><text:bookmark-start text:name="vue_etudiant"/>Vue étudiant<text:bookmark-end text:name="__RefHeading___vue_etudiant_3"/><text:bookmark-end text:name="vue_etudiant"/></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10" text:anchor-type="paragraph" draw:z-index="10" svg:width="39.0525cm" style:rel-width="100%" svg:height="10.451041666667cm" style:rel-height="scale"><draw:image xlink:href="Pictures/291718a354d34abdf5f8b916b9dcbbcb.png" xlink:type="simple" xlink:show="embed" xlink:actuate="onLoad"/></draw:frame>
<draw:frame draw:style-name="mediacenter" draw:name="11" text:anchor-type="paragraph" draw:z-index="11" svg:width="38.549791666667cm" style:rel-width="100%" svg:height="13.361458333333cm" style:rel-height="scale"><draw:image xlink:href="Pictures/f7814c0ed47058459d1fa8aaf5946d8d.png" xlink:type="simple" xlink:show="embed" xlink:actuate="onLoad"/></draw:frame>
<draw:frame draw:style-name="mediacenter" draw:name="12" text:anchor-type="paragraph" draw:z-index="12" svg:width="36.909375cm" style:rel-width="100%" svg:height="11.191875cm" style:rel-height="scale"><draw:image xlink:href="Pictures/97d2d96bde8a13cbdbc0782aa3dbb884.png" xlink:type="simple" xlink:show="embed" xlink:actuate="onLoad"/></draw:frame></text:p>
      <text:h text:style-name="Heading_20_3" text:outline-level="3"><text:bookmark-start text:name="__RefHeading___evaluation_des_travaux_exemplaires_4"/><text:bookmark-start text:name="evaluation_des_travaux_exemplaires"/>Évaluation des travaux exemplaires<text:bookmark-end text:name="__RefHeading___evaluation_des_travaux_exemplaires_4"/><text:bookmark-end text:name="evaluation_des_travaux_exemplaires"/></text:h>
      <text:p text:style-name="Text_20_body">Pour évaluer les travaux exemplaires, l'étudiant clique sur le bouton gris <text:span text:style-name="Strong_20_Emphasis">“Évaluer”</text:span>, associé à chacun des travaux exemplaires à évaluer.
<draw:frame draw:style-name="mediacenter" draw:name="13" text:anchor-type="paragraph" draw:z-index="13" svg:width="36.909375cm" style:rel-width="100%" svg:height="11.191875cm" style:rel-height="scale"><draw:image xlink:href="Pictures/97d2d96bde8a13cbdbc0782aa3dbb884.png" xlink:type="simple" xlink:show="embed" xlink:actuate="onLoad"/></draw:frame></text:p>
      <text:p text:style-name="Text_20_body">Quand les travaux exemplaires ont été évalués, la ligne “Évaluer les travaux exemplaires” du tableau des phases est précédée par une icône représentant une <text:span text:style-name="Strong_20_Emphasis">coche verte</text:span>.
<draw:frame draw:style-name="mediacenter" draw:name="14" text:anchor-type="paragraph" draw:z-index="14" svg:width="15.848541666667cm" svg:height="8.969375cm"><draw:image xlink:href="Pictures/be830345c29cee9e077559532cdb223b.png" xlink:type="simple" xlink:show="embed" xlink:actuate="onLoad"/></draw:frame></text:p>
      <text:p text:style-name="Text_20_body">Tant que la phase suivante n'est pas enclenchée, l'étudiant peut <text:span text:style-name="Strong_20_Emphasis">ré-évaluer</text:span> les travaux exemplaires.
<draw:frame draw:style-name="mediacenter" draw:name="15" text:anchor-type="paragraph" draw:z-index="15" svg:width="11.27125cm" svg:height="11.165416666667cm"><draw:image xlink:href="Pictures/13b09252ba7a304aeb1d88263ebfdef5.png" xlink:type="simple" xlink:show="embed" xlink:actuate="onLoad"/></draw:frame></text:p>
      <text:h text:style-name="Heading_20_3" text:outline-level="3"><text:bookmark-start text:name="__RefHeading___remise_du_travail_5"/><text:bookmark-start text:name="remise_du_travail"/>Remise du travail<text:bookmark-end text:name="__RefHeading___remise_du_travail_5"/><text:bookmark-end text:name="remise_du_travail"/></text:h>
      <text:p text:style-name="Text_20_body">L'étudiant clique sur le bouton <text:span text:style-name="Strong_20_Emphasis">“Ajouter un travail”</text:span> pour déposer sa production : 
<draw:frame draw:style-name="mediacenter" draw:name="16" text:anchor-type="paragraph" draw:z-index="16" svg:width="10.583333333333cm" svg:height="3.8924278846154cm"><draw:image xlink:href="Pictures/90b764efa57593aee5fbfe1a2559e402.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
<draw:frame draw:style-name="mediacenter" draw:name="17" text:anchor-type="paragraph" draw:z-index="17" svg:width="38.946666666667cm" style:rel-width="100%" svg:height="17.78cm" style:rel-height="scale"><draw:image xlink:href="Pictures/b85473a90f74d06a45a5bd82de182cfc.png" xlink:type="simple" xlink:show="embed" xlink:actuate="onLoad"/></draw:frame></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18" text:anchor-type="paragraph" draw:z-index="18" svg:width="39.21125cm" style:rel-width="100%" svg:height="18.57375cm" style:rel-height="scale"><draw:image xlink:href="Pictures/af0a98029be4d0107598533f20dffaad.png" xlink:type="simple" xlink:show="embed" xlink:actuate="onLoad"/></draw:frame></text:p>
      <text:p text:style-name="Horizontal_20_Line"/>
      <text:p text:style-name="Text_20_body">De retour sur le tableau des phases, l'étudiant constate que la ligne <text:span text:style-name="Strong_20_Emphasis">“Remettre votre travail”</text:span> est maintenant précédée d'une coche verte. Tant que la phase de remise est active, l'étudiant a la possibilité de <text:span text:style-name="Strong_20_Emphasis">“Modifier le travail remis”</text:span> :
<draw:frame draw:style-name="mediacenter" draw:name="19" text:anchor-type="paragraph" draw:z-index="19" svg:width="10.583333333333cm" svg:height="10.530504714365cm"><draw:image xlink:href="Pictures/5075213ae16cf750e81365a4e6604d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58:43</meta:creation-date>
    <dc:creator>Generated</dc:creator>
    <dc:date>2026-08-22T15::58:43</dc:date>
    <dc:language>en-US</dc:language>
    <meta:editing-cycles>1</meta:editing-cycles>
    <meta:editing-duration>PT0S</meta:editing-duration>
    <dc:title>moodle:atelier_phase_remise</dc:title>
  </office:meta>
</office:document-meta>
</file>