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605761c2a514e8d284cfb4ede63471f.png"/>
  <manifest:file-entry manifest:media-type="image/png" manifest:full-path="Pictures/8f28a98d43e38570cde21cee3be8265e.png"/>
  <manifest:file-entry manifest:media-type="image/png" manifest:full-path="Pictures/eeb6b9efadc4fb05e6fa7f0a02a9a856.png"/>
  <manifest:file-entry manifest:media-type="image/png" manifest:full-path="Pictures/6b7d4c03b997b4311f17a3f8cac9110b.png"/>
  <manifest:file-entry manifest:media-type="image/png" manifest:full-path="Pictures/99a0cf942813aabdd3cfe9cf95290b0f.png"/>
  <manifest:file-entry manifest:media-type="image/png" manifest:full-path="Pictures/f77dceaf23f05aaab7498fff9666033c.png"/>
  <manifest:file-entry manifest:media-type="image/png" manifest:full-path="Pictures/4e5f7917978e444de8869e95618b5705.png"/>
  <manifest:file-entry manifest:media-type="image/png" manifest:full-path="Pictures/ed2965b438aa83729ea97727a7087148.png"/>
  <manifest:file-entry manifest:media-type="image/png" manifest:full-path="Pictures/283b29073c8a2a379ae10c38dfe09ad7.png"/>
  <manifest:file-entry manifest:media-type="image/png" manifest:full-path="Pictures/a5c24c006906156b6a6cebfd4bdc7e97.png"/>
  <manifest:file-entry manifest:media-type="image/png" manifest:full-path="Pictures/d491df6e3276a73e45d7afa84e83892c.png"/>
  <manifest:file-entry manifest:media-type="image/png" manifest:full-path="Pictures/2a46e65d1998ffd2a93d13807d5b62e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atelier_parametrage_general"/><text:bookmark-start text:name="__RefHeading___ajouter_et_parametrer_l_activite_atelier_1"/><text:bookmark-start text:name="ajouter_et_parametrer_l_activite_atelier"/>Ajouter et paramétrer l'activité "atelier"<text:bookmark-end text:name="__RefHeading___ajouter_et_parametrer_l_activite_atelier_1"/><text:bookmark-end text:name="ajouter_et_parametrer_l_activite_atelier"/></text:h>
      <text:p text:style-name="Text_20_body"><text:span text:style-name="Strong_20_Emphasis">1.</text:span>	Cliquez sur le bouton « Activer le mode édition » en haut à droite de la page
<draw:frame draw:style-name="mediacenter" draw:name="0" text:anchor-type="paragraph" draw:z-index="0" svg:width="10.583333333333cm" svg:height="4.7272222222222cm"><draw:image xlink:href="Pictures/4605761c2a514e8d284cfb4ede63471f.png" xlink:type="simple" xlink:show="embed" xlink:actuate="onLoad"/></draw:frame></text:p>
      <text:p text:style-name="Horizontal_20_Line"/>
      <text:p text:style-name="Text_20_body"><text:span text:style-name="Strong_20_Emphasis">2.</text:span>	Cliquez sur « Ajouter une activité ou une ressource »
<draw:frame draw:style-name="mediacenter" draw:name="1" text:anchor-type="paragraph" draw:z-index="1" svg:width="10.583333333333cm" style:rel-width="100%" svg:height="5.3772461814915cm" style:rel-height="scale"><draw:image xlink:href="Pictures/8f28a98d43e38570cde21cee3be8265e.png" xlink:type="simple" xlink:show="embed" xlink:actuate="onLoad"/></draw:frame></text:p>
      <text:p text:style-name="Horizontal_20_Line"/>
      <text:p text:style-name="Text_20_body"><text:span text:style-name="Strong_20_Emphasis">3.</text:span>	Sélectionnez l'activité « Atelier » en cliquant sur l'icône correspondante. Vous êtes renvoyé vers la page de paramétrage de l’atelier.
<draw:frame draw:style-name="mediacenter" draw:name="2" text:anchor-type="paragraph" draw:z-index="2" svg:width="15.875cm" style:rel-width="100%" svg:height="15.109454314721cm" style:rel-height="scale"><draw:image xlink:href="Pictures/eeb6b9efadc4fb05e6fa7f0a02a9a856.png" xlink:type="simple" xlink:show="embed" xlink:actuate="onLoad"/></draw:frame></text:p>
      <text:p text:style-name="Horizontal_20_Line"/>
      <text:p text:style-name="Text_20_body"><text:span text:style-name="Strong_20_Emphasis">4.</text:span>	Donnez un nom à l’atelier dans le champ « Nom de l’atelier ». Renseignez la « Description » de l’atelier. Cette description sera visible par les étudiants « Phase de mise en place », avant qu’ils puissent remettre leur travail.
<draw:frame draw:style-name="mediacenter" draw:name="3" text:anchor-type="paragraph" draw:z-index="3" svg:width="28.09875cm" style:rel-width="100%" svg:height="13.731875cm" style:rel-height="scale"><draw:image xlink:href="Pictures/6b7d4c03b997b4311f17a3f8cac9110b.png" xlink:type="simple" xlink:show="embed" xlink:actuate="onLoad"/></draw:frame></text:p>
      <text:p text:style-name="Horizontal_20_Line"/>
      <text:p text:style-name="Text_20_body"><text:span text:style-name="Strong_20_Emphasis">5.</text:span>	Dépliez la rubrique « Réglages d’évaluation » et sélectionnez la stratégie d’évaluation la plus appropriée. « Évaluation cumulative » permet aux étudiants de donner une note pour chacune des composantes de l’évaluation et d’ajouter un commentaire associé cette note, donc de justifier la note attribuée. À l’issue de l’activité, les étudiants obtiendront deux notes : une pour le travail qu’ils ont remis (par défaut 80) et une pour la qualité de leur évaluation (par défaut 20).
<draw:frame draw:style-name="mediacenter" draw:name="4" text:anchor-type="paragraph" draw:z-index="4" svg:width="14.869583333333cm" svg:height="10.398125cm"><draw:image xlink:href="Pictures/99a0cf942813aabdd3cfe9cf95290b0f.png" xlink:type="simple" xlink:show="embed" xlink:actuate="onLoad"/></draw:frame></text:p>
      <text:p text:style-name="Horizontal_20_Line"/>
      <text:p text:style-name="Text_20_body"><text:span text:style-name="Strong_20_Emphasis">6.</text:span>	Faites défiler la page jusqu’à la rubrique « Réglages de remise des travaux ». Dans l’éditeur de texte, renseignez les « Instructions pour la remise du travail ». Ces instructions correspondent au sujet de l’évaluation. Vous pouvez également préciser aux étudiants comment ajouter leur travail au sein de cette activité.</text:p>
      <text:p text:style-name="Text_20_body"><text:span text:style-name="Strong_20_Emphasis">7.</text:span>	Sélectionnez le·s type·s de remise. La remise au format « Fichier joint » permet aux étudiants de composer sans avoir à rester connectés. La case « Requis » se coche automatiquement si un seul type de remise est sélectionné.</text:p>
      <text:p text:style-name="Text_20_body"><text:span text:style-name="Strong_20_Emphasis">8.</text:span>	Précisez le nombre maximal de fichiers à remettre.</text:p>
      <text:p text:style-name="Text_20_body"><text:span text:style-name="Strong_20_Emphasis">9.</text:span>	Renseignez le·s type·s de fichiers que les étudiants sont autorisés à remettre. Pour sélectionner un ensemble de formats, cliquez sur le bouton gris « Choisir », puis sélectionnez les formats souhaités.</text:p>
      <text:p text:style-name="Text_20_body"><text:span text:style-name="Strong_20_Emphasis">10.</text:span>	Par défaut, les étudiants ne sont pas autorisés à remettre leur travail en retard. Il vaut mieux laisser ce paramètre décoché afin d’éviter qu’un étudiant ne soit évalué par aucun de ses pairs.
<draw:frame draw:style-name="mediacenter" draw:name="5" text:anchor-type="paragraph" draw:z-index="5" svg:width="35.08375cm" style:rel-width="100%" svg:height="22.304375cm" style:rel-height="scale"><draw:image xlink:href="Pictures/f77dceaf23f05aaab7498fff9666033c.png" xlink:type="simple" xlink:show="embed" xlink:actuate="onLoad"/></draw:frame> </text:p>
      <text:p text:style-name="Horizontal_20_Line"/>
      <text:p text:style-name="Text_20_body"><text:span text:style-name="Strong_20_Emphasis">11.</text:span>	À la rubrique « Modalités d’évaluation », renseignez les « Instructions pour l’évaluation ». Ces instructions seront visibles par les étudiants pendant toute la durée de la phase d’évaluation. Elles doivent aider les étudiants à comprendre ce qui est attendu d’eux. </text:p>
      <text:p text:style-name="Text_20_body"><text:span text:style-name="Strong_20_Emphasis">12.</text:span>	Si vous souhaitez que les étudiants évaluent leur propre travail en plus de ceux de leurs pairs, cochez la case « Les étudiants peuvent évaluer leur propre travail » pour le paramètre « Utiliser les auto-évaluations ».
<draw:frame draw:style-name="mediacenter" draw:name="6" text:anchor-type="paragraph" draw:z-index="6" svg:width="35.189583333333cm" style:rel-width="100%" svg:height="14.393333333333cm" style:rel-height="scale"><draw:image xlink:href="Pictures/4e5f7917978e444de8869e95618b5705.png" xlink:type="simple" xlink:show="embed" xlink:actuate="onLoad"/></draw:frame></text:p>
      <text:p text:style-name="Horizontal_20_Line"/>
      <text:p text:style-name="Text_20_body"><text:span text:style-name="Strong_20_Emphasis">13.</text:span>	À la rubrique « Feedback », pour le paramètre « Mode feedback général », sélectionnez « Activé et requis » afin de forcer les étudiants évaluateurs à faire un retour général sur la production de leur pair.</text:p>
      <text:p text:style-name="Text_20_body"><text:span text:style-name="Strong_20_Emphasis">14.</text:span>	Sélectionnez le « Nombre maximal d’annexes du feedback général » s’il est opportun que les étudiants déposent un fichier pour ce feedback (un court fichier audio ou vidéo par exemple).</text:p>
      <text:p text:style-name="Text_20_body"><text:span text:style-name="Strong_20_Emphasis">15.</text:span>	La « Conclusion » correspond au retour que vous faites sur l’activité. Les étudiants ne la voient que lorsque l’activité est « fermée ». Il est pertinent de compléter la « Conclusion » lorsque l’activité est terminée – que tous les travaux ont été remis et évalués. Cela vous permettra notamment d’indiquer aux étudiants quels sont les points du cours à re-travailler en priorité.
<draw:frame draw:style-name="mediacenter" draw:name="7" text:anchor-type="paragraph" draw:z-index="7" svg:width="35.427708333333cm" style:rel-width="100%" svg:height="11.482916666667cm" style:rel-height="scale"><draw:image xlink:href="Pictures/ed2965b438aa83729ea97727a7087148.png" xlink:type="simple" xlink:show="embed" xlink:actuate="onLoad"/></draw:frame></text:p>
      <text:p text:style-name="Horizontal_20_Line"/>
      <text:p text:style-name="Text_20_body"><text:span text:style-name="Strong_20_Emphasis">16.</text:span>	« Utiliser des travaux exemplaires » afin d’illustrer les attendus de l’activité. Cochez « Des travaux exemplaires sont fournis pour tester le processus d’évaluation », puis sélectionnez le « Mode d’évaluation des travaux exemplaires ». Pour permettre aux étudiants de profiter des travaux exemplaires avant qu’ils rendent leur travail, sélectionnez « Les travaux exemplaires doivent être évalués avant de remettre le travail ».
<draw:frame draw:style-name="mediacenter" draw:name="8" text:anchor-type="paragraph" draw:z-index="8" svg:width="30.48cm" style:rel-width="100%" svg:height="3.81cm" style:rel-height="scale"><draw:image xlink:href="Pictures/283b29073c8a2a379ae10c38dfe09ad7.png" xlink:type="simple" xlink:show="embed" xlink:actuate="onLoad"/></draw:frame></text:p>
      <text:p text:style-name="Horizontal_20_Line"/>
      <text:p text:style-name="Text_20_body"><text:span text:style-name="Strong_20_Emphasis">17.</text:span>	À la rubrique « Disponibilité », commencez par spécifier la plage d’ouverture de l’espace de dépôt des travaux. Cochez les cases « Activer », puis définissez les dates et heures appropriées.</text:p>
      <text:p text:style-name="Text_20_body"><text:span text:style-name="Strong_20_Emphasis">18.</text:span>	Pour gérer les éventuels retards de remise du travail, il est vivement conseillé de laisser la case « Passer à la phase suivante après le délai de remise des travaux » décochée.</text:p>
      <text:p text:style-name="Text_20_body"><text:span text:style-name="Strong_20_Emphasis">19.</text:span>	Définissez la plage d’ouverture de l’activité d’évaluation à proprement parlé. Cochez les cases « Activer », puis définissez les dates et heures appropriées. Attention, la date de début des évaluations doit être postérieure à celle de fin de remise des travaux.
<draw:frame draw:style-name="mediacenter" draw:name="9" text:anchor-type="paragraph" draw:z-index="9" svg:width="23.997708333333cm" style:rel-width="100%" svg:height="8.41375cm" style:rel-height="scale"><draw:image xlink:href="Pictures/a5c24c006906156b6a6cebfd4bdc7e97.png" xlink:type="simple" xlink:show="embed" xlink:actuate="onLoad"/></draw:frame></text:p>
      <text:p text:style-name="Horizontal_20_Line"/>
      <text:p text:style-name="Text_20_body"><text:span text:style-name="Strong_20_Emphasis">20.</text:span>	Dans les « Réglages courants », vérifiez que le paramètre « Mode de groupe » sélectionné est « Aucun groupe » si l’activité doit être réalisée individuellement. </text:p>
      <text:p text:style-name="Text_20_body">Reportez-vous aux pages <text:a xlink:type="simple" xlink:href="https://webcemu.unicaen.fr/doku.php?id=moodle:atelier:ateliers_groupes_separes" text:style-name="Internet_20_link" text:visited-style-name="Visited_20_Internet_20_Link">Paramétrer une activité "atelier" en groupes séparés</text:a> et <text:a xlink:type="simple" xlink:href="https://webcemu.unicaen.fr/doku.php?id=moodle:atelier:atelier_groupes_visibles" text:style-name="Internet_20_link" text:visited-style-name="Visited_20_Internet_20_Link">Paramétrer une activité "atelier" en groupes visibles</text:a> pour organiser une activité d'évaluation par les pairs à destination de plusieurs groupes d'étudiants.
<draw:frame draw:style-name="mediacenter" draw:name="10" text:anchor-type="paragraph" draw:z-index="10" svg:width="21.563541666667cm" style:rel-width="100%" svg:height="5.2122916666667cm" style:rel-height="scale"><draw:image xlink:href="Pictures/d491df6e3276a73e45d7afa84e83892c.png" xlink:type="simple" xlink:show="embed" xlink:actuate="onLoad"/></draw:frame></text:p>
      <text:p text:style-name="Horizontal_20_Line"/>
      <text:p text:style-name="Text_20_body"><text:span text:style-name="Strong_20_Emphasis">21.</text:span>	 Pour terminer le paramétrage général de l’activité et passer à la « Phase de mise en place », cliquez sur « Enregistrer et afficher »
<draw:frame draw:style-name="mediacenter" draw:name="11" text:anchor-type="paragraph" draw:z-index="11" svg:width="15.636875cm" svg:height="1.3758333333333cm"><draw:image xlink:href="Pictures/2a46e65d1998ffd2a93d13807d5b62e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21::16:46</meta:creation-date>
    <dc:creator>Generated</dc:creator>
    <dc:date>2026-08-09T21::16:46</dc:date>
    <dc:language>en-US</dc:language>
    <meta:editing-cycles>1</meta:editing-cycles>
    <meta:editing-duration>PT0S</meta:editing-duration>
    <dc:title>moodle:atelier_parametrage_general</dc:title>
  </office:meta>
</office:document-meta>
</file>