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8288db5bb60f8a0ffe652f55ca06707.png"/>
  <manifest:file-entry manifest:media-type="image/png" manifest:full-path="Pictures/cdd247bb46f43f6fa1efb0b7d56641d2.png"/>
  <manifest:file-entry manifest:media-type="image/png" manifest:full-path="Pictures/534beffb9634eaf9a5ed1575bc77c734.png"/>
  <manifest:file-entry manifest:media-type="image/png" manifest:full-path="Pictures/8752875305c4d3bbc711ec15e024d65f.png"/>
  <manifest:file-entry manifest:media-type="image/png" manifest:full-path="Pictures/2aff1da724ee5123c55ac6e8f846e8d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odle:atelier"/>Se reporter à la documentation : <text:a xlink:type="simple" xlink:href="https://docs.moodle.org/3x/fr/Atelier" text:style-name="Internet_20_link" text:visited-style-name="Visited_20_Internet_20_Link">Atelier</text:a></text:p>
      <text:h text:style-name="Heading_20_1" text:outline-level="1"><text:bookmark-start text:name="__RefHeading___activite_atelier_1"/><text:bookmark-start text:name="activite_atelier"/>Activité "atelier"<text:bookmark-end text:name="__RefHeading___activite_atelier_1"/><text:bookmark-end text:name="activite_atelier"/></text:h>
      <text:p text:style-name="Text_20_body">L'activité “atelier” est une activité d'évaluation par les pairs qui comprend deux étapes pour l'étudiant :</text:p>
      <text:list text:style-name="List_20_1" text:continue-numbering="false">
        <text:list-item>
          <text:p text:style-name="List_20_1_Content_First"> une première étape qui consiste à réaliser, seul ou en groupe, le travail demandé par l'enseignant ;</text:p>
        </text:list-item>
        <text:list-item>
          <text:p text:style-name="List_20_1_Content_Last"> une seconde étape au cours de laquelle les étudiants évaluent un certain nombre de leurs pairs. C'est l'enseignant qui détermine combien de travaux évalue chaque étudiant. Il est également possible de proposer une auto-évaluation.</text:p>
        </text:list-item>
      </text:list>
      <text:p text:style-name="Horizontal_20_Line"/>
      <text:p text:style-name="Text_20_body"><text:span text:style-name="Strong_20_Emphasis"><text:a xlink:type="simple" xlink:href="https://webcemu.unicaen.fr/doku.php?id=moodle:atelier:atelier_parametrage_general" text:style-name="Internet_20_link" text:visited-style-name="Visited_20_Internet_20_Link">Ajouter et paramétrer l'activité "atelier"</text:a></text:span></text:p>
      <text:p text:style-name="Text_20_body"><text:a xlink:type="simple" xlink:href="https://webcemu.unicaen.fr/doku.php?id=moodle:atelier:atelier_strategie_evaluation" text:style-name="Internet_20_link" text:visited-style-name="Visited_20_Internet_20_Link">Choisir la "stratégie d'évaluation" la plus adaptée</text:a></text:p>
      <text:p text:style-name="Horizontal_20_Line"/>
      <text:p text:style-name="Text_20_body"><text:span text:style-name="Strong_20_Emphasis"><text:a xlink:type="simple" xlink:href="https://webcemu.unicaen.fr/doku.php?id=moodle:atelier:atelier_parametrage_permissions" text:style-name="Internet_20_link" text:visited-style-name="Visited_20_Internet_20_Link">Gérer les permissions, l'anonymat des évalués et des évaluateurs</text:a></text:span></text:p>
      <text:p text:style-name="Horizontal_20_Line"/>
      <text:p text:style-name="Text_20_body"><text:span text:style-name="Strong_20_Emphasis"><text:a xlink:type="simple" xlink:href="https://webcemu.unicaen.fr/doku.php?id=moodle:atelier:atelier_phase_mise_en_place" text:style-name="Internet_20_link" text:visited-style-name="Visited_20_Internet_20_Link">Phase de mise en place</text:a></text:span></text:p>
      <text:p text:style-name="Text_20_body">La phase de mise en place correspond au moment où l'enseignant paramètre l'atelier, complète le formulaire d'évaluation et ajoute des travaux exemplaires.</text:p>
      <text:p text:style-name="Text_20_body"><draw:frame draw:style-name="mediacenter" draw:name="0" text:anchor-type="paragraph" draw:z-index="0" svg:width="35.2425cm" style:rel-width="100%" svg:height="9.128125cm" style:rel-height="scale"><draw:image xlink:href="Pictures/e8288db5bb60f8a0ffe652f55ca06707.png" xlink:type="simple" xlink:show="embed" xlink:actuate="onLoad"/></draw:frame></text:p>
      <text:p text:style-name="Horizontal_20_Line"/>
      <text:p text:style-name="Text_20_body"><text:span text:style-name="Strong_20_Emphasis"><text:a xlink:type="simple" xlink:href="https://webcemu.unicaen.fr/doku.php?id=moodle:atelier:atelier_phase_remise" text:style-name="Internet_20_link" text:visited-style-name="Visited_20_Internet_20_Link">Phase de remise des travaux</text:a></text:span></text:p>
      <text:p text:style-name="Text_20_body">Pendant la phase de remise, les étudiants réalisent le travail demandé et le déposent au sein de l'activité.
<draw:frame draw:style-name="mediacenter" draw:name="1" text:anchor-type="paragraph" draw:z-index="1" svg:width="34.898541666667cm" style:rel-width="100%" svg:height="10.689166666667cm" style:rel-height="scale"><draw:image xlink:href="Pictures/cdd247bb46f43f6fa1efb0b7d56641d2.png" xlink:type="simple" xlink:show="embed" xlink:actuate="onLoad"/></draw:frame></text:p>
      <text:p text:style-name="Horizontal_20_Line"/>
      <text:p text:style-name="Text_20_body"><text:span text:style-name="Strong_20_Emphasis"><text:a xlink:type="simple" xlink:href="https://webcemu.unicaen.fr/doku.php?id=moodle:atelier:atelier_phase_evaluation" text:style-name="Internet_20_link" text:visited-style-name="Visited_20_Internet_20_Link">Phase d'évaluation</text:a></text:span></text:p>
      <text:p text:style-name="Text_20_body">Au cours de la phase d'évaluation, les étudiants évaluent les travaux remis par leurs pairs.
<draw:frame draw:style-name="mediacenter" draw:name="2" text:anchor-type="paragraph" draw:z-index="2" svg:width="35.030833333333cm" style:rel-width="100%" svg:height="10.054166666667cm" style:rel-height="scale"><draw:image xlink:href="Pictures/534beffb9634eaf9a5ed1575bc77c734.png" xlink:type="simple" xlink:show="embed" xlink:actuate="onLoad"/></draw:frame></text:p>
      <text:p text:style-name="Horizontal_20_Line"/>
      <text:p text:style-name="Text_20_body"><text:span text:style-name="Strong_20_Emphasis"><text:a xlink:type="simple" xlink:href="https://webcemu.unicaen.fr/doku.php?id=moodle:atelier:atelier_phase_notation" text:style-name="Internet_20_link" text:visited-style-name="Visited_20_Internet_20_Link">Phase de notation des évaluations</text:a></text:span></text:p>
      <text:p text:style-name="Text_20_body">Les notes des étudiants sont calculées lors de la phase de notation des évaluations.
<draw:frame draw:style-name="mediacenter" draw:name="3" text:anchor-type="paragraph" draw:z-index="3" svg:width="35.110208333333cm" style:rel-width="100%" svg:height="10.900833333333cm" style:rel-height="scale"><draw:image xlink:href="Pictures/8752875305c4d3bbc711ec15e024d65f.png" xlink:type="simple" xlink:show="embed" xlink:actuate="onLoad"/></draw:frame></text:p>
      <text:p text:style-name="Horizontal_20_Line"/>
      <text:p text:style-name="Text_20_body"><text:span text:style-name="Strong_20_Emphasis"><text:a xlink:type="simple" xlink:href="https://webcemu.unicaen.fr/doku.php?id=moodle:atelier:atelier_fermeture" text:style-name="Internet_20_link" text:visited-style-name="Visited_20_Internet_20_Link">Terminer l'activité "atelier"</text:a></text:span></text:p>
      <text:p text:style-name="Text_20_body">Une fois l'activité fermée, les étudiants voient leurs notes ainsi que le texte de conclusion renseigné par l'enseignant.
<draw:frame draw:style-name="mediacenter" draw:name="4" text:anchor-type="paragraph" draw:z-index="4" svg:width="35.110208333333cm" style:rel-width="100%" svg:height="10.345208333333cm" style:rel-height="scale"><draw:image xlink:href="Pictures/2aff1da724ee5123c55ac6e8f846e8d5.png" xlink:type="simple" xlink:show="embed" xlink:actuate="onLoad"/></draw:frame></text:p>
      <text:p text:style-name="Horizontal_20_Line"/>
      <text:h text:style-name="Heading_20_2" text:outline-level="2"><text:bookmark-start text:name="__RefHeading___utiliser_l_activite_atelier_avec_des_groupes_d_etudiants_2"/><text:bookmark-start text:name="utiliser_l_activite_atelier_avec_des_groupes_d_etudiants"/>Utiliser l'activité "atelier" avec des groupes d'étudiants<text:bookmark-end text:name="__RefHeading___utiliser_l_activite_atelier_avec_des_groupes_d_etudiants_2"/><text:bookmark-end text:name="utiliser_l_activite_atelier_avec_des_groupes_d_etudiants"/></text:h>
      <text:p text:style-name="Text_20_body"><text:a xlink:type="simple" xlink:href="https://webcemu.unicaen.fr/doku.php?id=moodle:atelier:ateliers_groupes_separes" text:style-name="Internet_20_link" text:visited-style-name="Visited_20_Internet_20_Link">Paramétrer une activité  "atelier" en groupes séparés</text:a> si vous souhaitez que <text:span text:style-name="Strong_20_Emphasis">les étudiants d'un même groupe s'évaluent entre eux</text:span>. </text:p>
      <text:p text:style-name="Text_20_body"><text:a xlink:type="simple" xlink:href="https://webcemu.unicaen.fr/doku.php?id=moodle:atelier:atelier_groupes_visibles" text:style-name="Internet_20_link" text:visited-style-name="Visited_20_Internet_20_Link">Paramétrer une activité  "atelier" en groupes visibles</text:a> afin que <text:span text:style-name="Strong_20_Emphasis">les étudiants évaluent uniquement les productions de pairs d'autres groupes que le l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9::57:08</meta:creation-date>
    <dc:creator>Generated</dc:creator>
    <dc:date>2026-08-20T09::57:08</dc:date>
    <dc:language>en-US</dc:language>
    <meta:editing-cycles>1</meta:editing-cycles>
    <meta:editing-duration>PT0S</meta:editing-duration>
    <dc:title>moodle:atelier</dc:title>
  </office:meta>
</office:document-meta>
</file>