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1a8fc956944079a7dea2146ae5a2b7.png"/>
  <manifest:file-entry manifest:media-type="image/png" manifest:full-path="Pictures/c135ff8aa0eadc39c5c04071990b436d.png"/>
  <manifest:file-entry manifest:media-type="image/png" manifest:full-path="Pictures/75366cbc7e6d41913cb7ba9656a26dcd.png"/>
  <manifest:file-entry manifest:media-type="image/png" manifest:full-path="Pictures/a19abd655089fd83573d8decbaac64d0.png"/>
  <manifest:file-entry manifest:media-type="image/png" manifest:full-path="Pictures/f8aabdd975df2fa656c0714c9d0dd8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odle:atelier:atelier_strategie_evaluation"/><text:bookmark-start text:name="__RefHeading___choisir_la_strategie_d_evaluation_la_plus_adaptee_1"/><text:bookmark-start text:name="choisir_la_strategie_d_evaluation_la_plus_adaptee"/>Choisir la stratégie d'évaluation la plus adaptée<text:bookmark-end text:name="__RefHeading___choisir_la_strategie_d_evaluation_la_plus_adaptee_1"/><text:bookmark-end text:name="choisir_la_strategie_d_evaluation_la_plus_adaptee"/></text:h>
      <text:p text:style-name="Text_20_body">Le volet “Réglages d'évaluation” de l'activité “atelier” vous demande de sélectionner une “stratégie d'évaluation” parmi quatre options disponibles : 
- évaluation cumulative ;
- commentaires ; 
- nombre d'erreurs ;
- critères.</text:p>
      <text:list text:style-name="List_20_1" text:continue-numbering="false">
        <text:list-item>
          <text:p text:style-name="LastListParagraph_List_20_1_Content_First"> <text:span text:style-name="Strong_20_Emphasis">Évaluation cumulative</text:span> : pour chacun des critères d'évaluation, l'étudiant évaluateur affecte une note et ajoute un commentaire pour justifier la note donnée. Le commentaire est facultatif. Par exemple : </text:p>
        </text:list-item>
      </text:list>
      <text:p text:style-name="Text_20_body"><draw:frame draw:style-name="mediacenter" draw:name="0" text:anchor-type="paragraph" draw:z-index="0" svg:width="48.683333333333cm" style:rel-width="100%" svg:height="14.419791666667cm" style:rel-height="scale"><draw:image xlink:href="Pictures/141a8fc956944079a7dea2146ae5a2b7.png" xlink:type="simple" xlink:show="embed" xlink:actuate="onLoad"/></draw:frame></text:p>
      <text:p text:style-name="Text_20_body"><text:span text:style-name="Strong_20_Emphasis">L'évaluation cumulative est la stratégie d'évaluation la plus adaptée à la plupart des cas.</text:span></text:p>
      <text:p text:style-name="Horizontal_20_Line"/>
      <text:list text:style-name="List_20_1" text:continue-numbering="false">
        <text:list-item>
          <text:p text:style-name="LastListParagraph_List_20_1_Content_First"> <text:span text:style-name="Strong_20_Emphasis">Commentaires</text:span> : l'étudiant évaluateur écrit obligatoirement un commentaire pour chacun des critères d'évaluation. Par exemple : </text:p>
        </text:list-item>
      </text:list>
      <text:p text:style-name="Text_20_body"><draw:frame draw:style-name="mediacenter" draw:name="1" text:anchor-type="paragraph" draw:z-index="1" svg:width="48.709791666667cm" style:rel-width="100%" svg:height="12.567708333333cm" style:rel-height="scale"><draw:image xlink:href="Pictures/c135ff8aa0eadc39c5c04071990b436d.png" xlink:type="simple" xlink:show="embed" xlink:actuate="onLoad"/></draw:frame></text:p>
      <text:p text:style-name="Text_20_body">Avec cette stratégie d'évaluation, l'étudiant évaluateur n'affecte pas de notes. Lorsque vous effectuez - en tant qu'enseignant - le calcul des notes pendant la “phase de notation des évaluations”, les notes pour le travail remis et pour le processus d'évaluation sont les notes maximales que vous avez définies dans les “réglages d'évaluation” des paramètres généraux. En témoigne la capture d'écran ci-dessous (où 80 est la note maximale pour le travail remis et 20 la note maximale pour le processus d'évaluation dans les “réglages d'évaluation”).
<draw:frame draw:style-name="mediacenter" draw:name="2" text:anchor-type="paragraph" draw:z-index="2" svg:width="35.71875cm" style:rel-width="100%" svg:height="1.2964583333333cm" style:rel-height="scale"><draw:image xlink:href="Pictures/75366cbc7e6d41913cb7ba9656a26dcd.png" xlink:type="simple" xlink:show="embed" xlink:actuate="onLoad"/></draw:frame></text:p>
      <text:p text:style-name="Horizontal_20_Line"/>
      <text:list text:style-name="List_20_1" text:continue-numbering="false">
        <text:list-item>
          <text:p text:style-name="LastListParagraph_List_20_1_Content_First"> <text:span text:style-name="Strong_20_Emphasis">Nombre d'erreurs</text:span> : pour chacun des critères d'évaluation, l'étudiant évaluateur sélectionne un bouton radio pour indiquer si le critère est rempli ou non dans la production évaluée. L'étudiant évaluateur peut aussi justifier son choix en écrivant un commentaire (facultatif). Par exemple : </text:p>
        </text:list-item>
      </text:list>
      <text:p text:style-name="Text_20_body"><draw:frame draw:style-name="mediacenter" draw:name="3" text:anchor-type="paragraph" draw:z-index="3" svg:width="48.365833333333cm" style:rel-width="100%" svg:height="20.6375cm" style:rel-height="scale"><draw:image xlink:href="Pictures/a19abd655089fd83573d8decbaac64d0.png" xlink:type="simple" xlink:show="embed" xlink:actuate="onLoad"/></draw:frame></text:p>
      <text:p text:style-name="Horizontal_20_Line"/>
      <text:list text:style-name="List_20_1" text:continue-numbering="false">
        <text:list-item>
          <text:p text:style-name="LastListParagraph_List_20_1_Content_First"> <text:span text:style-name="Strong_20_Emphasis">Critères</text:span> : pour chacun des critères d'évaluation, l'étudiant évaluateur coche un bouton radio correspondant au niveau qu'il juge être celui atteint par son pair. Par exemple : </text:p>
        </text:list-item>
      </text:list>
      <text:p text:style-name="Text_20_body"><draw:frame draw:style-name="mediacenter" draw:name="4" text:anchor-type="paragraph" draw:z-index="4" svg:width="48.339375cm" style:rel-width="100%" svg:height="15.531041666667cm" style:rel-height="scale"><draw:image xlink:href="Pictures/f8aabdd975df2fa656c0714c9d0dd89d.png" xlink:type="simple" xlink:show="embed" xlink:actuate="onLoad"/></draw:frame></text:p>
      <text:p text:style-name="Text_20_body">L'étudiant évaluateur ne voit pas à quelles notes sont associés les niveaux. Une échelle de notes différente peut être attribuée pour chacun des critè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57:22</meta:creation-date>
    <dc:creator>Generated</dc:creator>
    <dc:date>2026-08-25T01::57:22</dc:date>
    <dc:language>en-US</dc:language>
    <meta:editing-cycles>1</meta:editing-cycles>
    <meta:editing-duration>PT0S</meta:editing-duration>
    <dc:title>moodle:atelier:atelier_strategie_evaluation</dc:title>
  </office:meta>
</office:document-meta>
</file>