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34f554e97a78ebb57010d21837facd.png"/>
  <manifest:file-entry manifest:media-type="image/png" manifest:full-path="Pictures/f234273df091055095973ce1f2a9bb19.png"/>
  <manifest:file-entry manifest:media-type="image/png" manifest:full-path="Pictures/c1f0a172b234225490047637573d3fc4.png"/>
  <manifest:file-entry manifest:media-type="image/png" manifest:full-path="Pictures/70fb5ff5d2df880eadd5a3aa0f669482.png"/>
  <manifest:file-entry manifest:media-type="image/png" manifest:full-path="Pictures/8e1bb5dd1f38860c1488f14620f1b2c9.png"/>
  <manifest:file-entry manifest:media-type="image/png" manifest:full-path="Pictures/e896ed5dd6b4093aa3976bac65efa348.png"/>
  <manifest:file-entry manifest:media-type="image/png" manifest:full-path="Pictures/01e4606c3b762bd1cf976a74ff168a0c.png"/>
  <manifest:file-entry manifest:media-type="image/png" manifest:full-path="Pictures/8ca79a473f15498072eadc9e9754c138.png"/>
  <manifest:file-entry manifest:media-type="image/png" manifest:full-path="Pictures/e98d86db6b40353a4dc3a02d2a419f6e.png"/>
  <manifest:file-entry manifest:media-type="image/png" manifest:full-path="Pictures/fffc9e047c257e4be6eb0f9fdc4d32d7.png"/>
  <manifest:file-entry manifest:media-type="image/png" manifest:full-path="Pictures/34de5cf52af5ca292e826318ca4f8417.png"/>
  <manifest:file-entry manifest:media-type="image/png" manifest:full-path="Pictures/cea57860eb69e6f8bce7b2962894d597.png"/>
  <manifest:file-entry manifest:media-type="image/png" manifest:full-path="Pictures/8a106aa7d1da26655e18a0c52c112cba.png"/>
  <manifest:file-entry manifest:media-type="image/png" manifest:full-path="Pictures/5f1f556d7d1586dd932142e673016c61.png"/>
  <manifest:file-entry manifest:media-type="image/png" manifest:full-path="Pictures/d625b298075b9b54081ab5d557ceb33e.png"/>
  <manifest:file-entry manifest:media-type="image/png" manifest:full-path="Pictures/1fff63cdd3ff5a57e2c7438e196161b7.png"/>
  <manifest:file-entry manifest:media-type="image/png" manifest:full-path="Pictures/3885342fb4544436a5637ce368df959f.png"/>
  <manifest:file-entry manifest:media-type="image/png" manifest:full-path="Pictures/10629e3107e29d03b71a600e0e886498.png"/>
  <manifest:file-entry manifest:media-type="image/png" manifest:full-path="Pictures/d68b3b46fba377550faa79b53925c5a6.png"/>
  <manifest:file-entry manifest:media-type="image/png" manifest:full-path="Pictures/54715c5bbac1be85a651cae7fd71b7e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atelier:atelier_phase_mise_en_place"/><text:bookmark-start text:name="__RefHeading___phase_de_mise_en_place_1"/><text:bookmark-start text:name="phase_de_mise_en_place"/>Phase de mise en place<text:bookmark-end text:name="__RefHeading___phase_de_mise_en_place_1"/><text:bookmark-end text:name="phase_de_mise_en_place"/></text:h>
      <text:p text:style-name="Text_20_body">Pour accéder au tableau de bord de l’activité « atelier », cliquez sur « Enregistrer et afficher » en bas de la page des paramètres ou sur le nom de l’activité « atelier » déjà créée depuis votre espace de cours. Vous accédez à la page suivante :</text:p>
      <text:p text:style-name="Text_20_body"><draw:frame draw:style-name="mediacenter" draw:name="0" text:anchor-type="paragraph" draw:z-index="0" svg:width="35.2425cm" style:rel-width="100%" svg:height="10.874375cm" style:rel-height="scale"><draw:image xlink:href="Pictures/5534f554e97a78ebb57010d21837facd.png" xlink:type="simple" xlink:show="embed" xlink:actuate="onLoad"/></draw:frame></text:p>
      <text:h text:style-name="Heading_20_2" text:outline-level="2"><text:bookmark-start text:name="__RefHeading___preparer_le_formulaire_d_evaluation_2"/><text:bookmark-start text:name="preparer_le_formulaire_d_evaluation"/>Préparer le formulaire d'évaluation<text:bookmark-end text:name="__RefHeading___preparer_le_formulaire_d_evaluation_2"/><text:bookmark-end text:name="preparer_le_formulaire_d_evaluation"/></text:h>
      <text:p text:style-name="Text_20_body"><text:span text:style-name="Strong_20_Emphasis">1.</text:span>	Cliquez sur « Préparer le formulaire d’évaluation » située en troisième position dans la colonne « Phase de mise en place ».
<draw:frame draw:style-name="mediacenter" draw:name="1" text:anchor-type="paragraph" draw:z-index="1" svg:width="7.223125cm" svg:height="9.1016666666667cm"><draw:image xlink:href="Pictures/f234273df091055095973ce1f2a9bb19.png" xlink:type="simple" xlink:show="embed" xlink:actuate="onLoad"/></draw:frame></text:p>
      <text:p text:style-name="Horizontal_20_Line"/>
      <text:p text:style-name="Text_20_body"><text:span text:style-name="Strong_20_Emphasis">2.</text:span>	La stratégie d’évaluation sélectionnée dans les paramètres s’affiche en haut à gauche de la nouvelle page.
<draw:frame draw:style-name="mediacenter" draw:name="2" text:anchor-type="paragraph" draw:z-index="2" svg:width="9.445625cm" svg:height="2.2489583333333cm"><draw:image xlink:href="Pictures/c1f0a172b234225490047637573d3fc4.png" xlink:type="simple" xlink:show="embed" xlink:actuate="onLoad"/></draw:frame></text:p>
      <text:p text:style-name="Horizontal_20_Line"/>
      <text:p text:style-name="Text_20_body"><text:span text:style-name="Strong_20_Emphasis">3.</text:span>	Renseignez la « Description » du premier critère d’évaluation, désigné par « Aspect 1 ». La « Description » doit contenir les informations nécessaires à l’étudiant pour évaluer le plus objectivement possible le critère.
<draw:frame draw:style-name="mediacenter" draw:name="3" text:anchor-type="paragraph" draw:z-index="3" svg:width="35.798125cm" style:rel-width="100%" svg:height="12.805833333333cm" style:rel-height="scale"><draw:image xlink:href="Pictures/70fb5ff5d2df880eadd5a3aa0f669482.png" xlink:type="simple" xlink:show="embed" xlink:actuate="onLoad"/></draw:frame></text:p>
      <text:p text:style-name="Horizontal_20_Line"/>
      <text:p text:style-name="Text_20_body"><text:span text:style-name="Strong_20_Emphasis">4.</text:span>	Modifiez la « Note maximale » pour la faire correspondre au nombre de points à attribuer pour ce premier critère.
<draw:frame draw:style-name="mediacenter" draw:name="4" text:anchor-type="paragraph" draw:z-index="4" svg:width="15.345833333333cm" svg:height="5.2122916666667cm"><draw:image xlink:href="Pictures/8e1bb5dd1f38860c1488f14620f1b2c9.png" xlink:type="simple" xlink:show="embed" xlink:actuate="onLoad"/></draw:frame></text:p>
      <text:p text:style-name="Horizontal_20_Line"/>
      <text:p text:style-name="Text_20_body"><text:span text:style-name="Strong_20_Emphasis">5.</text:span>	Modifiez la pondération du critère pour donner plus ou moins de poids à ce critère.
<draw:frame draw:style-name="mediacenter" draw:name="5" text:anchor-type="paragraph" draw:z-index="5" svg:width="12.329583333333cm" svg:height="1.7991666666667cm"><draw:image xlink:href="Pictures/e896ed5dd6b4093aa3976bac65efa348.png" xlink:type="simple" xlink:show="embed" xlink:actuate="onLoad"/></draw:frame></text:p>
      <text:p text:style-name="Horizontal_20_Line"/>
      <text:p text:style-name="Text_20_body"><text:span text:style-name="Strong_20_Emphasis">6.</text:span>	Renseignez la « Description », la « Note maximale » et la « Pondération » de la même manière pour tous les autres critères. S’ils sont plus de trois, cliquez sur le bouton gris « Emplacements pour 2 aspects supplémentaires » afin de pouvoir renseigner plus de critères d’évaluation.
<draw:frame draw:style-name="mediacenter" draw:name="6" text:anchor-type="paragraph" draw:z-index="6" svg:width="19.870208333333cm" style:rel-width="100%" svg:height="4.1539583333333cm" style:rel-height="scale"><draw:image xlink:href="Pictures/01e4606c3b762bd1cf976a74ff168a0c.png" xlink:type="simple" xlink:show="embed" xlink:actuate="onLoad"/></draw:frame></text:p>
      <text:p text:style-name="Horizontal_20_Line"/>
      <text:p text:style-name="Text_20_body"><text:span text:style-name="Strong_20_Emphasis">7.</text:span>	Sauvegardez régulièrement le formulaire d’évaluation en cliquant sur le bouton gris « Enregistrer et continuer les modifications ». Terminez la préparation du formulaire d’évaluation sur le bouton gris « Enregistrer et prévisualiser » pour avoir une vue étudiant sur le formulaire d'évaluation ou le bouton gris « Enregistrer et fermer » pour revenir au tableau des phases.
<draw:frame draw:style-name="mediacenter" draw:name="7" text:anchor-type="paragraph" draw:z-index="7" svg:width="22.674791666667cm" style:rel-width="100%" svg:height="1.5345833333333cm" style:rel-height="scale"><draw:image xlink:href="Pictures/8ca79a473f15498072eadc9e9754c138.png" xlink:type="simple" xlink:show="embed" xlink:actuate="onLoad"/></draw:frame></text:p>
      <text:h text:style-name="Heading_20_2" text:outline-level="2"><text:bookmark-start text:name="__RefHeading___preparer_des_travaux_exemplaires_3"/><text:bookmark-start text:name="preparer_des_travaux_exemplaires"/>Préparer des travaux exemplaires<text:bookmark-end text:name="__RefHeading___preparer_des_travaux_exemplaires_3"/><text:bookmark-end text:name="preparer_des_travaux_exemplaires"/></text:h>
      <text:p text:style-name="Text_20_body"><text:span text:style-name="Strong_20_Emphasis">8.</text:span>	De retour sur la page comprenant le tableau des différentes phases, cliquez sur le bouton gris « Ajouter un travail exemplaire » situé en bas de page pour ajouter un fichier.
<draw:frame draw:style-name="mediacenter" draw:name="8" text:anchor-type="paragraph" draw:z-index="8" svg:width="10.530416666667cm" svg:height="14.737291666667cm"><draw:image xlink:href="Pictures/e98d86db6b40353a4dc3a02d2a419f6e.png" xlink:type="simple" xlink:show="embed" xlink:actuate="onLoad"/></draw:frame></text:p>
      <text:p text:style-name="Horizontal_20_Line"/>
      <text:p text:style-name="Text_20_body"><text:span text:style-name="Strong_20_Emphasis">9.</text:span>	Donnez un nom au premier travail exemplaire en renseignant le champ prévu à cet effet.
<draw:frame draw:style-name="mediacenter" draw:name="9" text:anchor-type="paragraph" draw:z-index="9" svg:width="16.562916666667cm" svg:height="5.3710416666667cm"><draw:image xlink:href="Pictures/fffc9e047c257e4be6eb0f9fdc4d32d7.png" xlink:type="simple" xlink:show="embed" xlink:actuate="onLoad"/></draw:frame></text:p>
      <text:p text:style-name="Horizontal_20_Line"/>
      <text:p text:style-name="Text_20_body"><text:span text:style-name="Strong_20_Emphasis">10.</text:span>	Effectuez un glissez-déposer du fichier exemplaire. Lorsque le chargement du fichier est terminé, l’icône représentant le format de fichier apparaît au-dessus du titre de votre document.
<draw:frame draw:style-name="mediacenter" draw:name="10" text:anchor-type="paragraph" draw:z-index="10" svg:width="18.706041666667cm" style:rel-width="100%" svg:height="6.4029166666667cm" style:rel-height="scale"><draw:image xlink:href="Pictures/34de5cf52af5ca292e826318ca4f8417.png" xlink:type="simple" xlink:show="embed" xlink:actuate="onLoad"/></draw:frame></text:p>
      <text:p text:style-name="Horizontal_20_Line"/>
      <text:p text:style-name="Text_20_body"><text:span text:style-name="Strong_20_Emphasis">11.</text:span>	Terminez l’ajout du fichier en cliquant sur le bouton gris « Enregistrer ».
<draw:frame draw:style-name="mediacenter" draw:name="11" text:anchor-type="paragraph" draw:z-index="11" svg:width="7.4083333333333cm" svg:height="1.9579166666667cm"><draw:image xlink:href="Pictures/cea57860eb69e6f8bce7b2962894d597.png" xlink:type="simple" xlink:show="embed" xlink:actuate="onLoad"/></draw:frame></text:p>
      <text:p text:style-name="Horizontal_20_Line"/>
      <text:p text:style-name="Text_20_body"><text:span text:style-name="Strong_20_Emphasis">12.</text:span>	Depuis la page comprenant le tableau des différentes phases, cliquez sur le bouton gris « Évaluer » pour évaluer le travail exemplaire.
<draw:frame draw:style-name="mediacenter" draw:name="12" text:anchor-type="paragraph" draw:z-index="12" svg:width="7.4083333333333cm" svg:height="6.0060416666667cm"><draw:image xlink:href="Pictures/8a106aa7d1da26655e18a0c52c112cba.png" xlink:type="simple" xlink:show="embed" xlink:actuate="onLoad"/></draw:frame></text:p>
      <text:p text:style-name="Horizontal_20_Line"/>
      <text:p text:style-name="Text_20_body"><text:span text:style-name="Strong_20_Emphasis">13.</text:span>	En évaluant un travail exemplaire, vous avez la même vue qu’un étudiant qui évalue ses pairs lors de la phase d’évaluation. Vous pouvez télécharger le fichier déposé et lire les « instructions pour l’évaluation »
<draw:frame draw:style-name="mediacenter" draw:name="13" text:anchor-type="paragraph" draw:z-index="13" svg:width="34.660416666667cm" style:rel-width="100%" svg:height="11.985625cm" style:rel-height="scale"><draw:image xlink:href="Pictures/5f1f556d7d1586dd932142e673016c61.png" xlink:type="simple" xlink:show="embed" xlink:actuate="onLoad"/></draw:frame></text:p>
      <text:p text:style-name="Horizontal_20_Line"/>
      <text:p text:style-name="Text_20_body"><text:span text:style-name="Strong_20_Emphasis">14.</text:span>	Juste au-dessus du formulaire d’évaluation, vous constater l’état « Pas encore évalué » de l’ « Évaluation de référence ». Pour modifier cet état, complétez le formulaire d’évaluation en notant et éventuellement en commentant chacun des critères du formulaire.
<draw:frame draw:style-name="mediacenter" draw:name="14" text:anchor-type="paragraph" draw:z-index="14" svg:width="31.538333333333cm" style:rel-width="100%" svg:height="10.95375cm" style:rel-height="scale"><draw:image xlink:href="Pictures/d625b298075b9b54081ab5d557ceb33e.png" xlink:type="simple" xlink:show="embed" xlink:actuate="onLoad"/></draw:frame></text:p>
      <text:p text:style-name="Horizontal_20_Line"/>
      <text:p text:style-name="Text_20_body"><text:span text:style-name="Strong_20_Emphasis">15.</text:span>	Terminez l’évaluation du travail exemplaire en cliquant sur le bouton gris situé en bas de page « Enregistrer et fermer ».
<draw:frame draw:style-name="mediacenter" draw:name="15" text:anchor-type="paragraph" draw:z-index="15" svg:width="16.35125cm" svg:height="1.8785416666667cm"><draw:image xlink:href="Pictures/1fff63cdd3ff5a57e2c7438e196161b7.png" xlink:type="simple" xlink:show="embed" xlink:actuate="onLoad"/></draw:frame></text:p>
      <text:p text:style-name="Horizontal_20_Line"/>
      <text:p text:style-name="Text_20_body"><text:span text:style-name="Strong_20_Emphasis">16.</text:span>	De retour sur la page du tableau des phases, vous constatez que la note globale du travail exemplaire est automatiquement calculée sur 80 points, comme indiqué dans les paramètres de l’activités « atelier ». Vous avez la possibilité de ré-évaluer ce travail exemplaire et d’en ajouter un ou plusieurs autres.
<draw:frame draw:style-name="mediacenter" draw:name="16" text:anchor-type="paragraph" draw:z-index="16" svg:width="6.6675cm" svg:height="5.2916666666667cm"><draw:image xlink:href="Pictures/3885342fb4544436a5637ce368df959f.png" xlink:type="simple" xlink:show="embed" xlink:actuate="onLoad"/></draw:frame></text:p>
      <text:h text:style-name="Heading_20_2" text:outline-level="2"><text:bookmark-start text:name="__RefHeading___passer_a_la_phase_de_remise_4"/><text:bookmark-start text:name="passer_a_la_phase_de_remise"/>Passer à la phase de remise<text:bookmark-end text:name="__RefHeading___passer_a_la_phase_de_remise_4"/><text:bookmark-end text:name="passer_a_la_phase_de_remise"/></text:h>
      <text:p text:style-name="Text_20_body"><text:span text:style-name="Strong_20_Emphasis">17.</text:span>	Pour passer à la phase de remise des travaux cliquez sur « Passez à la phase suivante » en bas de la colonne « Phase de mise en place » ou sur « Passer à la phase de remise des travaux » en haut de la colonne « Phase de remise ».
<draw:frame draw:style-name="mediacenter" draw:name="17" text:anchor-type="paragraph" draw:z-index="17" svg:width="13.440833333333cm" svg:height="5.715cm"><draw:image xlink:href="Pictures/10629e3107e29d03b71a600e0e886498.png" xlink:type="simple" xlink:show="embed" xlink:actuate="onLoad"/></draw:frame></text:p>
      <text:p text:style-name="Horizontal_20_Line"/>
      <text:p text:style-name="Text_20_body"><text:span text:style-name="Strong_20_Emphasis">18.</text:span>	Une nouvelle page s’ouvre, confirmez le passage à la phase de remise en cliquant sur le bouton gris « Continuer ».
<draw:frame draw:style-name="mediacenter" draw:name="18" text:anchor-type="paragraph" draw:z-index="18" svg:width="13.599583333333cm" svg:height="6.4558333333333cm"><draw:image xlink:href="Pictures/d68b3b46fba377550faa79b53925c5a6.png" xlink:type="simple" xlink:show="embed" xlink:actuate="onLoad"/></draw:frame></text:p>
      <text:h text:style-name="Heading_20_2" text:outline-level="2"><text:bookmark-start text:name="__RefHeading___vue_etudiant_5"/><text:bookmark-start text:name="vue_etudiant"/>Vue étudiant<text:bookmark-end text:name="__RefHeading___vue_etudiant_5"/><text:bookmark-end text:name="vue_etudiant"/></text:h>
      <text:p text:style-name="Text_20_body">Pendant la phase de mise en place, l'étudiant voit le tableau des différentes phases. La phase active s'affiche sur fond vert.</text:p>
      <text:p text:style-name="Text_20_body">L'étudiant voit également la “Description” renseignée dans les paramètres de l'activité.</text:p>
      <text:p text:style-name="Text_20_body"><draw:frame draw:style-name="mediacenter" draw:name="19" text:anchor-type="paragraph" draw:z-index="19" svg:width="35.110208333333cm" style:rel-width="100%" svg:height="13.308541666667cm" style:rel-height="scale"><draw:image xlink:href="Pictures/54715c5bbac1be85a651cae7fd71b7e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1::55:47</meta:creation-date>
    <dc:creator>Generated</dc:creator>
    <dc:date>2026-08-25T01::55:47</dc:date>
    <dc:language>en-US</dc:language>
    <meta:editing-cycles>1</meta:editing-cycles>
    <meta:editing-duration>PT0S</meta:editing-duration>
    <dc:title>moodle:atelier:atelier_phase_mise_en_place</dc:title>
  </office:meta>
</office:document-meta>
</file>