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d43fb2bf219f27d6f0da2199b7d77e.png"/>
  <manifest:file-entry manifest:media-type="image/png" manifest:full-path="Pictures/0e6e5873b091ced016d42ef5091868a4.png"/>
  <manifest:file-entry manifest:media-type="image/png" manifest:full-path="Pictures/358e783948995e548ae2965f13995480.png"/>
  <manifest:file-entry manifest:media-type="image/png" manifest:full-path="Pictures/241b2d1a9dd608475a5bfc61ef21b6e9.png"/>
  <manifest:file-entry manifest:media-type="image/png" manifest:full-path="Pictures/ce71f68c2c1cd67451d96a6d19757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a <text:span text:style-name="Strong_20_Emphasis">roue dentée</text:span> située la plus au centre de votre écran, à droite du nom donné à l'activité “atelier”.</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10.583333333333cm" style:rel-width="100%" svg:height="5.3489180834621cm" style:rel-height="scale"><draw:image xlink:href="Pictures/2dd43fb2bf219f27d6f0da2199b7d77e.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0.084375cm" style:rel-width="100%" svg:height="20.134791666667cm" style:rel-height="scale"><draw:image xlink:href="Pictures/0e6e5873b091ced016d42ef5091868a4.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0.190208333333cm" style:rel-width="100%" svg:height="14.208125cm" style:rel-height="scale"><draw:image xlink:href="Pictures/358e783948995e548ae2965f1399548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0.216666666667cm" style:rel-width="100%" svg:height="14.896041666667cm" style:rel-height="scale"><draw:image xlink:href="Pictures/241b2d1a9dd608475a5bfc61ef21b6e9.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18.520833333333cm" style:rel-width="100%" svg:height="8.7773538660747cm" style:rel-height="scale"><draw:image xlink:href="Pictures/ce71f68c2c1cd67451d96a6d197574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31:08</meta:creation-date>
    <dc:creator>Generated</dc:creator>
    <dc:date>2026-08-13T18::31:08</dc:date>
    <dc:language>en-US</dc:language>
    <meta:editing-cycles>1</meta:editing-cycles>
    <meta:editing-duration>PT0S</meta:editing-duration>
    <dc:title>moodle:atelier:atelier_parametrage_permissions</dc:title>
  </office:meta>
</office:document-meta>
</file>