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0bdf5b09c7a08f49be597f207d876b.png"/>
  <manifest:file-entry manifest:media-type="image/png" manifest:full-path="Pictures/3260eda22f4641c891a910f2ead09884.png"/>
  <manifest:file-entry manifest:media-type="image/png" manifest:full-path="Pictures/4b7a93005e7b6c8454ed2fda3fee80a9.png"/>
  <manifest:file-entry manifest:media-type="image/png" manifest:full-path="Pictures/50c2face9b00b838b2a18c98f70270cb.png"/>
  <manifest:file-entry manifest:media-type="image/png" manifest:full-path="Pictures/0a6198a2975d97e81412d8da153cbc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jouter_fichier"/><text:bookmark-start text:name="__RefHeading___ajouter_une_ressource_fichier_1"/><text:bookmark-start text:name="ajouter_une_ressource_fichier"/>Ajouter une ressource Fichier<text:bookmark-end text:name="__RefHeading___ajouter_une_ressource_fichier_1"/><text:bookmark-end text:name="ajouter_une_ressource_fichier"/></text:h>
      <text:h text:style-name="Heading_20_2" text:outline-level="2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Dans les cours Moodle, les ressources correspondent au contenu mis à disposition des étudiants. Elles peuvent être de différents types :</text:p>
      <text:list text:style-name="List_20_1" text:continue-numbering="false">
        <text:list-item>
          <text:p text:style-name="List_20_1_Content_First">     document ou diaporama au format PDF (fortement recommandé pour la portabilité) ;</text:p>
        </text:list-item>
        <text:list-item>
          <text:p text:style-name="List_20_1_Content">     fichiers multimédias (son .mp3, vidéo .mp4, etc.) ;</text:p>
        </text:list-item>
        <text:list-item>
          <text:p text:style-name="List_20_1_Content">     images ;</text:p>
        </text:list-item>
        <text:list-item>
          <text:p text:style-name="List_20_1_Content_Last">     pages Web.</text:p>
        </text:list-item>
      </text:list>
      <text:p text:style-name="Text_20_body">Avant de pouvoir afficher les ressources dans Moodle, il faut les déposer dans l'espace de cours.</text:p>
      <text:p text:style-name="Text_20_body">Pour cela, activez le <text:span text:style-name="Strong_20_Emphasis">mode édition</text:span> :</text:p>
      <text:p text:style-name="Text_20_body">Soit cliquez sur l'icône “Activer le mode édition” en haut à droite de la page:
<draw:frame draw:style-name="mediacenter" draw:name="0" text:anchor-type="paragraph" draw:z-index="0" svg:width="5.23875cm" svg:height="1.0054166666667cm"><draw:image xlink:href="Pictures/9d0bdf5b09c7a08f49be597f207d876b.png" xlink:type="simple" xlink:show="embed" xlink:actuate="onLoad"/></draw:frame></text:p>
      <text:p text:style-name="Text_20_body">Soit depuis le bloc “Administration” :
<draw:frame draw:style-name="mediacenter" draw:name="1" text:anchor-type="paragraph" draw:z-index="1" svg:width="6.8791666666667cm" svg:height="5.2916666666667cm"><draw:image xlink:href="Pictures/3260eda22f4641c891a910f2ead09884.png" xlink:type="simple" xlink:show="embed" xlink:actuate="onLoad"/></draw:frame></text:p>
      <text:h text:style-name="Heading_20_2" text:outline-level="2"><text:bookmark-start text:name="__RefHeading___depot_simplele_glisser-deposer_3"/><text:bookmark-start text:name="depot_simplele_glisser-deposer"/>Dépôt simple : le glisser-déposer<text:bookmark-end text:name="__RefHeading___depot_simplele_glisser-deposer_3"/><text:bookmark-end text:name="depot_simplele_glisser-deposer"/></text:h>
      <text:p text:style-name="Text_20_body">La méthode la plus simple est de glisser-déposer ses fichiers directement dans l'espace de cours, à l'emplacement où l'on souhaite les voir s'afficher.</text:p>
      <text:list text:style-name="List_20_1" text:continue-numbering="false">
        <text:list-item>
          <text:p text:style-name="List_20_1_Content_First"> faites en sorte d'avoir l'explorateur de fichiers et le navigateur simultanément sur votre écran ;</text:p>
        </text:list-item>
        <text:list-item>
          <text:p text:style-name="List_20_1_Content"> sélectionnez le fichier que vous souhaitez déposer ;</text:p>
        </text:list-item>
        <text:list-item>
          <text:p text:style-name="List_20_1_Content"> avec votre souris, glissez-le dans la section de votre espace de cours ;</text:p>
        </text:list-item>
        <text:list-item>
          <text:p text:style-name="List_20_1_Content_Last"> relâchez, le transfert est automatique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 glisser-déposer n'est pas disponible sur certaines versions de navigateurs. Pour plus d'informations, veuillez consulter la page Configuration requise.</text:p>
          </table:table-cell>
        </table:table-row>
      </table:table>
      <text:p text:style-name="Text_20_body">Le nom du fichier déposé est modifiable directement en cliquant sur l'icône de crayon à côté du nom du fichier.</text:p>
      <text:h text:style-name="Heading_20_2" text:outline-level="2"><text:bookmark-start text:name="__RefHeading___depot_avance_4"/><text:bookmark-start text:name="depot_avance"/>Dépôt avancé<text:bookmark-end text:name="__RefHeading___depot_avance_4"/><text:bookmark-end text:name="depot_avance"/></text:h>
      <text:p text:style-name="Text_20_body">Si vous ne pouvez pas utiliser le glisser-déposer directement sur le cours, ou si vous souhaitez ajouter des paramètres (licence, métadonnées, etc.), 
cliquez sur<draw:frame draw:style-name="media" draw:name="3" text:anchor-type="as-char" draw:z-index="3" svg:width="6.5616666666667cm" svg:height="0.74083333333333cm"><draw:image xlink:href="Pictures/50c2face9b00b838b2a18c98f70270cb.png" xlink:type="simple" xlink:show="embed" xlink:actuate="onLoad"/></draw:frame></text:p>
      <text:p text:style-name="Text_20_body">Cliquez sur le bouton Parcourir et sélectionnez votre fichier :
<draw:frame draw:style-name="mediacenter" draw:name="4" text:anchor-type="paragraph" draw:z-index="4" svg:width="23.256875cm" style:rel-width="100%" svg:height="14.896041666667cm" style:rel-height="scale"><draw:image xlink:href="Pictures/0a6198a2975d97e81412d8da153cbc9e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5" text:anchor-type="as-char" draw:z-index="5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a limite de téléchargement est de 100 Mo. Si vous souhaitez publier des fichiers plus lourds, contactez : <text:a xlink:type="simple" xlink:href="mailto:cemu.technique@unicaen.fr" text:style-name="Internet_20_link" text:visited-style-name="Visited_20_Internet_20_Link">cemu.technique@unicaen.f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7:36</meta:creation-date>
    <dc:creator>Generated</dc:creator>
    <dc:date>2026-08-22T14::17:36</dc:date>
    <dc:language>en-US</dc:language>
    <meta:editing-cycles>1</meta:editing-cycles>
    <meta:editing-duration>PT0S</meta:editing-duration>
    <dc:title>moodle:ajouter_fichier</dc:title>
  </office:meta>
</office:document-meta>
</file>